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7100000172477B6034.png" manifest:media-type="image/png"/>
  <manifest:file-entry manifest:full-path="Pictures/10000001000005FA000001CADB769C32.png" manifest:media-type="image/png"/>
  <manifest:file-entry manifest:full-path="Pictures/100000000000023C0000010E6B169267.png" manifest:media-type="image/png"/>
  <manifest:file-entry manifest:full-path="Pictures/10000000000001710000017211595B90.png" manifest:media-type="image/png"/>
  <manifest:file-entry manifest:full-path="Pictures/100000000000023C0000010E7EDAE0F3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formx="urn:openoffice:names:experimental:ooxml-odf-interop:xmlns:form:1.0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Roboto" svg:font-family="Roboto" style:font-family-generic="roman" style:font-pitch="variable"/>
    <style:font-face style:name="Roboto1" svg:font-family="Roboto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ing_20_1" style:master-page-name="Standard">
      <style:paragraph-properties style:page-number="auto"/>
    </style:style>
    <style:style style:name="P2" style:family="paragraph" style:parent-style-name="Standard">
      <style:paragraph-properties fo:margin-left="0cm" fo:margin-right="0cm" fo:margin-top="0.714cm" fo:margin-bottom="0cm" style:contextual-spacing="false" fo:text-align="center" style:justify-single-word="false" fo:text-indent="0cm" style:auto-text-indent="false" loext:paragraph-composer="false"/>
    </style:style>
    <style:style style:name="P3" style:family="paragraph" style:parent-style-name="Text_20_body">
      <style:paragraph-properties fo:margin-top="0cm" fo:margin-bottom="0cm" style:contextual-spacing="false"/>
      <style:text-properties fo:font-size="14pt" style:font-size-asian="14pt"/>
    </style:style>
    <style:style style:name="P4" style:family="paragraph" style:parent-style-name="Text_20_body">
      <style:paragraph-properties fo:margin-top="0.175cm" fo:margin-bottom="0cm" style:contextual-spacing="false"/>
      <style:text-properties fo:font-size="14pt" style:font-size-asian="14pt"/>
    </style:style>
    <style:style style:name="P5" style:family="paragraph" style:parent-style-name="Heading_20_2" style:list-style-name="WWNum1">
      <style:paragraph-properties fo:margin-left="0.728cm" fo:margin-right="0cm" fo:margin-top="0cm" fo:margin-bottom="0cm" style:contextual-spacing="false" fo:line-height="100%" fo:text-align="start" style:justify-single-word="false" fo:text-indent="-0.628cm" style:auto-text-indent="false" loext:paragraph-composer="false">
        <style:tab-stops>
          <style:tab-stop style:position="0.728cm"/>
        </style:tab-stops>
      </style:paragraph-properties>
      <style:text-properties fo:letter-spacing="-0.004cm"/>
    </style:style>
    <style:style style:name="P6" style:family="paragraph" style:parent-style-name="Text_20_body">
      <style:paragraph-properties fo:margin-left="0.101cm" fo:margin-right="0.097cm" fo:margin-top="0.215cm" fo:margin-bottom="0cm" style:contextual-spacing="false" fo:line-height="118%" fo:text-align="justify" style:justify-single-word="false" loext:paragraph-composer="false"/>
    </style:style>
    <style:style style:name="P7" style:family="paragraph" style:parent-style-name="Text_20_body">
      <style:paragraph-properties fo:margin-top="0.102cm" fo:margin-bottom="0cm" style:contextual-spacing="false"/>
    </style:style>
    <style:style style:name="P8" style:family="paragraph" style:parent-style-name="Heading_20_2" style:list-style-name="WWNum1">
      <style:paragraph-properties fo:margin-left="0.728cm" fo:margin-right="0cm" fo:margin-top="0cm" fo:margin-bottom="0cm" style:contextual-spacing="false" fo:line-height="100%" fo:text-align="start" style:justify-single-word="false" fo:text-indent="-0.628cm" style:auto-text-indent="false" loext:paragraph-composer="false">
        <style:tab-stops>
          <style:tab-stop style:position="0.728cm"/>
        </style:tab-stops>
      </style:paragraph-properties>
    </style:style>
    <style:style style:name="P9" style:family="paragraph" style:parent-style-name="Heading_20_3" style:list-style-name="WWNum1">
      <style:paragraph-properties fo:margin-left="0.699cm" fo:margin-right="0cm" fo:margin-top="0.268cm" fo:margin-bottom="0cm" style:contextual-spacing="false" fo:line-height="100%" fo:text-align="start" style:justify-single-word="false" fo:text-indent="-0.598cm" style:auto-text-indent="false" loext:paragraph-composer="false">
        <style:tab-stops>
          <style:tab-stop style:position="0.699cm"/>
        </style:tab-stops>
      </style:paragraph-properties>
    </style:style>
    <style:style style:name="P10" style:family="paragraph" style:parent-style-name="Text_20_body">
      <style:paragraph-properties fo:margin-left="0.101cm" fo:margin-right="0cm" fo:margin-top="0.153cm" fo:margin-bottom="0cm" style:contextual-spacing="false"/>
    </style:style>
    <style:style style:name="P11" style:family="paragraph" style:parent-style-name="List_20_Paragraph" style:list-style-name="WWNum1">
      <style:paragraph-properties fo:margin-left="0.321cm" fo:margin-right="0cm" fo:margin-top="0.092cm" fo:margin-bottom="0cm" style:contextual-spacing="false" fo:line-height="100%" fo:text-align="start" style:justify-single-word="false" fo:text-indent="-0.22cm" style:auto-text-indent="false" loext:paragraph-composer="false">
        <style:tab-stops>
          <style:tab-stop style:position="0.321cm"/>
        </style:tab-stops>
      </style:paragraph-properties>
    </style:style>
    <style:style style:name="P12" style:family="paragraph" style:parent-style-name="Text_20_body">
      <style:paragraph-properties fo:margin-left="0.101cm" fo:margin-right="0cm" fo:line-height="118%"/>
    </style:style>
    <style:style style:name="P13" style:family="paragraph" style:parent-style-name="Text_20_body">
      <style:paragraph-properties fo:margin-top="0.048cm" fo:margin-bottom="0cm" style:contextual-spacing="false"/>
    </style:style>
    <style:style style:name="P14" style:family="paragraph" style:parent-style-name="Heading_20_3" style:list-style-name="WWNum1">
      <style:paragraph-properties fo:margin-left="0.681cm" fo:margin-right="0cm" fo:margin-top="0cm" fo:margin-bottom="0cm" style:contextual-spacing="false" fo:line-height="100%" fo:text-align="start" style:justify-single-word="false" fo:text-indent="-0.58cm" style:auto-text-indent="false" loext:paragraph-composer="false">
        <style:tab-stops>
          <style:tab-stop style:position="0.681cm"/>
        </style:tab-stops>
      </style:paragraph-properties>
    </style:style>
    <style:style style:name="P15" style:family="paragraph" style:parent-style-name="Text_20_body">
      <style:paragraph-properties fo:margin-left="0.101cm" fo:margin-right="0cm" fo:margin-top="0.152cm" fo:margin-bottom="0cm" style:contextual-spacing="false"/>
    </style:style>
    <style:style style:name="P16" style:family="paragraph" style:parent-style-name="Text_20_body">
      <style:paragraph-properties fo:margin-left="0.101cm" fo:margin-right="0cm" fo:margin-top="0.093cm" fo:margin-bottom="0cm" style:contextual-spacing="false"/>
    </style:style>
    <style:style style:name="P17" style:family="paragraph" style:parent-style-name="Text_20_body">
      <style:paragraph-properties fo:margin-top="0.046cm" fo:margin-bottom="0cm" style:contextual-spacing="false"/>
    </style:style>
    <style:style style:name="P18" style:family="paragraph" style:parent-style-name="Heading_20_3" style:list-style-name="WWNum1">
      <style:paragraph-properties fo:margin-left="0.69cm" fo:margin-right="0cm" fo:margin-top="0cm" fo:margin-bottom="0cm" style:contextual-spacing="false" fo:line-height="100%" fo:text-align="start" style:justify-single-word="false" fo:text-indent="-0.589cm" style:auto-text-indent="false" loext:paragraph-composer="false">
        <style:tab-stops>
          <style:tab-stop style:position="0.69cm"/>
        </style:tab-stops>
      </style:paragraph-properties>
    </style:style>
    <style:style style:name="P19" style:family="paragraph" style:parent-style-name="List_20_Paragraph" style:list-style-name="WWNum1">
      <style:paragraph-properties fo:margin-left="0.321cm" fo:margin-right="0cm" fo:margin-top="0.093cm" fo:margin-bottom="0cm" style:contextual-spacing="false" fo:line-height="100%" fo:text-align="start" style:justify-single-word="false" fo:text-indent="-0.22cm" style:auto-text-indent="false" loext:paragraph-composer="false">
        <style:tab-stops>
          <style:tab-stop style:position="0.321cm"/>
        </style:tab-stops>
      </style:paragraph-properties>
    </style:style>
    <style:style style:name="P20" style:family="paragraph" style:parent-style-name="Text_20_body">
      <style:paragraph-properties fo:margin-left="0.101cm" fo:margin-right="0cm" fo:margin-top="0.09cm" fo:margin-bottom="0cm" style:contextual-spacing="false"/>
    </style:style>
    <style:style style:name="P21" style:family="paragraph" style:parent-style-name="Heading_20_2" style:list-style-name="WWNum1" style:master-page-name="Converted1">
      <style:paragraph-properties fo:margin-left="0.728cm" fo:margin-right="0cm" fo:margin-top="0.213cm" fo:margin-bottom="0cm" style:contextual-spacing="false" fo:line-height="100%" fo:text-align="start" style:justify-single-word="false" fo:text-indent="-0.628cm" style:auto-text-indent="false" style:page-number="auto" loext:paragraph-composer="false">
        <style:tab-stops>
          <style:tab-stop style:position="0.728cm"/>
        </style:tab-stops>
      </style:paragraph-properties>
    </style:style>
    <style:style style:name="P22" style:family="paragraph" style:parent-style-name="Text_20_body">
      <style:paragraph-properties fo:margin-left="0.101cm" fo:margin-right="0cm" fo:margin-top="0.215cm" fo:margin-bottom="0cm" style:contextual-spacing="false"/>
    </style:style>
    <style:style style:name="P23" style:family="paragraph" style:parent-style-name="Text_20_body">
      <style:paragraph-properties fo:margin-top="0.136cm" fo:margin-bottom="0cm" style:contextual-spacing="false"/>
    </style:style>
    <style:style style:name="P24" style:family="paragraph" style:parent-style-name="Heading_20_3">
      <style:paragraph-properties fo:margin-top="0.002cm" fo:margin-bottom="0cm" style:contextual-spacing="false"/>
    </style:style>
    <style:style style:name="P25" style:family="paragraph" style:parent-style-name="Text_20_body">
      <style:paragraph-properties fo:margin-left="0.101cm" fo:margin-right="0cm" fo:margin-top="0.152cm" fo:margin-bottom="0cm" style:contextual-spacing="false" fo:line-height="118%"/>
    </style:style>
    <style:style style:name="P26" style:family="paragraph" style:parent-style-name="Text_20_body">
      <style:paragraph-properties fo:margin-top="0.009cm" fo:margin-bottom="0cm" style:contextual-spacing="false"/>
      <style:text-properties fo:font-size="8pt" style:font-size-asian="8pt"/>
    </style:style>
    <style:style style:name="P27" style:family="paragraph" style:parent-style-name="Heading_20_3">
      <style:paragraph-properties fo:margin-top="0.363cm" fo:margin-bottom="0cm" style:contextual-spacing="false"/>
    </style:style>
    <style:style style:name="P28" style:family="paragraph" style:parent-style-name="Text_20_body">
      <style:paragraph-properties fo:margin-left="0.101cm" fo:margin-right="0cm" fo:margin-top="0.153cm" fo:margin-bottom="0cm" style:contextual-spacing="false" fo:line-height="118%"/>
    </style:style>
    <style:style style:name="P29" style:family="paragraph" style:parent-style-name="Text_20_body">
      <style:paragraph-properties fo:margin-top="0.007cm" fo:margin-bottom="0cm" style:contextual-spacing="false"/>
      <style:text-properties fo:font-size="8pt" style:font-size-asian="8pt"/>
    </style:style>
    <style:style style:name="P30" style:family="paragraph" style:parent-style-name="Standard" style:master-page-name="Converted2">
      <style:paragraph-properties fo:margin-left="4.807cm" fo:margin-right="0cm" fo:line-height="100%" fo:text-indent="0cm" style:auto-text-indent="false" style:page-number="auto"/>
    </style:style>
    <style:style style:name="P31" style:family="paragraph" style:parent-style-name="Standard">
      <style:text-properties fo:font-weight="bold" style:font-weight-asian="bold"/>
    </style:style>
    <style:style style:name="P32" style:family="paragraph" style:parent-style-name="Standard" style:list-style-name=""/>
    <style:style style:name="P33" style:family="paragraph" style:parent-style-name="Standard">
      <style:text-properties fo:font-weight="bold"/>
    </style:style>
    <style:style style:name="P34" style:family="paragraph" style:parent-style-name="Frame_20_contents">
      <style:paragraph-properties fo:margin-left="0.004cm" fo:margin-right="0cm" fo:margin-top="0.062cm" fo:margin-bottom="0cm" style:contextual-spacing="false" fo:line-height="148%" fo:text-align="center" style:justify-single-word="false" fo:text-indent="0cm" style:auto-text-indent="false" loext:paragraph-composer="false"/>
    </style:style>
    <style:style style:name="P35" style:family="paragraph" style:parent-style-name="Frame_20_contents">
      <style:paragraph-properties fo:margin-left="0.004cm" fo:margin-right="0.004cm" fo:margin-top="0cm" fo:margin-bottom="0cm" style:contextual-spacing="false" fo:line-height="0.337cm" fo:text-align="center" style:justify-single-word="false" fo:text-indent="0cm" style:auto-text-indent="false" loext:paragraph-composer="false"/>
    </style:style>
    <style:style style:name="P36" style:family="paragraph">
      <loext:graphic-properties draw:fill="none"/>
      <style:paragraph-properties fo:text-align="left" loext:paragraph-composer="false"/>
      <style:text-properties fo:font-size="18pt"/>
    </style:style>
    <style:style style:name="P37" style:family="paragraph" style:parent-style-name="Frame_20_contents">
      <style:paragraph-properties fo:margin-left="0.035cm" fo:margin-right="0cm" fo:margin-top="0.086cm" fo:margin-bottom="0cm" style:contextual-spacing="false" fo:text-align="start" style:justify-single-word="false" fo:text-indent="0cm" style:auto-text-indent="false" loext:paragraph-composer="false"/>
    </style:style>
    <style:style style:name="T1" style:family="text">
      <style:text-properties fo:letter-spacing="-0.009cm"/>
    </style:style>
    <style:style style:name="T2" style:family="text">
      <style:text-properties fo:font-size="14pt" style:font-size-asian="14pt"/>
    </style:style>
    <style:style style:name="T3" style:family="text">
      <style:text-properties fo:font-size="14pt" fo:letter-spacing="-0.004cm" style:font-size-asian="14pt"/>
    </style:style>
    <style:style style:name="T4" style:family="text">
      <style:text-properties fo:font-size="14pt" fo:letter-spacing="-0.002cm" style:font-size-asian="14pt"/>
    </style:style>
    <style:style style:name="T5" style:family="text">
      <style:text-properties fo:letter-spacing="-0.012cm"/>
    </style:style>
    <style:style style:name="T6" style:family="text">
      <style:text-properties fo:letter-spacing="-0.004cm"/>
    </style:style>
    <style:style style:name="T7" style:family="text">
      <style:text-properties fo:letter-spacing="-0.011cm"/>
    </style:style>
    <style:style style:name="T8" style:family="text">
      <style:text-properties fo:letter-spacing="-0.007cm"/>
    </style:style>
    <style:style style:name="T9" style:family="text">
      <style:text-properties fo:letter-spacing="-0.002cm"/>
    </style:style>
    <style:style style:name="T10" style:family="text">
      <style:text-properties fo:font-size="12pt" style:font-size-asian="12pt"/>
    </style:style>
    <style:style style:name="T11" style:family="text">
      <style:text-properties fo:font-size="12pt" fo:letter-spacing="-0.002cm" style:font-size-asian="12pt"/>
    </style:style>
    <style:style style:name="T12" style:family="text">
      <style:text-properties fo:font-size="12pt" fo:letter-spacing="-0.004cm" style:font-size-asian="12pt"/>
    </style:style>
    <style:style style:name="T13" style:family="text">
      <style:text-properties fo:letter-spacing="0.071cm"/>
    </style:style>
    <style:style style:name="T14" style:family="text">
      <style:text-properties fo:letter-spacing="-0.005cm"/>
    </style:style>
    <style:style style:name="T15" style:family="text">
      <style:text-properties fo:font-size="12pt" fo:letter-spacing="-0.005cm" style:font-size-asian="12pt"/>
    </style:style>
    <style:style style:name="T16" style:family="text">
      <style:text-properties fo:letter-spacing="0.051cm"/>
    </style:style>
    <style:style style:name="T17" style:family="text">
      <style:text-properties fo:letter-spacing="0.053cm"/>
    </style:style>
    <style:style style:name="T18" style:family="text">
      <style:text-properties fo:font-size="10pt" style:font-size-asian="10pt"/>
    </style:style>
    <style:style style:name="T19" style:family="text">
      <style:text-properties fo:font-weight="bold" style:font-weight-asian="bold"/>
    </style:style>
    <style:style style:name="T20" style:family="text">
      <style:text-properties officeooo:rsid="0016c65d"/>
    </style:style>
    <style:style style:name="T21" style:family="text">
      <style:text-properties fo:color="#808080" loext:opacity="100%" fo:font-size="8pt" style:font-size-asian="8pt"/>
    </style:style>
    <style:style style:name="T22" style:family="text">
      <style:text-properties fo:color="#808080" loext:opacity="100%" fo:font-size="8pt" fo:letter-spacing="-0.012cm" style:font-size-asian="8pt"/>
    </style:style>
    <style:style style:name="T23" style:family="text">
      <style:text-properties fo:color="#000080" loext:opacity="100%" fo:font-size="8pt" style:font-size-asian="8pt"/>
    </style:style>
    <style:style style:name="T24" style:family="text">
      <style:text-properties fo:color="#808080" loext:opacity="100%" fo:font-size="8pt" fo:letter-spacing="0.071cm" style:font-size-asian="8pt"/>
    </style:style>
    <style:style style:name="T25" style:family="text">
      <style:text-properties fo:color="#808080" loext:opacity="100%" fo:font-size="8pt" fo:font-weight="bold" style:font-size-asian="8pt" style:font-weight-asian="bold" style:font-weight-complex="bold"/>
    </style:style>
    <style:style style:name="T26" style:family="text">
      <style:text-properties fo:color="#808080" loext:opacity="100%" fo:font-size="8pt" fo:letter-spacing="-0.018cm" style:font-size-asian="8pt"/>
    </style:style>
    <style:style style:name="T27" style:family="text">
      <style:text-properties fo:font-size="15pt" fo:font-weight="bold" style:font-size-asian="15pt" style:font-weight-asian="bold"/>
    </style:style>
    <style:style style:name="T28" style:family="text">
      <style:text-properties fo:font-size="15pt" fo:letter-spacing="-0.004cm" fo:font-weight="bold" style:font-size-asian="15pt" style:font-weight-asian="bold"/>
    </style:style>
    <style:style style:name="fr1" style:family="graphic" style:parent-style-name="Graphics">
      <style:graphic-properties fo:margin-left="0cm" fo:margin-right="0cm" fo:margin-top="0cm" fo:margin-bottom="0cm" style:run-through="background" style:wrap="none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1.446cm" fo:min-width="7.696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 style:parent-style-name="Frame">
      <style:graphic-properties draw:stroke="none" svg:stroke-width="0cm" draw:fill="none" loext:fill-use-slide-background="false" draw:textarea-vertical-align="top" draw:auto-grow-height="false" fo:min-height="0.771cm" fo:min-width="11.1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h text:style-name="P1" text:outline-level="2"/>
        <text:h text:style-name="Heading_20_1" text:outline-level="2"/>
        <text:h text:style-name="Heading_20_1" text:outline-level="2">BroadCaster Composer PRO-<text:span text:style-name="T1">XL</text:span></text:h>
        <text:p text:style-name="P2" loext:marker-style-name="T2"><text:span text:style-name="T2">Official</text:span><text:span text:style-name="T3"> </text:span><text:span text:style-name="T2">User</text:span><text:span text:style-name="T4"> </text:span><text:span text:style-name="T3">Manual</text:span></text:p>
        <text:p text:style-name="P3" loext:marker-style-name="T2"/>
        <text:p text:style-name="P4" loext:marker-style-name="T2"/>
        <text:list text:style-name="WWNum1">
          <text:list-item>
            <text:h text:style-name="P5" text:outline-level="3">Introduction</text:h>
          </text:list-item>
        </text:list>
        <text:p text:style-name="P6">Welcome to the BroadCaster Composer PRO-XL user manual. This application functions as a highly precise virtual rack processor, designed to ensure your broadcast audio sounds professional, leveled, and perfectly equalized. You can use it as a standalone application on Windows, or as a VST3 plugin within your digital audio workstation (DAW) or playout software.</text:p>
        <text:p text:style-name="P7"/>
        <text:list text:continue-numbering="true" text:style-name="WWNum1">
          <text:list-item>
            <text:h text:style-name="P8" text:outline-level="3">Control<text:span text:style-name="T5"> </text:span><text:span text:style-name="T6">Sections</text:span></text:h>
            <text:list>
              <text:list-item>
                <text:h text:style-name="P9" text:outline-level="4">Input<text:span text:style-name="T7"> </text:span>AGC<text:span text:style-name="T1"> </text:span>(Automatic<text:span text:style-name="T8"> </text:span>Gain<text:span text:style-name="T8"> </text:span><text:span text:style-name="T6">Control)</text:span></text:h>
              </text:list-item>
            </text:list>
          </text:list-item>
        </text:list>
        <text:p text:style-name="P10">The<text:span text:style-name="T9"> </text:span>AGC ensures a consistent input volume regardless of the source <text:span text:style-name="T6">level.</text:span></text:p>
        <text:list text:continue-numbering="true" text:style-name="WWNum1">
          <text:list-item>
            <text:list>
              <text:list-item>
                <text:list>
                  <text:list-item>
                    <text:p text:style-name="P11" loext:marker-style-name="T10"><text:span text:style-name="T10">Target</text:span><text:span text:style-name="T11"> </text:span><text:span text:style-name="T10">Level (dB):</text:span><text:span text:style-name="T11"> </text:span><text:span text:style-name="T10">Sets the</text:span><text:span text:style-name="T11"> </text:span><text:span text:style-name="T10">desired average</text:span><text:span text:style-name="T11"> </text:span><text:span text:style-name="T10">output </text:span><text:span text:style-name="T12">volume.</text:span></text:p>
                  </text:list-item>
                  <text:list-item>
                    <text:p text:style-name="P11" loext:marker-style-name="T10"><text:span text:style-name="T10">Speed</text:span><text:span text:style-name="T11"> </text:span><text:span text:style-name="T10">(ms):</text:span><text:span text:style-name="T11"> </text:span><text:span text:style-name="T10">Determines</text:span><text:span text:style-name="T11"> </text:span><text:span text:style-name="T10">how</text:span><text:span text:style-name="T11"> </text:span><text:span text:style-name="T10">fast</text:span><text:span text:style-name="T11"> </text:span><text:span text:style-name="T10">the</text:span><text:span text:style-name="T11"> </text:span><text:span text:style-name="T10">volume </text:span><text:span text:style-name="T12">adjusts.</text:span></text:p>
                  </text:list-item>
                </text:list>
              </text:list-item>
            </text:list>
          </text:list-item>
        </text:list>
        <text:p text:style-name="P12">Example usage: Set Target to -14dB and Speed to 500ms for internet radio broadcasting to ensure<text:span text:style-name="T13"> </text:span>that both quiet and loud songs are leveled out smoothly.</text:p>
        <text:p text:style-name="P13"/>
        <text:list text:continue-numbering="true" text:style-name="WWNum1">
          <text:list-item>
            <text:list>
              <text:list-item>
                <text:h text:style-name="P14" text:outline-level="4">10-Band<text:span text:style-name="T5"> </text:span>Graphic<text:span text:style-name="T5"> </text:span><text:span text:style-name="T6">Equalizer</text:span></text:h>
              </text:list-item>
            </text:list>
          </text:list-item>
        </text:list>
        <text:p text:style-name="P15">The<text:span text:style-name="T6"> </text:span>graphic<text:span text:style-name="T6"> </text:span>equalizer<text:span text:style-name="T6"> </text:span>lets<text:span text:style-name="T6"> </text:span>you<text:span text:style-name="T6"> </text:span>shape<text:span text:style-name="T9"> </text:span>the<text:span text:style-name="T6"> </text:span>tonal<text:span text:style-name="T6"> </text:span>balance<text:span text:style-name="T6"> </text:span>of<text:span text:style-name="T6"> </text:span>your<text:span text:style-name="T9"> </text:span><text:span text:style-name="T6">audio.</text:span></text:p>
        <text:p text:style-name="P16">It<text:span text:style-name="T9"> </text:span>features 10<text:span text:style-name="T9"> </text:span>bands from<text:span text:style-name="T9"> </text:span>31 Hz<text:span text:style-name="T9"> </text:span>to 16<text:span text:style-name="T9"> </text:span>kHz, each<text:span text:style-name="T9"> </text:span>with a<text:span text:style-name="T9"> </text:span>range of<text:span text:style-name="T9"> </text:span>+/- 15 <text:span text:style-name="T1">dB.</text:span></text:p>
        <text:p text:style-name="P12">Example usage: Boost 31 Hz and 62 Hz by 2-3 dB for a warmer bass presence, and 8 kHz by 3-4 dB for clearer, crisper vocals.</text:p>
        <text:p text:style-name="P17"/>
        <text:list text:continue-numbering="true" text:style-name="WWNum1">
          <text:list-item>
            <text:list>
              <text:list-item>
                <text:h text:style-name="P18" text:outline-level="4">Multiband<text:span text:style-name="T7"> </text:span>Compressor<text:span text:style-name="T14"> </text:span>&amp;<text:span text:style-name="T8"> </text:span>Peak<text:span text:style-name="T14"> </text:span><text:span text:style-name="T6">Limiter</text:span></text:h>
              </text:list-item>
            </text:list>
          </text:list-item>
        </text:list>
        <text:p text:style-name="P10">The<text:span text:style-name="T14"> </text:span>compressor<text:span text:style-name="T6"> </text:span>reduces<text:span text:style-name="T14"> </text:span>the<text:span text:style-name="T6"> </text:span>dynamic<text:span text:style-name="T14"> </text:span>range,<text:span text:style-name="T6"> </text:span>making<text:span text:style-name="T6"> </text:span>the<text:span text:style-name="T14"> </text:span>audio<text:span text:style-name="T6"> </text:span>denser<text:span text:style-name="T14"> </text:span>and<text:span text:style-name="T6"> </text:span>more<text:span text:style-name="T6"> impactful.</text:span></text:p>
        <text:list text:continue-numbering="true" text:style-name="WWNum1">
          <text:list-item>
            <text:list>
              <text:list-item>
                <text:list>
                  <text:list-item>
                    <text:p text:style-name="P11" loext:marker-style-name="T10"><text:span text:style-name="T10">Threshold</text:span><text:span text:style-name="T11"> </text:span><text:span text:style-name="T10">(dB):</text:span><text:span text:style-name="T11"> </text:span><text:span text:style-name="T10">The level</text:span><text:span text:style-name="T11"> </text:span><text:span text:style-name="T10">above which</text:span><text:span text:style-name="T11"> </text:span><text:span text:style-name="T10">compression </text:span><text:span text:style-name="T12">starts.</text:span></text:p>
                  </text:list-item>
                  <text:list-item>
                    <text:p text:style-name="P11" loext:marker-style-name="T10"><text:span text:style-name="T10">Ratio:</text:span><text:span text:style-name="T15"> </text:span><text:span text:style-name="T10">How</text:span><text:span text:style-name="T15"> </text:span><text:span text:style-name="T10">strongly</text:span><text:span text:style-name="T15"> </text:span><text:span text:style-name="T10">the</text:span><text:span text:style-name="T15"> </text:span><text:span text:style-name="T10">audio</text:span><text:span text:style-name="T15"> </text:span><text:span text:style-name="T10">is</text:span><text:span text:style-name="T15"> </text:span><text:span text:style-name="T10">compressed</text:span><text:span text:style-name="T15"> </text:span><text:span text:style-name="T10">(e.g.,</text:span><text:span text:style-name="T12"> 3:1).</text:span></text:p>
                  </text:list-item>
                  <text:list-item>
                    <text:p text:style-name="P19" loext:marker-style-name="T10"><text:span text:style-name="T10">Attack/Release</text:span><text:span text:style-name="T15"> </text:span><text:span text:style-name="T10">(ms):</text:span><text:span text:style-name="T15"> </text:span><text:span text:style-name="T10">How</text:span><text:span text:style-name="T12"> </text:span><text:span text:style-name="T10">quickly</text:span><text:span text:style-name="T15"> </text:span><text:span text:style-name="T10">the</text:span><text:span text:style-name="T15"> </text:span><text:span text:style-name="T10">compressor</text:span><text:span text:style-name="T12"> </text:span><text:span text:style-name="T10">reacts</text:span><text:span text:style-name="T15"> </text:span><text:span text:style-name="T10">and</text:span><text:span text:style-name="T12"> recovers.</text:span></text:p>
                  </text:list-item>
                </text:list>
              </text:list-item>
            </text:list>
          </text:list-item>
        </text:list>
        <text:p text:style-name="P20">Finally,<text:span text:style-name="T6"> </text:span>the<text:span text:style-name="T9"> </text:span>Peak<text:span text:style-name="T6"> </text:span>Limiter<text:span text:style-name="T9"> </text:span>sits<text:span text:style-name="T6"> </text:span>at<text:span text:style-name="T9"> </text:span>the<text:span text:style-name="T6"> </text:span>very<text:span text:style-name="T9"> </text:span>end<text:span text:style-name="T9"> </text:span>of<text:span text:style-name="T6"> </text:span>the<text:span text:style-name="T9"> </text:span>chain,<text:span text:style-name="T6"> </text:span>ensuring<text:span text:style-name="T9"> </text:span>the<text:span text:style-name="T6"> </text:span>signal<text:span text:style-name="T9"> </text:span>never<text:span text:style-name="T6"> </text:span>clips<text:span text:style-name="T9"> </text:span>0<text:span text:style-name="T9"> </text:span><text:span text:style-name="T6">dBFS.</text:span></text:p>
      </text:section>
      <text:list text:continue-numbering="true" text:style-name="WWNum1">
        <text:list-item>
          <text:h text:style-name="P21" text:outline-level="3">Practical<text:span text:style-name="T5"> </text:span>Examples<text:span text:style-name="T5"> </text:span>and<text:span text:style-name="T7"> </text:span><text:span text:style-name="T6">Presets</text:span></text:h>
        </text:list-item>
      </text:list>
      <text:p text:style-name="P22">Below<text:span text:style-name="T9"> </text:span>are<text:span text:style-name="T9"> </text:span>a<text:span text:style-name="T9"> </text:span>few<text:span text:style-name="T9"> </text:span>common<text:span text:style-name="T9"> </text:span>settings<text:span text:style-name="T9"> </text:span>for<text:span text:style-name="T9"> </text:span>different<text:span text:style-name="T9"> </text:span>broadcasting <text:span text:style-name="T6">scenarios.</text:span></text:p>
      <text:p text:style-name="P23"/>
      <text:h text:style-name="P24" text:outline-level="4">FM<text:span text:style-name="T9"> </text:span>Radio<text:span text:style-name="T6"> </text:span>/<text:span text:style-name="T9"> </text:span>Internet<text:span text:style-name="T9"> </text:span>Broadcast <text:span text:style-name="T6">Preset</text:span></text:h>
      <text:p text:style-name="P25">For<text:span text:style-name="T16"> </text:span>a<text:span text:style-name="T17"> </text:span>modern,<text:span text:style-name="T16"> </text:span>punchy<text:span text:style-name="T16"> </text:span>broadcast<text:span text:style-name="T17"> </text:span>sound,<text:span text:style-name="T16"> </text:span>use<text:span text:style-name="T17"> </text:span>an<text:span text:style-name="T17"> </text:span>aggressive<text:span text:style-name="T17"> </text:span>compressor<text:span text:style-name="T16"> </text:span>and<text:span text:style-name="T17"> </text:span>a<text:span text:style-name="T17"> </text:span>'smile'<text:span text:style-name="T16"> </text:span>EQ<text:span text:style-name="T17"> </text:span>curve<text:span text:style-name="T17"> </text:span>to enhance the lows and highs.</text:p>
      <text:p text:style-name="P26"><draw:frame draw:style-name="fr1" draw:name="Image_20_3" text:anchor-type="char" svg:x="2.212cm" svg:y="0.39cm" svg:width="8.172cm" svg:height="3.858cm" draw:z-index="8"><draw:image xlink:href="Pictures/100000000000023C0000010E6B169267.png" xlink:type="simple" xlink:show="embed" xlink:actuate="onLoad" draw:mime-type="image/png"/></draw:frame><draw:frame draw:style-name="fr1" draw:name="Image_20_4" text:anchor-type="char" svg:x="11.744cm" svg:y="0.422cm" svg:width="5.957cm" svg:height="5.973cm" draw:z-index="9"><draw:image xlink:href="Pictures/100000000000017100000172477B6034.png" xlink:type="simple" xlink:show="embed" xlink:actuate="onLoad" draw:mime-type="image/png"/></draw:frame></text:p>
      <text:h text:style-name="P27" text:outline-level="4">Speech / Voiceover <text:span text:style-name="T6">Preset</text:span></text:h>
      <text:p text:style-name="P28">For clear speech, cut the rumble (low frequencies) and slightly boost the presence range (1-4 kHz). Use moderate compression to keep the voice upfront without sounding artificial.</text:p>
      <text:p text:style-name="P29"><draw:frame draw:style-name="fr1" draw:name="Image_20_5" text:anchor-type="char" svg:x="2.212cm" svg:y="0.388cm" svg:width="8.172cm" svg:height="3.858cm" draw:z-index="10"><draw:image xlink:href="Pictures/100000000000023C0000010E7EDAE0F3.png" xlink:type="simple" xlink:show="embed" xlink:actuate="onLoad" draw:mime-type="image/png"/></draw:frame><draw:frame draw:style-name="fr1" draw:name="Image_20_6" text:anchor-type="char" svg:x="11.744cm" svg:y="0.42cm" svg:width="5.957cm" svg:height="5.973cm" draw:z-index="11"><draw:image xlink:href="Pictures/10000000000001710000017211595B90.png" xlink:type="simple" xlink:show="embed" xlink:actuate="onLoad" draw:mime-type="image/png"/></draw:frame></text:p>
      <text:p text:style-name="P30" loext:marker-style-name="T18"><text:span text:style-name="T18"/></text:p>
      <text:p text:style-name="P31">Minimum System Requirements</text:p>
      <text:p text:style-name="Standard"><text:span text:style-name="T19">Hardware:<text:line-break/></text:span>• Processor: Intel Core i5 / AMD Ryzen 5 or newer (AVX instruction support recommended for highly efficient DSP processing).<text:line-break/>• Memory (RAM): 4 GB RAM (8 GB or more recommended).<text:line-break/>• Storage: 50 MB of free disk space.<text:line-break/>• Audio Interface: For the Standalone application, an ASIO compatible audio interface is highly recommended to achieve the lowest possible latency (Windows WASAPI is also supported).</text:p>
      <text:p text:style-name="Standard"><text:span text:style-name="T19">Software:<text:line-break/></text:span>• Operating System: Windows 10 (64-bit) or Windows 11.<text:line-break/>• Host Application (for VST3 plugin): Any compatible DAW or broadcasting software with VST3 support (e.g., vMix, OBS Studio, Reaper, Cubase, Ableton, FL Studio, <text:span text:style-name="T20">Radio Profesional, RPX</text:span>).<text:line-break/>• Network: An internet connection is required for the initial activation of the license key. Once activated, the software features an offline verification mode.</text:p>
      <text:h text:style-name="P32" text:outline-level="2">License Activation &amp; Contacts</text:h>
      <text:p text:style-name="Standard">Thank you for choosing BroadCaster Composer PRO-XL.</text:p>
      <text:p text:style-name="Standard"/>
      <text:p text:style-name="P33">HOW TO ACTIVATE YOUR LICENSE:</text:p>
      <text:p text:style-name="Standard">1. Open the 'ABOUT' or 'SETTINGS' tab in the application.</text:p>
      <text:p text:style-name="Standard">2. Copy your unique 'Instance ID'.</text:p>
      <text:p text:style-name="Standard">3. Click 'Order License (Online)' to visit our website and purchase a license.</text:p>
      <text:p text:style-name="Standard">4. Once you receive your license key via e-mail, click 'Enter License Key' in the app.</text:p>
      <text:p text:style-name="Standard">5. Paste the key and click Activate. The application will verify the key online and permanently unlock all features.</text:p>
      <text:p text:style-name="Standard">If the license is missing or invalid, the application will run in a 1-hour Demo mode, after which the audio processing will be Bypassed.</text:p>
      <text:p text:style-name="P33">CONTACT INFO:</text:p>
      <text:p text:style-name="Standard">Development: BroadCaster, s.r.o. Web: www.broadcaster.cz Phone: +420 4111 90 111</text:p>
      <text:p text:style-name="Standard">Support E-mail: helpdesk@mysoft.cz</text:p>
      <text:h text:style-name="P32" text:outline-level="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css3t="http://www.w3.org/TR/css3-text/" xmlns:dom="http://www.w3.org/2001/xml-events" xmlns:grddl="http://www.w3.org/2003/g/data-view#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Roboto" svg:font-family="Roboto" style:font-family-generic="roman" style:font-pitch="variable"/>
    <style:font-face style:name="Roboto1" svg:font-family="Roboto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 loext:font-optical-sizing="auto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 loext:font-optical-sizing="auto" fo:hyphenate="false" fo:hyphenation-remain-char-count="2" fo:hyphenation-push-char-count="2" loext:hyphenation-no-caps="false" loext:hyphenation-no-last-word="false" loext:hyphenation-word-char-count="5" loext:hyphenation-zone="no-limit" loext:hyphenation-compound-remain-char-count="2" loext:hyphenation-compound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style:writing-mode="lr-tb" loext:paragraph-composer="false"/>
      <style:text-properties style:font-name="Roboto" fo:font-family="Roboto" style:font-family-generic="roman" style:font-pitch="variable" fo:language="en" fo:country="US" style:font-name-asian="Roboto1" style:font-family-asian="Roboto" style:font-family-generic-asian="system" style:font-pitch-asian="variable" style:language-asian="en" style:country-asian="US" style:font-name-complex="Roboto1" style:font-family-complex="Roboto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.092cm" fo:margin-bottom="0cm" style:contextual-spacing="false"/>
      <style:text-properties style:font-name="Roboto" fo:font-family="Roboto" style:font-family-generic="roman" style:font-pitch="variable" fo:font-size="12pt" fo:language="en" fo:country="US" style:font-name-asian="Roboto1" style:font-family-asian="Roboto" style:font-family-generic-asian="system" style:font-pitch-asian="variable" style:font-size-asian="12pt" style:language-asian="en" style:country-asian="US" style:font-name-complex="Roboto1" style:font-family-complex="Roboto" style:font-family-generic-complex="system" style:font-pitch-complex="variable" style:font-size-complex="12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default-outline-level="2" style:list-style-name="" style:class="chapter">
      <style:paragraph-properties fo:margin-left="0.007cm" fo:margin-top="0.529cm" fo:margin-bottom="0cm" style:contextual-spacing="false" fo:text-align="center" style:justify-single-word="false" loext:paragraph-composer="false"/>
      <style:text-properties style:font-name="Roboto" fo:font-family="Roboto" style:font-family-generic="roman" style:font-pitch="variable" fo:font-size="24pt" fo:language="en" fo:country="US" fo:font-weight="bold" style:font-name-asian="Roboto1" style:font-family-asian="Roboto" style:font-family-generic-asian="system" style:font-pitch-asian="variable" style:font-size-asian="24pt" style:language-asian="en" style:country-asian="US" style:font-weight-asian="bold" style:font-name-complex="Roboto1" style:font-family-complex="Roboto" style:font-family-generic-complex="system" style:font-pitch-complex="variable" style:font-size-complex="24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chapter">
      <style:paragraph-properties fo:margin-left="0.728cm" fo:text-indent="-0.628cm" style:auto-text-indent="false"/>
      <style:text-properties style:font-name="Roboto" fo:font-family="Roboto" style:font-family-generic="roman" style:font-pitch="variable" fo:font-size="16pt" fo:language="en" fo:country="US" fo:font-weight="bold" style:font-name-asian="Roboto1" style:font-family-asian="Roboto" style:font-family-generic-asian="system" style:font-pitch-asian="variable" style:font-size-asian="16pt" style:language-asian="en" style:country-asian="US" style:font-weight-asian="bold" style:font-name-complex="Roboto1" style:font-family-complex="Roboto" style:font-family-generic-complex="system" style:font-pitch-complex="variable" style:font-size-complex="16pt" style:language-complex="ar" style:country-complex="SA" style:font-weight-complex="bold"/>
    </style:style>
    <style:style style:name="Heading_20_3" style:display-name="Heading 3" style:family="paragraph" style:parent-style-name="Standard" style:default-outline-level="4" style:list-style-name="" style:class="chapter">
      <style:paragraph-properties fo:margin-left="0.101cm"/>
      <style:text-properties style:font-name="Roboto" fo:font-family="Roboto" style:font-family-generic="roman" style:font-pitch="variable" fo:font-size="14pt" fo:language="en" fo:country="US" fo:font-weight="bold" style:font-name-asian="Roboto1" style:font-family-asian="Roboto" style:font-family-generic-asian="system" style:font-pitch-asian="variable" style:font-size-asian="14pt" style:language-asian="en" style:country-asian="US" style:font-weight-asian="bold" style:font-name-complex="Roboto1" style:font-family-complex="Roboto" style:font-family-generic-complex="system" style:font-pitch-complex="variable" style:font-size-complex="14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0.321cm" fo:text-indent="-0.22cm" style:auto-text-indent="false"/>
      <style:text-properties style:font-name="Roboto" fo:font-family="Roboto" style:font-family-generic="roman" style:font-pitch="variable" fo:language="en" fo:country="US" style:font-name-asian="Roboto1" style:font-family-asian="Roboto" style:font-family-generic-asian="system" style:font-pitch-asian="variable" style:language-asian="en" style:country-asian="US" style:font-name-complex="Roboto1" style:font-family-complex="Roboto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text-properties fo:language="en" fo:country="US" style:language-asian="en" style:country-asian="US" style:language-complex="ar" style:country-complex="SA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rame_20_contents" style:display-name="Frame contents" style:family="paragraph" style:parent-style-name="Standard" style:class="extra"/>
    <style:style style:name="Footer" style:family="paragraph" style:parent-style-name="Header_20_and_20_Footer" style:class="extra"/>
    <style:style style:name="Default_20_Paragraph_20_Font" style:display-name="Default Paragraph Font" style:family="text"/>
    <style:style style:name="ListLabel_20_1" style:display-name="ListLabel 1" style:family="text">
      <style:text-properties style:font-name="Roboto" fo:font-family="Roboto" style:font-family-generic="roman" style:font-pitch="variable" fo:font-size="16pt" fo:letter-spacing="normal" fo:language="en" fo:country="US" fo:font-style="normal" fo:font-weight="bold" style:font-name-asian="Roboto1" style:font-family-asian="Roboto" style:font-family-generic-asian="system" style:font-pitch-asian="variable" style:font-size-asian="16pt" style:language-asian="en" style:country-asian="US" style:font-style-asian="normal" style:font-weight-asian="bold" style:font-name-complex="Roboto1" style:font-family-complex="Roboto" style:font-family-generic-complex="system" style:font-pitch-complex="variable" style:font-size-complex="16pt" style:language-complex="ar" style:country-complex="SA" style:font-style-complex="normal" style:font-weight-complex="bold" style:text-scale="100%"/>
    </style:style>
    <style:style style:name="ListLabel_20_2" style:display-name="ListLabel 2" style:family="text">
      <style:text-properties style:font-name="Roboto" fo:font-family="Roboto" style:font-family-generic="roman" style:font-pitch="variable" fo:font-size="14pt" fo:letter-spacing="normal" fo:language="en" fo:country="US" fo:font-style="normal" fo:font-weight="bold" style:font-name-asian="Roboto1" style:font-family-asian="Roboto" style:font-family-generic-asian="system" style:font-pitch-asian="variable" style:font-size-asian="14pt" style:language-asian="en" style:country-asian="US" style:font-style-asian="normal" style:font-weight-asian="bold" style:font-name-complex="Roboto1" style:font-family-complex="Roboto" style:font-family-generic-complex="system" style:font-pitch-complex="variable" style:font-size-complex="14pt" style:language-complex="ar" style:country-complex="SA" style:font-style-complex="normal" style:font-weight-complex="bold" style:text-scale="100%"/>
    </style:style>
    <style:style style:name="ListLabel_20_3" style:display-name="ListLabel 3" style:family="text">
      <style:text-properties fo:font-size="12pt" fo:letter-spacing="normal" fo:language="en" fo:country="US" fo:font-style="normal" fo:font-weight="normal" style:font-name-asian="Roboto1" style:font-family-asian="Roboto" style:font-family-generic-asian="system" style:font-pitch-asian="variable" style:font-size-asian="12pt" style:language-asian="en" style:country-asian="US" style:font-style-asian="normal" style:font-weight-asian="normal" style:font-name-complex="Roboto1" style:font-family-complex="Roboto" style:font-family-generic-complex="system" style:font-pitch-complex="variable" style:font-size-complex="12pt" style:language-complex="ar" style:country-complex="SA" style:font-style-complex="normal" style:font-weight-complex="normal" style:text-scale="100%"/>
    </style:style>
    <style:style style:name="ListLabel_20_4" style:display-name="ListLabel 4" style:family="text">
      <style:text-properties fo:language="en" fo:country="US" style:language-asian="en" style:country-asian="US" style:language-complex="ar" style:country-complex="SA"/>
    </style:style>
    <style:style style:name="ListLabel_20_5" style:display-name="ListLabel 5" style:family="text">
      <style:text-properties fo:language="en" fo:country="US" style:language-asian="en" style:country-asian="US" style:language-complex="ar" style:country-complex="SA"/>
    </style:style>
    <style:style style:name="ListLabel_20_6" style:display-name="ListLabel 6" style:family="text">
      <style:text-properties fo:language="en" fo:country="US" style:language-asian="en" style:country-asian="US" style:language-complex="ar" style:country-complex="SA"/>
    </style:style>
    <style:style style:name="ListLabel_20_7" style:display-name="ListLabel 7" style:family="text">
      <style:text-properties fo:language="en" fo:country="US" style:language-asian="en" style:country-asian="US" style:language-complex="ar" style:country-complex="SA"/>
    </style:style>
    <style:style style:name="ListLabel_20_8" style:display-name="ListLabel 8" style:family="text">
      <style:text-properties fo:language="en" fo:country="US" style:language-asian="en" style:country-asian="US" style:language-complex="ar" style:country-complex="SA"/>
    </style:style>
    <style:style style:name="ListLabel_20_9" style:display-name="ListLabel 9" style:family="text">
      <style:text-properties fo:language="en" fo:country="US" style:language-asian="en" style:country-asian="US" style:language-complex="ar" style:country-complex="SA"/>
    </style:style>
    <style:style style:name="ListLabel_20_10" style:display-name="ListLabel 10" style:family="text">
      <style:text-properties fo:color="#808080" loext:opacity="100%" fo:font-size="8pt" style:font-size-asian="8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11" style:display-name="ListLabel 11" style:family="text">
      <style:text-properties fo:color="#808080" loext:opacity="100%" fo:font-size="8pt" style:font-size-asian="8pt"/>
    </style:style>
    <style:style style:name="ListLabel_20_12" style:display-name="ListLabel 12" style:family="text">
      <style:text-properties fo:color="#2980b9" loext:opacity="100%" style:font-name="Arial1" fo:font-family="Arial" style:font-family-generic="swiss" style:font-pitch="variable" fo:font-size="15pt" fo:letter-spacing="-0.004cm" style:text-underline-style="solid" style:text-underline-width="auto" style:text-underline-color="#2980b9" fo:font-weight="bold" style:font-size-asian="15pt" style:font-weight-asian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cm" fo:margin-left="0.73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cm" fo:margin-left="0.7cm"/>
        </style:list-level-properties>
      </text:list-level-style-number>
      <text:list-level-style-bullet text:level="3" text:style-name="ListLabel_20_3" loext:num-list-format="-" style:num-suffix="-" text:bullet-char="-">
        <style:list-level-properties text:list-level-position-and-space-mode="label-alignment">
          <style:list-level-label-alignment text:label-followed-by="listtab" fo:text-indent="-0.222cm" fo:margin-left="0.323cm"/>
        </style:list-level-properties>
        <style:text-properties fo:font-family="Roboto"/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222cm" fo:margin-left="3.023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222cm" fo:margin-left="5.306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222cm" fo:margin-left="7.588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222cm" fo:margin-left="9.871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222cm" fo:margin-left="12.155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222cm" fo:margin-left="14.437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Text_20_body">
      <style:paragraph-properties fo:margin-top="0cm" fo:margin-bottom="0cm" style:contextual-spacing="false" fo:line-height="0.353cm"/>
      <style:text-properties fo:font-size="10pt" style:font-size-asian="10pt"/>
    </style:style>
    <style:style style:name="MP2" style:family="paragraph" style:parent-style-name="Frame_20_contents">
      <style:paragraph-properties fo:margin-left="0.035cm" fo:margin-right="0cm" fo:margin-top="0.086cm" fo:margin-bottom="0cm" style:contextual-spacing="false" fo:text-align="start" style:justify-single-word="false" fo:text-indent="0cm" style:auto-text-indent="false" loext:paragraph-composer="false"/>
    </style:style>
    <style:style style:name="MP3" style:family="paragraph">
      <loext:graphic-properties draw:fill="none"/>
      <style:paragraph-properties fo:text-align="left" loext:paragraph-composer="false"/>
      <style:text-properties fo:font-size="18pt"/>
    </style:style>
    <style:style style:name="MP4" style:family="paragraph" style:parent-style-name="Frame_20_contents">
      <style:paragraph-properties fo:margin-left="0.004cm" fo:margin-right="0cm" fo:margin-top="0.062cm" fo:margin-bottom="0cm" style:contextual-spacing="false" fo:line-height="148%" fo:text-align="center" style:justify-single-word="false" fo:text-indent="0cm" style:auto-text-indent="false" loext:paragraph-composer="false"/>
    </style:style>
    <style:style style:name="MP5" style:family="paragraph" style:parent-style-name="Frame_20_contents">
      <style:paragraph-properties fo:margin-left="0.004cm" fo:margin-right="0.004cm" fo:margin-top="0cm" fo:margin-bottom="0cm" style:contextual-spacing="false" fo:line-height="0.337cm" fo:text-align="center" style:justify-single-word="false" fo:text-indent="0cm" style:auto-text-indent="false" loext:paragraph-composer="false"/>
    </style:style>
    <style:style style:name="MP6" style:family="paragraph" style:parent-style-name="Text_20_body">
      <style:paragraph-properties fo:margin-top="0cm" fo:margin-bottom="0cm" style:contextual-spacing="false" fo:line-height="6%"/>
      <style:text-properties fo:font-size="1pt" style:font-size-asian="1pt"/>
    </style:style>
    <style:style style:name="MT1" style:family="text">
      <style:text-properties fo:font-size="15pt" fo:font-weight="bold" style:font-size-asian="15pt" style:font-weight-asian="bold"/>
    </style:style>
    <style:style style:name="MT2" style:family="text">
      <style:text-properties fo:font-size="15pt" fo:letter-spacing="-0.004cm" fo:font-weight="bold" style:font-size-asian="15pt" style:font-weight-asian="bold"/>
    </style:style>
    <style:style style:name="MT3" style:family="text">
      <style:text-properties fo:color="#808080" loext:opacity="100%" fo:font-size="8pt" style:font-size-asian="8pt"/>
    </style:style>
    <style:style style:name="MT4" style:family="text">
      <style:text-properties fo:color="#808080" loext:opacity="100%" fo:font-size="8pt" fo:letter-spacing="-0.012cm" style:font-size-asian="8pt"/>
    </style:style>
    <style:style style:name="MT5" style:family="text">
      <style:text-properties fo:color="#000080" loext:opacity="100%" fo:font-size="8pt" style:font-size-asian="8pt"/>
    </style:style>
    <style:style style:name="MT6" style:family="text">
      <style:text-properties fo:color="#808080" loext:opacity="100%" fo:font-size="8pt" fo:letter-spacing="0.071cm" style:font-size-asian="8pt"/>
    </style:style>
    <style:style style:name="MT7" style:family="text">
      <style:text-properties fo:color="#808080" loext:opacity="100%" fo:font-size="8pt" fo:font-weight="bold" style:font-size-asian="8pt" style:font-weight-asian="bold" style:font-weight-complex="bold"/>
    </style:style>
    <style:style style:name="MT8" style:family="text">
      <style:text-properties fo:color="#808080" loext:opacity="100%" fo:font-size="8pt" fo:letter-spacing="-0.018cm" style:font-size-asian="8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 style:parent-style-name="Frame">
      <style:graphic-properties draw:stroke="none" svg:stroke-width="0cm" draw:fill="none" loext:fill-use-slide-background="false" draw:textarea-vertical-align="top" draw:auto-grow-height="false" fo:min-height="0.771cm" fo:min-width="11.1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none" loext:fill-use-slide-background="false" draw:textarea-vertical-align="top" draw:auto-grow-height="false" fo:min-height="1.446cm" fo:min-width="7.696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681cm" fo:margin-bottom="2.037cm" fo:margin-left="0.998cm" fo:margin-right="0.998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718cm" fo:margin-left="0cm" fo:margin-right="0cm" fo:margin-bottom="1.617cm" style:dynamic-spacing="true"/>
      </style:header-style>
      <style:footer-style>
        <style:header-footer-properties fo:min-height="0.397cm" fo:margin-left="0cm" fo:margin-right="0cm" fo:margin-top="0.296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0.681cm" fo:margin-bottom="2.037cm" fo:margin-left="0.998cm" fo:margin-right="0.998cm" style:writing-mode="lr-tb" style:layout-grid-color="#c0c0c0" style:layout-grid-lines="24867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718cm" fo:margin-left="0cm" fo:margin-right="0cm" fo:margin-bottom="1.617cm" style:dynamic-spacing="true"/>
      </style:header-style>
      <style:footer-style>
        <style:header-footer-properties fo:min-height="0.397cm" fo:margin-left="0cm" fo:margin-right="0cm" fo:margin-top="0.296cm" style:dynamic-spacing="true"/>
      </style:footer-style>
    </style:page-layout>
    <style:page-layout style:name="Mpm3">
      <style:page-layout-properties fo:page-width="21.59cm" fo:page-height="27.94cm" style:num-format="1" style:print-orientation="portrait" fo:margin-top="0cm" fo:margin-bottom="0cm" fo:margin-left="2.999cm" fo:margin-right="2.999cm" style:writing-mode="lr-tb" style:layout-grid-color="#c0c0c0" style:layout-grid-lines="24835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611cm" fo:margin-left="0cm" fo:margin-right="0cm" fo:margin-bottom="2.512cm" style:dynamic-spacing="true"/>
      </style:header-style>
      <style:footer-style>
        <style:header-footer-properties fo:min-height="0.494cm" fo:margin-left="0cm" fo:margin-right="0cm" fo:margin-top="0.39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Obrázek1" text:anchor-type="char" svg:x="4.937cm" svg:y="1.873cm" svg:width="8.363cm" svg:height="2.503cm" draw:z-index="12"><draw:image xlink:href="Pictures/10000001000005FA000001CADB769C32.png" xlink:type="simple" xlink:show="embed" xlink:actuate="onLoad" draw:mime-type="image/png"/></draw:frame><draw:custom-shape text:anchor-type="char" draw:z-index="0" draw:name="Textbox_20_1" draw:style-name="Mgr1" draw:text-style-name="MP3" svg:width="11.099cm" svg:height="0.77cm" svg:x="4.953cm" svg:y="1.069cm"><text:p text:style-name="MP2" loext:marker-style-name="MT1"><text:span text:style-name="MT1">BroadCaster Composer PRO-XL - User </text:span><text:span text:style-name="MT2">Manual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>
      <style:footer>
        <text:p text:style-name="MP1"><draw:custom-shape text:anchor-type="char" draw:z-index="1" draw:name="Textbox_20_2" draw:style-name="Mgr2" draw:text-style-name="MP3" svg:width="7.695cm" svg:height="1.445cm" svg:x="6.653cm" svg:y="27.204cm"><text:p text:style-name="MP4"><text:span text:style-name="MT3">Developed</text:span><text:span text:style-name="MT4"> </text:span><text:span text:style-name="MT3">by:</text:span><text:span text:style-name="MT4"> </text:span><text:span text:style-name="MT3">BroadCaster,</text:span><text:span text:style-name="MT4"> </text:span><text:span text:style-name="MT3">s.r.o.</text:span><text:span text:style-name="MT4"> </text:span><text:span text:style-name="MT3">|</text:span><text:span text:style-name="MT4"> </text:span><text:span text:style-name="MT3">Web:</text:span><text:span text:style-name="MT4"> </text:span><text:a xlink:type="simple" xlink:href="http://www.broadcaster.cz/" text:style-name="Internet_20_link" text:visited-style-name="Visited_20_Internet_20_Link"><text:span text:style-name="MT5">www.broadcaster.cz</text:span></text:a><text:span text:style-name="MT3"> </text:span><text:span text:style-name="MT6"><text:s/></text:span><text:span text:style-name="MT3">Telefon: +420 </text:span><text:span text:style-name="MT7">4111 90 111</text:span><text:span text:style-name="MT3"> | E-mail: </text:span><text:a xlink:type="simple" xlink:href="mailto:helpdesk@mysoft.cz" text:style-name="Internet_20_link" text:visited-style-name="Visited_20_Internet_20_Link"><text:span text:style-name="MT5">helpdesk@mysoft.cz</text:span></text:a><text:span text:style-name="MT3"> </text:span></text:p><text:p text:style-name="MP5"><text:span text:style-name="MT3">Page </text:span><text:span text:style-name="MT8"><text:page-number text:select-page="current">1</text:page-number>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  <style:master-page style:name="Converted1" style:page-layout-name="Mpm2" draw:style-name="Mdp1">
      <style:header>
        <text:p text:style-name="MP1"><draw:custom-shape text:anchor-type="char" draw:z-index="2" draw:name="Textbox_20_3" draw:style-name="Mgr1" draw:text-style-name="MP3" svg:width="11.099cm" svg:height="0.77cm" svg:x="4.953cm" svg:y="1.069cm"><text:p text:style-name="MP2" loext:marker-style-name="MT1"><text:span text:style-name="MT1">BroadCaster Composer PRO-XL - User </text:span><text:span text:style-name="MT2">Manual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>
      <style:footer>
        <text:p text:style-name="MP1"><draw:custom-shape text:anchor-type="char" draw:z-index="3" draw:name="Textbox_20_4" draw:style-name="Mgr2" draw:text-style-name="MP3" svg:width="7.695cm" svg:height="1.445cm" svg:x="6.653cm" svg:y="27.204cm"><text:p text:style-name="MP4"><text:span text:style-name="MT3">Developed</text:span><text:span text:style-name="MT4"> </text:span><text:span text:style-name="MT3">by:</text:span><text:span text:style-name="MT4"> </text:span><text:span text:style-name="MT3">BroadCaster,</text:span><text:span text:style-name="MT4"> </text:span><text:span text:style-name="MT3">s.r.o.</text:span><text:span text:style-name="MT4"> </text:span><text:span text:style-name="MT3">|</text:span><text:span text:style-name="MT4"> </text:span><text:span text:style-name="MT3">Web:</text:span><text:span text:style-name="MT4"> </text:span><text:a xlink:type="simple" xlink:href="http://www.broadcaster.cz/" text:style-name="Internet_20_link" text:visited-style-name="Visited_20_Internet_20_Link"><text:span text:style-name="MT5">www.broadcaster.cz</text:span></text:a><text:span text:style-name="MT3"> </text:span><text:span text:style-name="MT6"><text:s/></text:span><text:span text:style-name="MT3">Telefon: +420 </text:span><text:span text:style-name="MT7">4111 90 111</text:span><text:span text:style-name="MT3"> | E-mail: </text:span><text:a xlink:type="simple" xlink:href="mailto:helpdesk@mysoft.cz" text:style-name="Internet_20_link" text:visited-style-name="Visited_20_Internet_20_Link"><text:span text:style-name="MT5">helpdesk@mysoft.cz</text:span></text:a><text:span text:style-name="MT3"> </text:span></text:p><text:p text:style-name="MP5"><text:span text:style-name="MT3">Page </text:span><text:span text:style-name="MT8"><text:page-number text:select-page="current">2</text:page-number></text:span></text:p><draw:enhanced-geometry draw:mirror-horizontal="false" draw:mirror-vertical="false" svg:viewBox="0 0 0 0" draw:glue-points="?f0 0 0 ?f1 ?f0 ?f2 ?f3 ?f1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  <style:master-page style:name="Converted2" style:page-layout-name="Mpm3" draw:style-name="Mdp1">
      <style:header>
        <text:p text:style-name="MP6"/>
      </style:header>
      <style:footer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13T09:29:44</meta:creation-date>
    <dc:date>2026-09-13T12:43:39.990618800</dc:date>
    <meta:editing-duration>PT3M15S</meta:editing-duration>
    <meta:editing-cycles>4</meta:editing-cycles>
    <meta:generator>LibreOffice/26.8.0.3$Windows_X86_64 LibreOffice_project/bce0998afefdbc355585ca324285661a2170ba77</meta:generator>
    <meta:document-statistic meta:table-count="0" meta:image-count="5" meta:object-count="0" meta:page-count="3" meta:paragraph-count="47" meta:word-count="623" meta:character-count="3886" meta:non-whitespace-character-count="3317"/>
    <meta:user-defined meta:name="AppVersion">12.0000</meta:user-defined>
    <meta:user-defined meta:name="Converter">SolidFramework v10.0.20290.1</meta:user-defined>
    <meta:user-defined meta:name="Created" meta:value-type="date">2026-09-12T00:00:00</meta:user-defined>
    <meta:user-defined meta:name="LastSaved" meta:value-type="date">2026-09-13T00:00:00</meta:user-defined>
    <meta:template xlink:type="simple" xlink:actuate="onRequest" xlink:title="Normal" xlink:href=""/>
  </office:meta>
</office:document-meta>
</file>