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17100000172477B6034.png" manifest:media-type="image/png"/>
  <manifest:file-entry manifest:full-path="Pictures/10000001000005FA000001CADB769C32.png" manifest:media-type="image/png"/>
  <manifest:file-entry manifest:full-path="Pictures/100000000000023C0000010E6B169267.png" manifest:media-type="image/png"/>
  <manifest:file-entry manifest:full-path="Pictures/10000000000001710000017211595B90.png" manifest:media-type="image/png"/>
  <manifest:file-entry manifest:full-path="Pictures/100000000000023C0000010E7EDAE0F3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field="urn:openoffice:names:experimental:ooo-ms-interop:xmlns:field:1.0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formx="urn:openoffice:names:experimental:ooxml-odf-interop:xmlns:form:1.0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Roboto" svg:font-family="Roboto" style:font-family-generic="roman" style:font-pitch="variable"/>
    <style:font-face style:name="Roboto1" svg:font-family="Roboto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Heading_20_1" style:master-page-name="Standard">
      <style:paragraph-properties style:page-number="auto"/>
    </style:style>
    <style:style style:name="P2" style:family="paragraph" style:parent-style-name="Standard">
      <style:paragraph-properties fo:margin-left="0.007cm" fo:margin-right="0.007cm" fo:margin-top="0.714cm" fo:margin-bottom="0cm" style:contextual-spacing="false" fo:text-align="center" style:justify-single-word="false" fo:text-indent="0cm" style:auto-text-indent="false" loext:paragraph-composer="false"/>
    </style:style>
    <style:style style:name="P3" style:family="paragraph" style:parent-style-name="Text_20_body">
      <style:paragraph-properties fo:margin-left="0cm" fo:margin-right="0cm"/>
      <style:text-properties fo:font-size="14pt" style:font-size-asian="14pt"/>
    </style:style>
    <style:style style:name="P4" style:family="paragraph" style:parent-style-name="Text_20_body">
      <style:paragraph-properties fo:margin-left="0cm" fo:margin-right="0cm" fo:margin-top="0.175cm" fo:margin-bottom="0cm" style:contextual-spacing="false"/>
      <style:text-properties fo:font-size="14pt" style:font-size-asian="14pt"/>
    </style:style>
    <style:style style:name="P5" style:family="paragraph" style:parent-style-name="Heading_20_3" style:list-style-name="WWNum1">
      <style:paragraph-properties fo:margin-left="0.728cm" fo:margin-right="0cm" fo:margin-top="0cm" fo:margin-bottom="0cm" style:contextual-spacing="false" fo:line-height="100%" fo:text-align="start" style:justify-single-word="false" fo:text-indent="-0.628cm" style:auto-text-indent="false" loext:paragraph-composer="false">
        <style:tab-stops>
          <style:tab-stop style:position="0.728cm"/>
        </style:tab-stops>
      </style:paragraph-properties>
      <style:text-properties fo:letter-spacing="-0.007cm"/>
    </style:style>
    <style:style style:name="P6" style:family="paragraph" style:parent-style-name="Text_20_body">
      <style:paragraph-properties fo:margin-left="0.101cm" fo:margin-right="0.099cm" fo:margin-top="0.215cm" fo:margin-bottom="0cm" style:contextual-spacing="false" fo:line-height="118%" fo:text-align="justify" style:justify-single-word="false" loext:paragraph-composer="false"/>
    </style:style>
    <style:style style:name="P7" style:family="paragraph" style:parent-style-name="Text_20_body">
      <style:paragraph-properties fo:margin-left="0cm" fo:margin-right="0cm" fo:margin-top="0.102cm" fo:margin-bottom="0cm" style:contextual-spacing="false"/>
    </style:style>
    <style:style style:name="P8" style:family="paragraph" style:parent-style-name="Heading_20_3" style:list-style-name="WWNum1">
      <style:paragraph-properties fo:margin-left="0.728cm" fo:margin-right="0cm" fo:margin-top="0cm" fo:margin-bottom="0cm" style:contextual-spacing="false" fo:line-height="100%" fo:text-align="start" style:justify-single-word="false" fo:text-indent="-0.628cm" style:auto-text-indent="false" loext:paragraph-composer="false">
        <style:tab-stops>
          <style:tab-stop style:position="0.728cm"/>
        </style:tab-stops>
      </style:paragraph-properties>
    </style:style>
    <style:style style:name="P9" style:family="paragraph" style:parent-style-name="Heading_20_4" style:list-style-name="WWNum1">
      <style:paragraph-properties fo:margin-left="0.699cm" fo:margin-right="0cm" fo:margin-top="0.268cm" fo:margin-bottom="0cm" style:contextual-spacing="false" fo:line-height="100%" fo:text-align="start" style:justify-single-word="false" fo:text-indent="-0.598cm" style:auto-text-indent="false" loext:paragraph-composer="false">
        <style:tab-stops>
          <style:tab-stop style:position="0.699cm"/>
        </style:tab-stops>
      </style:paragraph-properties>
    </style:style>
    <style:style style:name="P10" style:family="paragraph" style:parent-style-name="Text_20_body">
      <style:paragraph-properties fo:margin-top="0.153cm" fo:margin-bottom="0cm" style:contextual-spacing="false"/>
    </style:style>
    <style:style style:name="P11" style:family="paragraph" style:parent-style-name="List_20_Paragraph" style:list-style-name="WWNum1">
      <style:paragraph-properties fo:margin-left="0.319cm" fo:margin-right="0cm" fo:margin-top="0.092cm" fo:margin-bottom="0cm" style:contextual-spacing="false" fo:line-height="100%" fo:text-align="start" style:justify-single-word="false" fo:text-indent="-0.219cm" style:auto-text-indent="false" loext:paragraph-composer="false">
        <style:tab-stops>
          <style:tab-stop style:position="0.319cm"/>
        </style:tab-stops>
      </style:paragraph-properties>
    </style:style>
    <style:style style:name="P12" style:family="paragraph" style:parent-style-name="Text_20_body">
      <style:paragraph-properties fo:margin-top="0.092cm" fo:margin-bottom="0cm" style:contextual-spacing="false" fo:line-height="118%"/>
    </style:style>
    <style:style style:name="P13" style:family="paragraph" style:parent-style-name="Text_20_body">
      <style:paragraph-properties fo:margin-left="0cm" fo:margin-right="0cm" fo:margin-top="0.048cm" fo:margin-bottom="0cm" style:contextual-spacing="false"/>
    </style:style>
    <style:style style:name="P14" style:family="paragraph" style:parent-style-name="Heading_20_4" style:list-style-name="WWNum1">
      <style:paragraph-properties fo:margin-left="0.681cm" fo:margin-right="0cm" fo:margin-top="0cm" fo:margin-bottom="0cm" style:contextual-spacing="false" fo:line-height="100%" fo:text-align="start" style:justify-single-word="false" fo:text-indent="-0.58cm" style:auto-text-indent="false" loext:paragraph-composer="false">
        <style:tab-stops>
          <style:tab-stop style:position="0.681cm"/>
        </style:tab-stops>
      </style:paragraph-properties>
    </style:style>
    <style:style style:name="P15" style:family="paragraph" style:parent-style-name="Text_20_body">
      <style:paragraph-properties fo:margin-left="0.101cm" fo:margin-right="4.087cm" fo:margin-top="0.152cm" fo:margin-bottom="0cm" style:contextual-spacing="false" fo:line-height="118%"/>
    </style:style>
    <style:style style:name="P16" style:family="paragraph" style:parent-style-name="Text_20_body">
      <style:paragraph-properties fo:margin-top="0.002cm" fo:margin-bottom="0cm" style:contextual-spacing="false" fo:line-height="118%"/>
    </style:style>
    <style:style style:name="P17" style:family="paragraph" style:parent-style-name="Text_20_body">
      <style:paragraph-properties fo:margin-left="0cm" fo:margin-right="0cm" fo:margin-top="0.046cm" fo:margin-bottom="0cm" style:contextual-spacing="false"/>
    </style:style>
    <style:style style:name="P18" style:family="paragraph" style:parent-style-name="Heading_20_4" style:list-style-name="WWNum1">
      <style:paragraph-properties fo:margin-left="0.69cm" fo:margin-right="0cm" fo:margin-top="0.002cm" fo:margin-bottom="0cm" style:contextual-spacing="false" fo:line-height="100%" fo:text-align="start" style:justify-single-word="false" fo:text-indent="-0.589cm" style:auto-text-indent="false" loext:paragraph-composer="false">
        <style:tab-stops>
          <style:tab-stop style:position="0.69cm"/>
        </style:tab-stops>
      </style:paragraph-properties>
    </style:style>
    <style:style style:name="P19" style:family="paragraph" style:parent-style-name="Text_20_body">
      <style:paragraph-properties fo:margin-top="0.152cm" fo:margin-bottom="0cm" style:contextual-spacing="false"/>
    </style:style>
    <style:style style:name="P20" style:family="paragraph" style:parent-style-name="List_20_Paragraph" style:list-style-name="WWNum1">
      <style:paragraph-properties fo:margin-left="0.319cm" fo:margin-right="0cm" fo:margin-top="0.093cm" fo:margin-bottom="0cm" style:contextual-spacing="false" fo:line-height="100%" fo:text-align="start" style:justify-single-word="false" fo:text-indent="-0.219cm" style:auto-text-indent="false" loext:paragraph-composer="false">
        <style:tab-stops>
          <style:tab-stop style:position="0.319cm"/>
        </style:tab-stops>
      </style:paragraph-properties>
    </style:style>
    <style:style style:name="P21" style:family="paragraph" style:parent-style-name="Heading_20_3" style:list-style-name="WWNum1" style:master-page-name="Converted1">
      <style:paragraph-properties fo:margin-left="0.728cm" fo:margin-right="0cm" fo:margin-top="0.213cm" fo:margin-bottom="0cm" style:contextual-spacing="false" fo:line-height="100%" fo:text-align="start" style:justify-single-word="false" fo:text-indent="-0.628cm" style:auto-text-indent="false" style:page-number="auto" loext:paragraph-composer="false">
        <style:tab-stops>
          <style:tab-stop style:position="0.728cm"/>
        </style:tab-stops>
      </style:paragraph-properties>
    </style:style>
    <style:style style:name="P22" style:family="paragraph" style:parent-style-name="Text_20_body">
      <style:paragraph-properties fo:margin-top="0.215cm" fo:margin-bottom="0cm" style:contextual-spacing="false"/>
    </style:style>
    <style:style style:name="P23" style:family="paragraph" style:parent-style-name="Text_20_body">
      <style:paragraph-properties fo:margin-left="0cm" fo:margin-right="0cm" fo:margin-top="0.136cm" fo:margin-bottom="0cm" style:contextual-spacing="false"/>
    </style:style>
    <style:style style:name="P24" style:family="paragraph" style:parent-style-name="Text_20_body">
      <style:paragraph-properties fo:margin-top="0.152cm" fo:margin-bottom="0cm" style:contextual-spacing="false" fo:line-height="118%"/>
    </style:style>
    <style:style style:name="P25" style:family="paragraph" style:parent-style-name="Text_20_body">
      <style:paragraph-properties fo:margin-left="0cm" fo:margin-right="0cm" fo:margin-top="0.009cm" fo:margin-bottom="0cm" style:contextual-spacing="false"/>
      <style:text-properties fo:font-size="8pt" style:font-size-asian="8pt"/>
    </style:style>
    <style:style style:name="P26" style:family="paragraph" style:parent-style-name="Heading_20_4">
      <style:paragraph-properties fo:margin-top="0.363cm" fo:margin-bottom="0cm" style:contextual-spacing="false"/>
    </style:style>
    <style:style style:name="P27" style:family="paragraph" style:parent-style-name="Text_20_body">
      <style:paragraph-properties fo:margin-top="0.153cm" fo:margin-bottom="0cm" style:contextual-spacing="false" fo:line-height="118%"/>
    </style:style>
    <style:style style:name="P28" style:family="paragraph" style:parent-style-name="Text_20_body">
      <style:paragraph-properties fo:margin-left="0cm" fo:margin-right="0cm" fo:margin-top="0.007cm" fo:margin-bottom="0cm" style:contextual-spacing="false"/>
      <style:text-properties fo:font-size="8pt" style:font-size-asian="8pt"/>
    </style:style>
    <style:style style:name="P29" style:family="paragraph" style:parent-style-name="Heading_20_2" style:list-style-name="WWNum1" style:master-page-name="Converted2">
      <style:paragraph-properties fo:margin-left="5.47cm" fo:margin-right="0cm" fo:margin-top="0.372cm" fo:margin-bottom="0cm" style:contextual-spacing="false" fo:line-height="100%" fo:text-align="start" style:justify-single-word="false" fo:text-indent="-0.785cm" style:auto-text-indent="false" style:page-number="auto" loext:paragraph-composer="false">
        <style:tab-stops>
          <style:tab-stop style:position="5.47cm"/>
        </style:tab-stops>
      </style:paragraph-properties>
    </style:style>
    <style:style style:name="P30" style:family="paragraph" style:parent-style-name="Text_20_body">
      <style:paragraph-properties fo:margin-left="0cm" fo:margin-right="0cm" fo:margin-top="0.639cm" fo:margin-bottom="0cm" style:contextual-spacing="false"/>
      <style:text-properties fo:font-size="20pt" fo:font-weight="bold" style:font-size-asian="20pt" style:font-weight-asian="bold"/>
    </style:style>
    <style:style style:name="P31" style:family="paragraph" style:parent-style-name="Text_20_body">
      <style:paragraph-properties fo:margin-left="0cm" fo:margin-right="0cm"/>
    </style:style>
    <style:style style:name="P32" style:family="paragraph" style:parent-style-name="Text_20_body">
      <style:paragraph-properties fo:margin-left="0cm" fo:margin-right="0cm" fo:margin-top="0.076cm" fo:margin-bottom="0cm" style:contextual-spacing="false"/>
    </style:style>
    <style:style style:name="P33" style:family="paragraph" style:parent-style-name="List_20_Paragraph" style:list-style-name="WWNum2">
      <style:paragraph-properties fo:margin-left="0.55cm" fo:margin-right="0cm" fo:margin-top="0.293cm" fo:margin-bottom="0cm" style:contextual-spacing="false" fo:line-height="100%" fo:text-align="start" style:justify-single-word="false" fo:text-indent="-0.45cm" style:auto-text-indent="false" loext:paragraph-composer="false">
        <style:tab-stops>
          <style:tab-stop style:position="0.55cm"/>
        </style:tab-stops>
      </style:paragraph-properties>
    </style:style>
    <style:style style:name="P34" style:family="paragraph" style:parent-style-name="List_20_Paragraph" style:list-style-name="WWNum2">
      <style:paragraph-properties fo:margin-left="0.55cm" fo:margin-right="0cm" fo:margin-top="0.291cm" fo:margin-bottom="0cm" style:contextual-spacing="false" fo:line-height="100%" fo:text-align="start" style:justify-single-word="false" fo:text-indent="-0.45cm" style:auto-text-indent="false" loext:paragraph-composer="false">
        <style:tab-stops>
          <style:tab-stop style:position="0.55cm"/>
        </style:tab-stops>
      </style:paragraph-properties>
    </style:style>
    <style:style style:name="P35" style:family="paragraph" style:parent-style-name="List_20_Paragraph" style:list-style-name="WWNum2">
      <style:paragraph-properties fo:margin-left="0.101cm" fo:margin-right="0.097cm" fo:margin-top="0.293cm" fo:margin-bottom="0cm" style:contextual-spacing="false" fo:line-height="157%" fo:text-align="start" style:justify-single-word="false" fo:text-indent="0cm" style:auto-text-indent="false" loext:paragraph-composer="false">
        <style:tab-stops>
          <style:tab-stop style:position="0.573cm"/>
        </style:tab-stops>
      </style:paragraph-properties>
    </style:style>
    <style:style style:name="P36" style:family="paragraph" style:parent-style-name="Text_20_body">
      <style:paragraph-properties fo:margin-left="0cm" fo:margin-right="0cm" fo:margin-top="0.296cm" fo:margin-bottom="0cm" style:contextual-spacing="false"/>
    </style:style>
    <style:style style:name="P37" style:family="paragraph" style:parent-style-name="Text_20_body">
      <style:paragraph-properties fo:line-height="157%"/>
    </style:style>
    <style:style style:name="P38" style:family="paragraph" style:parent-style-name="Text_20_body">
      <style:paragraph-properties fo:margin-left="0.101cm" fo:margin-right="13.25cm" fo:margin-top="0.293cm" fo:margin-bottom="0cm" style:contextual-spacing="false" fo:line-height="157%"/>
    </style:style>
    <style:style style:name="P39" style:family="paragraph" style:parent-style-name="Text_20_body">
      <style:paragraph-properties fo:margin-top="0.005cm" fo:margin-bottom="0cm" style:contextual-spacing="false"/>
    </style:style>
    <style:style style:name="P40" style:family="paragraph" style:parent-style-name="Text_20_body">
      <style:paragraph-properties fo:margin-top="0.005cm" fo:margin-bottom="0cm" style:contextual-spacing="false"/>
      <style:text-properties fo:letter-spacing="-0.007cm"/>
    </style:style>
    <style:style style:name="P41" style:family="paragraph" style:parent-style-name="Standard">
      <style:text-properties fo:font-weight="bold" style:font-weight-asian="bold"/>
    </style:style>
    <style:style style:name="P42" style:family="paragraph" style:parent-style-name="Standard" style:list-style-name=""/>
    <style:style style:name="P43" style:family="paragraph" style:parent-style-name="Frame_20_contents">
      <style:paragraph-properties fo:margin-left="0.002cm" fo:margin-right="0cm" fo:margin-top="0.062cm" fo:margin-bottom="0cm" style:contextual-spacing="false" fo:line-height="148%" fo:text-align="center" style:justify-single-word="false" fo:text-indent="0cm" style:auto-text-indent="false" loext:paragraph-composer="false"/>
    </style:style>
    <style:style style:name="P44" style:family="paragraph" style:parent-style-name="Frame_20_contents">
      <style:paragraph-properties fo:margin-left="0.002cm" fo:margin-right="0.002cm" fo:margin-top="0cm" fo:margin-bottom="0cm" style:contextual-spacing="false" fo:line-height="0.337cm" fo:text-align="center" style:justify-single-word="false" fo:text-indent="0cm" style:auto-text-indent="false" loext:paragraph-composer="false"/>
    </style:style>
    <style:style style:name="P45" style:family="paragraph">
      <loext:graphic-properties draw:fill="none"/>
      <style:paragraph-properties fo:text-align="left" loext:paragraph-composer="false"/>
      <style:text-properties fo:font-size="18pt"/>
    </style:style>
    <style:style style:name="P46" style:family="paragraph" style:parent-style-name="Frame_20_contents">
      <style:paragraph-properties fo:margin-left="0.035cm" fo:margin-right="0cm" fo:margin-top="0.086cm" fo:margin-bottom="0cm" style:contextual-spacing="false" fo:text-align="start" style:justify-single-word="false" fo:text-indent="0cm" style:auto-text-indent="false" loext:paragraph-composer="false"/>
    </style:style>
    <style:style style:name="P47" style:family="paragraph" style:parent-style-name="Frame_20_contents">
      <style:paragraph-properties fo:margin-left="0.035cm" fo:margin-right="0cm" fo:margin-top="0.086cm" fo:margin-bottom="0cm" style:contextual-spacing="false" fo:text-align="end" style:justify-single-word="false" fo:text-indent="0cm" style:auto-text-indent="false" loext:paragraph-composer="false"/>
    </style:style>
    <style:style style:name="T1" style:family="text">
      <style:text-properties fo:letter-spacing="-0.002cm"/>
    </style:style>
    <style:style style:name="T2" style:family="text">
      <style:text-properties fo:letter-spacing="-0.009cm"/>
    </style:style>
    <style:style style:name="T3" style:family="text">
      <style:text-properties fo:font-size="14pt" fo:letter-spacing="-0.007cm" style:font-size-asian="14pt"/>
    </style:style>
    <style:style style:name="T4" style:family="text">
      <style:text-properties fo:font-size="14pt" fo:letter-spacing="0.005cm" style:font-size-asian="14pt"/>
    </style:style>
    <style:style style:name="T5" style:family="text">
      <style:text-properties fo:font-size="14pt" fo:letter-spacing="0.007cm" style:font-size-asian="14pt"/>
    </style:style>
    <style:style style:name="T6" style:family="text">
      <style:text-properties fo:letter-spacing="-0.018cm"/>
    </style:style>
    <style:style style:name="T7" style:family="text">
      <style:text-properties fo:letter-spacing="-0.019cm"/>
    </style:style>
    <style:style style:name="T8" style:family="text">
      <style:text-properties fo:letter-spacing="-0.005cm"/>
    </style:style>
    <style:style style:name="T9" style:family="text">
      <style:text-properties fo:letter-spacing="-0.023cm"/>
    </style:style>
    <style:style style:name="T10" style:family="text">
      <style:text-properties fo:letter-spacing="-0.004cm"/>
    </style:style>
    <style:style style:name="T11" style:family="text">
      <style:text-properties fo:letter-spacing="-0.007cm"/>
    </style:style>
    <style:style style:name="T12" style:family="text">
      <style:text-properties fo:font-size="12pt" style:font-size-asian="12pt"/>
    </style:style>
    <style:style style:name="T13" style:family="text">
      <style:text-properties fo:font-size="12pt" fo:letter-spacing="-0.004cm" style:font-size-asian="12pt"/>
    </style:style>
    <style:style style:name="T14" style:family="text">
      <style:text-properties fo:font-size="12pt" fo:letter-spacing="-0.016cm" style:font-size-asian="12pt"/>
    </style:style>
    <style:style style:name="T15" style:family="text">
      <style:text-properties fo:font-size="12pt" fo:letter-spacing="-0.025cm" style:font-size-asian="12pt"/>
    </style:style>
    <style:style style:name="T16" style:family="text">
      <style:text-properties fo:font-size="12pt" fo:letter-spacing="-0.023cm" style:font-size-asian="12pt"/>
    </style:style>
    <style:style style:name="T17" style:family="text">
      <style:text-properties fo:letter-spacing="-0.021cm"/>
    </style:style>
    <style:style style:name="T18" style:family="text">
      <style:text-properties fo:letter-spacing="-0.011cm"/>
    </style:style>
    <style:style style:name="T19" style:family="text">
      <style:text-properties fo:letter-spacing="0.048cm"/>
    </style:style>
    <style:style style:name="T20" style:family="text">
      <style:text-properties fo:letter-spacing="-0.016cm"/>
    </style:style>
    <style:style style:name="T21" style:family="text">
      <style:text-properties fo:letter-spacing="-0.014cm"/>
    </style:style>
    <style:style style:name="T22" style:family="text">
      <style:text-properties fo:font-size="12pt" fo:letter-spacing="-0.012cm" style:font-size-asian="12pt"/>
    </style:style>
    <style:style style:name="T23" style:family="text">
      <style:text-properties fo:font-size="12pt" fo:letter-spacing="-0.011cm" style:font-size-asian="12pt"/>
    </style:style>
    <style:style style:name="T24" style:family="text">
      <style:text-properties fo:font-size="12pt" fo:letter-spacing="-0.021cm" style:font-size-asian="12pt"/>
    </style:style>
    <style:style style:name="T25" style:family="text">
      <style:text-properties fo:letter-spacing="0.071cm"/>
    </style:style>
    <style:style style:name="T26" style:family="text">
      <style:text-properties fo:letter-spacing="-0.026cm"/>
    </style:style>
    <style:style style:name="T27" style:family="text">
      <style:text-properties fo:letter-spacing="-0.025cm"/>
    </style:style>
    <style:style style:name="T28" style:family="text">
      <style:text-properties fo:letter-spacing="0.046cm"/>
    </style:style>
    <style:style style:name="T29" style:family="text">
      <style:text-properties fo:letter-spacing="0.002cm"/>
    </style:style>
    <style:style style:name="T30" style:family="text">
      <style:text-properties fo:letter-spacing="0.141cm"/>
    </style:style>
    <style:style style:name="T31" style:family="text">
      <style:text-properties fo:color="#0044aa" loext:opacity="100%"/>
    </style:style>
    <style:style style:name="T32" style:family="text">
      <style:text-properties fo:color="#0044aa" loext:opacity="100%" fo:letter-spacing="0.014cm"/>
    </style:style>
    <style:style style:name="T33" style:family="text">
      <style:text-properties fo:color="#0044aa" loext:opacity="100%" fo:letter-spacing="0.016cm"/>
    </style:style>
    <style:style style:name="T34" style:family="text">
      <style:text-properties fo:color="#0044aa" loext:opacity="100%" fo:letter-spacing="0.012cm"/>
    </style:style>
    <style:style style:name="T35" style:family="text">
      <style:text-properties fo:color="#0044aa" loext:opacity="100%" fo:letter-spacing="-0.004cm"/>
    </style:style>
    <style:style style:name="T36" style:family="text">
      <style:text-properties fo:letter-spacing="-0.012cm"/>
    </style:style>
    <style:style style:name="T37" style:family="text">
      <style:text-properties fo:font-size="12pt" fo:letter-spacing="-0.009cm" style:font-size-asian="12pt"/>
    </style:style>
    <style:style style:name="T38" style:family="text">
      <style:text-properties fo:font-size="12pt" fo:letter-spacing="-0.007cm" style:font-size-asian="12pt"/>
    </style:style>
    <style:style style:name="T39" style:family="text">
      <style:text-properties fo:font-weight="bold" style:font-weight-asian="bold"/>
    </style:style>
    <style:style style:name="T40" style:family="text">
      <style:text-properties officeooo:rsid="00023a3b"/>
    </style:style>
    <style:style style:name="T41" style:family="text">
      <style:text-properties fo:color="#808080" loext:opacity="100%" fo:font-size="8pt" style:font-size-asian="8pt"/>
    </style:style>
    <style:style style:name="T42" style:family="text">
      <style:text-properties fo:color="#000080" loext:opacity="100%" fo:font-size="8pt" style:font-size-asian="8pt"/>
    </style:style>
    <style:style style:name="T43" style:family="text">
      <style:text-properties fo:color="#808080" loext:opacity="100%" fo:font-size="8pt" fo:letter-spacing="0.071cm" style:font-size-asian="8pt"/>
    </style:style>
    <style:style style:name="T44" style:family="text">
      <style:text-properties fo:color="#808080" loext:opacity="100%" fo:font-size="8pt" fo:letter-spacing="-0.018cm" style:font-size-asian="8pt"/>
    </style:style>
    <style:style style:name="T45" style:family="text">
      <style:text-properties fo:color="#808080" loext:opacity="100%" fo:font-size="8pt" fo:font-weight="bold" style:font-size-asian="8pt" style:font-weight-asian="bold" style:font-weight-complex="bold"/>
    </style:style>
    <style:style style:name="T46" style:family="text">
      <style:text-properties fo:color="#808080" loext:opacity="100%" fo:font-size="8pt" fo:letter-spacing="-0.018cm" fo:font-weight="bold" style:font-size-asian="8pt" style:font-weight-asian="bold" style:font-weight-complex="bold"/>
    </style:style>
    <style:style style:name="T47" style:family="text">
      <style:text-properties fo:color="#808080" loext:opacity="100%" fo:font-size="8pt" fo:letter-spacing="-0.004cm" style:font-size-asian="8pt"/>
    </style:style>
    <style:style style:name="T48" style:family="text">
      <style:text-properties fo:color="#808080" loext:opacity="100%" fo:font-size="8pt" fo:letter-spacing="-0.007cm" style:font-size-asian="8pt"/>
    </style:style>
    <style:style style:name="T49" style:family="text">
      <style:text-properties fo:font-size="15pt" fo:font-weight="bold" style:font-size-asian="15pt" style:font-weight-asian="bold"/>
    </style:style>
    <style:style style:name="T50" style:family="text">
      <style:text-properties fo:font-size="15pt" fo:letter-spacing="-0.014cm" fo:font-weight="bold" style:font-size-asian="15pt" style:font-weight-asian="bold"/>
    </style:style>
    <style:style style:name="T51" style:family="text">
      <style:text-properties fo:font-size="15pt" fo:letter-spacing="-0.012cm" fo:font-weight="bold" style:font-size-asian="15pt" style:font-weight-asian="bold"/>
    </style:style>
    <style:style style:name="T52" style:family="text">
      <style:text-properties fo:font-size="15pt" fo:letter-spacing="-0.004cm" fo:font-weight="bold" style:font-size-asian="15pt" style:font-weight-asian="bold"/>
    </style:style>
    <style:style style:name="fr1" style:family="graphic" style:parent-style-name="Graphics">
      <style:graphic-properties fo:margin-left="0cm" fo:margin-right="0cm" fo:margin-top="0cm" fo:margin-bottom="0cm" style:run-through="background" style:wrap="none" style:vertical-pos="from-top" style:vertical-rel="paragraph" style:horizontal-pos="from-left" style:horizontal-rel="page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1" fo:column-gap="0cm"/>
      </style:section-properties>
    </style:style>
    <style:style style:name="gr1" style:family="graphic" style:parent-style-name="Frame">
      <style:graphic-properties draw:stroke="none" svg:stroke-width="0cm" draw:fill="none" loext:fill-use-slide-background="false" draw:textarea-vertical-align="top" draw:auto-grow-height="false" fo:min-height="1.446cm" fo:min-width="7.183cm" fo:padding-top="0cm" fo:padding-bottom="0cm" fo:padding-left="0cm" fo:padding-right="0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style style:name="gr2" style:family="graphic" style:parent-style-name="Frame">
      <style:graphic-properties draw:stroke="none" svg:stroke-width="0cm" draw:fill="none" loext:fill-use-slide-background="false" draw:textarea-vertical-align="top" draw:auto-grow-height="false" fo:min-height="0.771cm" fo:min-width="12.73cm" fo:padding-top="0cm" fo:padding-bottom="0cm" fo:padding-left="0cm" fo:padding-right="0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style-name="Sect1" text:name="TextSection">
        <text:h text:style-name="P1" text:outline-level="2"/>
        <text:h text:style-name="Heading_20_1" text:outline-level="2">BroadCaster<text:span text:style-name="T1"> </text:span>Composer<text:span text:style-name="T1"> </text:span>PRO-<text:span text:style-name="T2">XL</text:span></text:h>
        <text:p text:style-name="P2"><text:span text:style-name="T3">Oficiální</text:span><text:span text:style-name="T4"> </text:span><text:span text:style-name="T3">uživatelský</text:span><text:span text:style-name="T5"> </text:span><text:span text:style-name="T3">manuál</text:span></text:p>
        <text:p text:style-name="P3"/>
        <text:p text:style-name="P4"/>
        <text:list text:style-name="WWNum1">
          <text:list-item>
            <text:h text:style-name="P5" text:outline-level="4">Úvod</text:h>
          </text:list-item>
        </text:list>
        <text:p text:style-name="P6">Vítejte v uživatelském manuálu BroadCaster Composer PRO-XL. Tato aplikace funguje jako vysoce precizní<text:span text:style-name="T6"> </text:span>virtuální<text:span text:style-name="T6"> </text:span>rackový<text:span text:style-name="T6"> </text:span>procesor<text:span text:style-name="T7"> </text:span>navržený<text:span text:style-name="T6"> </text:span>tak,<text:span text:style-name="T6"> </text:span>aby<text:span text:style-name="T6"> </text:span>váš<text:span text:style-name="T6"> </text:span>vysílací<text:span text:style-name="T6"> </text:span>zvuk<text:span text:style-name="T6"> </text:span>zněl<text:span text:style-name="T6"> </text:span>profesionálně,<text:span text:style-name="T6"> </text:span>vyrovnaně a<text:span text:style-name="T8"> </text:span>perfektně<text:span text:style-name="T8"> </text:span>ekvalizovaně.<text:span text:style-name="T8"> </text:span>Můžete<text:span text:style-name="T8"> </text:span>jej<text:span text:style-name="T8"> </text:span>použít<text:span text:style-name="T8"> </text:span>jako<text:span text:style-name="T8"> </text:span>samostatnou<text:span text:style-name="T8"> </text:span>aplikaci<text:span text:style-name="T8"> </text:span>ve<text:span text:style-name="T8"> </text:span>Windows,<text:span text:style-name="T8"> </text:span>nebo<text:span text:style-name="T8"> </text:span>jako<text:span text:style-name="T8"> </text:span>VST3 plugin uvnitř vašeho odbavovacího či produkčního softwaru (DAW).</text:p>
        <text:p text:style-name="P7"/>
        <text:list text:continue-numbering="true" text:style-name="WWNum1">
          <text:list-item>
            <text:h text:style-name="P8" text:outline-level="4">Ovládací<text:span text:style-name="T9"> </text:span><text:span text:style-name="T10">sekce</text:span></text:h>
            <text:list>
              <text:list-item>
                <text:h text:style-name="P9" text:outline-level="5">Input<text:span text:style-name="T10"> </text:span>AGC<text:span text:style-name="T10"> </text:span>(Automatic<text:span text:style-name="T10"> </text:span>Gain<text:span text:style-name="T10"> Control)</text:span></text:h>
              </text:list-item>
            </text:list>
          </text:list-item>
        </text:list>
        <text:p text:style-name="P10"><text:span text:style-name="T10">AGC</text:span><text:span text:style-name="T2"> </text:span><text:span text:style-name="T10">zajišťuje</text:span><text:span text:style-name="T11"> </text:span><text:span text:style-name="T10">konzistentní</text:span><text:span text:style-name="T11"> </text:span><text:span text:style-name="T10">vstupní</text:span><text:span text:style-name="T11"> </text:span><text:span text:style-name="T10">hlasitost</text:span><text:span text:style-name="T11"> </text:span><text:span text:style-name="T10">bez</text:span><text:span text:style-name="T11"> </text:span><text:span text:style-name="T10">ohledu</text:span><text:span text:style-name="T11"> </text:span><text:span text:style-name="T10">na</text:span><text:span text:style-name="T11"> </text:span><text:span text:style-name="T10">úroveň</text:span><text:span text:style-name="T11"> </text:span><text:span text:style-name="T10">zdroje.</text:span></text:p>
        <text:list text:continue-numbering="true" text:style-name="WWNum1">
          <text:list-item>
            <text:list>
              <text:list-item>
                <text:list>
                  <text:list-item>
                    <text:p text:style-name="P11" loext:marker-style-name="T12"><text:span text:style-name="T13">Target</text:span><text:span text:style-name="T14"> </text:span><text:span text:style-name="T13">Level</text:span><text:span text:style-name="T14"> </text:span><text:span text:style-name="T13">(dB):</text:span><text:span text:style-name="T14"> </text:span><text:span text:style-name="T13">Nastavuje</text:span><text:span text:style-name="T14"> </text:span><text:span text:style-name="T13">požadovanou</text:span><text:span text:style-name="T14"> </text:span><text:span text:style-name="T13">průměrnou</text:span><text:span text:style-name="T14"> </text:span><text:span text:style-name="T13">výstupní</text:span><text:span text:style-name="T14"> </text:span><text:span text:style-name="T13">hlasitost.</text:span></text:p>
                  </text:list-item>
                  <text:list-item>
                    <text:p text:style-name="P11" loext:marker-style-name="T12"><text:span text:style-name="T12">Speed</text:span><text:span text:style-name="T15"> </text:span><text:span text:style-name="T12">(ms):</text:span><text:span text:style-name="T15"> </text:span><text:span text:style-name="T12">Určuje,</text:span><text:span text:style-name="T15"> </text:span><text:span text:style-name="T12">jak</text:span><text:span text:style-name="T15"> </text:span><text:span text:style-name="T12">rychle</text:span><text:span text:style-name="T16"> </text:span><text:span text:style-name="T12">se</text:span><text:span text:style-name="T15"> </text:span><text:span text:style-name="T12">hlasitost</text:span><text:span text:style-name="T15"> </text:span><text:span text:style-name="T13">přizpůsobuje.</text:span></text:p>
                  </text:list-item>
                </text:list>
              </text:list-item>
            </text:list>
          </text:list-item>
        </text:list>
        <text:p text:style-name="P12">Příklad<text:span text:style-name="T17"> </text:span>použití:<text:span text:style-name="T17"> </text:span>Nastavte<text:span text:style-name="T17"> </text:span>Target<text:span text:style-name="T17"> </text:span>na<text:span text:style-name="T17"> </text:span>-14dB<text:span text:style-name="T17"> </text:span>a<text:span text:style-name="T17"> </text:span>Speed<text:span text:style-name="T17"> </text:span>na<text:span text:style-name="T17"> </text:span>500ms<text:span text:style-name="T17"> </text:span>pro<text:span text:style-name="T17"> </text:span>internetové<text:span text:style-name="T17"> </text:span>rádio,<text:span text:style-name="T17"> </text:span>abyste<text:span text:style-name="T17"> </text:span>zajistili,<text:span text:style-name="T17"> </text:span>že tiché i hlasité skladby budou plynule vyrovnány.</text:p>
        <text:p text:style-name="P13"/>
        <text:list text:continue-numbering="true" text:style-name="WWNum1">
          <text:list-item>
            <text:list>
              <text:list-item>
                <text:h text:style-name="P14" text:outline-level="5"><text:span text:style-name="T10">10-Band</text:span><text:span text:style-name="T11"> </text:span><text:span text:style-name="T10">Graphic</text:span><text:span text:style-name="T11"> </text:span><text:span text:style-name="T10">Equalizer</text:span></text:h>
              </text:list-item>
            </text:list>
          </text:list-item>
        </text:list>
        <text:p text:style-name="P15"><text:span text:style-name="T10">Grafický</text:span><text:span text:style-name="T18"> </text:span><text:span text:style-name="T10">ekvalizér</text:span><text:span text:style-name="T18"> </text:span><text:span text:style-name="T10">umožňuje</text:span><text:span text:style-name="T18"> </text:span><text:span text:style-name="T10">tvarovat</text:span><text:span text:style-name="T18"> </text:span><text:span text:style-name="T10">tonální</text:span><text:span text:style-name="T18"> </text:span><text:span text:style-name="T10">rovnováhu</text:span><text:span text:style-name="T18"> </text:span><text:span text:style-name="T10">vašeho</text:span><text:span text:style-name="T18"> </text:span><text:span text:style-name="T10">zvuku. </text:span>Obsahuje<text:span text:style-name="T7"> </text:span>10<text:span text:style-name="T6"> </text:span>pásem<text:span text:style-name="T6"> </text:span>od<text:span text:style-name="T6"> </text:span>31<text:span text:style-name="T6"> </text:span>Hz<text:span text:style-name="T6"> </text:span>do<text:span text:style-name="T6"> </text:span>16<text:span text:style-name="T7"> </text:span>kHz,<text:span text:style-name="T6"> </text:span>každé<text:span text:style-name="T6"> </text:span>s<text:span text:style-name="T6"> </text:span>rozsahem<text:span text:style-name="T6"> </text:span>+/-<text:span text:style-name="T6"> </text:span>15<text:span text:style-name="T6"> </text:span><text:span text:style-name="T2">dB.</text:span></text:p>
        <text:p text:style-name="P16">Příklad<text:span text:style-name="T19"> </text:span>použití:<text:span text:style-name="T19"> </text:span>Zesilte<text:span text:style-name="T19"> </text:span>31<text:span text:style-name="T19"> </text:span>Hz<text:span text:style-name="T19"> </text:span>a<text:span text:style-name="T19"> </text:span>62<text:span text:style-name="T19"> </text:span>Hz<text:span text:style-name="T19"> </text:span>o<text:span text:style-name="T19"> </text:span>2-3<text:span text:style-name="T19"> </text:span>dB<text:span text:style-name="T19"> </text:span>pro<text:span text:style-name="T19"> </text:span>hřejivější<text:span text:style-name="T19"> </text:span>basy<text:span text:style-name="T19"> </text:span>a<text:span text:style-name="T19"> </text:span>8<text:span text:style-name="T19"> </text:span>kHz<text:span text:style-name="T19"> </text:span>o<text:span text:style-name="T19"> </text:span>3-4<text:span text:style-name="T19"> </text:span>dB<text:span text:style-name="T19"> </text:span>pro<text:span text:style-name="T19"> </text:span>čistší<text:span text:style-name="T19"> </text:span>a srozumitelnější vokály.</text:p>
        <text:p text:style-name="P17"/>
        <text:list text:continue-numbering="true" text:style-name="WWNum1">
          <text:list-item>
            <text:list>
              <text:list-item>
                <text:h text:style-name="P18" text:outline-level="5">Multiband<text:span text:style-name="T18"> </text:span>Kompresor<text:span text:style-name="T2"> </text:span>&amp;<text:span text:style-name="T18"> </text:span>Peak<text:span text:style-name="T18"> </text:span><text:span text:style-name="T10">Limiter</text:span></text:h>
              </text:list-item>
            </text:list>
          </text:list-item>
        </text:list>
        <text:p text:style-name="P19"><text:span text:style-name="T10">Kompresor</text:span><text:span text:style-name="T20"> </text:span><text:span text:style-name="T10">snižuje</text:span><text:span text:style-name="T21"> </text:span><text:span text:style-name="T10">dynamický</text:span><text:span text:style-name="T21"> </text:span><text:span text:style-name="T10">rozsah,</text:span><text:span text:style-name="T20"> </text:span><text:span text:style-name="T10">díky</text:span><text:span text:style-name="T21"> </text:span><text:span text:style-name="T10">čemuž</text:span><text:span text:style-name="T21"> </text:span><text:span text:style-name="T10">je</text:span><text:span text:style-name="T20"> </text:span><text:span text:style-name="T10">zvuk</text:span><text:span text:style-name="T21"> </text:span><text:span text:style-name="T10">hutnější</text:span><text:span text:style-name="T21"> </text:span><text:span text:style-name="T10">a</text:span><text:span text:style-name="T20"> </text:span><text:span text:style-name="T10">údernější.</text:span></text:p>
        <text:list text:continue-numbering="true" text:style-name="WWNum1">
          <text:list-item>
            <text:list>
              <text:list-item>
                <text:list>
                  <text:list-item>
                    <text:p text:style-name="P20" loext:marker-style-name="T12"><text:span text:style-name="T13">Threshold</text:span><text:span text:style-name="T22"> </text:span><text:span text:style-name="T13">(dB):</text:span><text:span text:style-name="T23"> </text:span><text:span text:style-name="T13">Úroveň,</text:span><text:span text:style-name="T23"> </text:span><text:span text:style-name="T13">nad</text:span><text:span text:style-name="T23"> </text:span><text:span text:style-name="T13">kterou</text:span><text:span text:style-name="T23"> </text:span><text:span text:style-name="T13">začíná</text:span><text:span text:style-name="T23"> </text:span><text:span text:style-name="T13">komprese.</text:span></text:p>
                  </text:list-item>
                  <text:list-item>
                    <text:p text:style-name="P11" loext:marker-style-name="T12"><text:span text:style-name="T12">Ratio:</text:span><text:span text:style-name="T15"> </text:span><text:span text:style-name="T12">Jak</text:span><text:span text:style-name="T15"> </text:span><text:span text:style-name="T12">silně</text:span><text:span text:style-name="T15"> </text:span><text:span text:style-name="T12">je</text:span><text:span text:style-name="T15"> </text:span><text:span text:style-name="T12">zvuk</text:span><text:span text:style-name="T15"> </text:span><text:span text:style-name="T12">stlačen</text:span><text:span text:style-name="T15"> </text:span><text:span text:style-name="T12">(např.</text:span><text:span text:style-name="T16"> </text:span><text:span text:style-name="T13">3:1).</text:span></text:p>
                  </text:list-item>
                  <text:list-item>
                    <text:p text:style-name="P11" loext:marker-style-name="T12"><text:span text:style-name="T12">Attack/Release</text:span><text:span text:style-name="T16"> </text:span><text:span text:style-name="T12">(ms):</text:span><text:span text:style-name="T24"> </text:span><text:span text:style-name="T12">Jak</text:span><text:span text:style-name="T16"> </text:span><text:span text:style-name="T12">rychle</text:span><text:span text:style-name="T24"> </text:span><text:span text:style-name="T12">kompresor</text:span><text:span text:style-name="T24"> </text:span><text:span text:style-name="T12">reaguje</text:span><text:span text:style-name="T16"> </text:span><text:span text:style-name="T12">a</text:span><text:span text:style-name="T24"> </text:span><text:span text:style-name="T12">jak</text:span><text:span text:style-name="T16"> </text:span><text:span text:style-name="T12">rychle</text:span><text:span text:style-name="T24"> </text:span><text:span text:style-name="T12">se</text:span><text:span text:style-name="T24"> </text:span><text:span text:style-name="T13">uvolňuje.</text:span></text:p>
                  </text:list-item>
                </text:list>
              </text:list-item>
            </text:list>
          </text:list-item>
        </text:list>
        <text:p text:style-name="P12">Na samém konci řetězce sedí Peak Limiter, který zajišťuje, že signál nikdy nepřekročí (neclipne) 0<text:span text:style-name="T25"> </text:span><text:span text:style-name="T10">dBFS.</text:span></text:p>
      </text:section>
      <text:list text:continue-numbering="true" text:style-name="WWNum1">
        <text:list-item>
          <text:h text:style-name="P21" text:outline-level="4">Praktické<text:span text:style-name="T2"> </text:span>příklady<text:span text:style-name="T11"> </text:span>a<text:span text:style-name="T18"> </text:span><text:span text:style-name="T10">presety</text:span></text:h>
        </text:list-item>
      </text:list>
      <text:p text:style-name="P22">Níže<text:span text:style-name="T26"> </text:span>uvádíme<text:span text:style-name="T26"> </text:span>několik<text:span text:style-name="T26"> </text:span>běžných<text:span text:style-name="T26"> </text:span>nastavení<text:span text:style-name="T26"> </text:span>pro<text:span text:style-name="T27"> </text:span>různé<text:span text:style-name="T26"> </text:span>scénáře<text:span text:style-name="T26"> </text:span><text:span text:style-name="T10">vysílání.</text:span></text:p>
      <text:p text:style-name="P23"/>
      <text:h text:style-name="Heading_20_4" text:outline-level="5">FM<text:span text:style-name="T2"> </text:span>Radio<text:span text:style-name="T18"> </text:span>/<text:span text:style-name="T2"> </text:span>Internet<text:span text:style-name="T2"> </text:span>Broadcast<text:span text:style-name="T2"> </text:span><text:span text:style-name="T10">Preset</text:span></text:h>
      <text:p text:style-name="P24">Pro<text:span text:style-name="T28"> </text:span>moderní,<text:span text:style-name="T28"> </text:span>úderný<text:span text:style-name="T28"> </text:span>zvuk<text:span text:style-name="T28"> </text:span>vysílání<text:span text:style-name="T28"> </text:span>použijte<text:span text:style-name="T28"> </text:span>agresivnější<text:span text:style-name="T28"> </text:span>kompresor<text:span text:style-name="T28"> </text:span>a<text:span text:style-name="T28"> </text:span>'smile'<text:span text:style-name="T28"> </text:span>křivku<text:span text:style-name="T28"> </text:span>ekvalizéru<text:span text:style-name="T28"> </text:span>(do písmene U) pro zvýraznění basů a výšek.</text:p>
      <text:p text:style-name="P25"><draw:frame draw:style-name="fr1" draw:name="Image_20_3" text:anchor-type="char" svg:x="2.212cm" svg:y="0.39cm" svg:width="8.172cm" svg:height="3.858cm" draw:z-index="8"><draw:image xlink:href="Pictures/100000000000023C0000010E6B169267.png" xlink:type="simple" xlink:show="embed" xlink:actuate="onLoad" draw:mime-type="image/png"/></draw:frame><draw:frame draw:style-name="fr1" draw:name="Image_20_4" text:anchor-type="char" svg:x="11.744cm" svg:y="0.422cm" svg:width="5.957cm" svg:height="5.973cm" draw:z-index="9"><draw:image xlink:href="Pictures/100000000000017100000172477B6034.png" xlink:type="simple" xlink:show="embed" xlink:actuate="onLoad" draw:mime-type="image/png"/></draw:frame></text:p>
      <text:h text:style-name="P26" text:outline-level="5">Speech<text:span text:style-name="T29"> </text:span>/<text:span text:style-name="T29"> </text:span>Voiceover<text:span text:style-name="T29"> </text:span><text:span text:style-name="T10">Preset</text:span></text:h>
      <text:p text:style-name="P27">Pro<text:span text:style-name="T30"> </text:span>čistou<text:span text:style-name="T30"> </text:span>řeč<text:span text:style-name="T30"> </text:span>stáhněte<text:span text:style-name="T30"> </text:span>hluboké<text:span text:style-name="T30"> </text:span>frekvence<text:span text:style-name="T30"> </text:span>(rumble)<text:span text:style-name="T30"> </text:span>a<text:span text:style-name="T30"> </text:span>mírně<text:span text:style-name="T30"> </text:span>zesilte<text:span text:style-name="T30"> </text:span>pásmo<text:span text:style-name="T30"> </text:span>srozumitelnosti prezenčnosti<text:span text:style-name="T11"> </text:span>(1-4<text:span text:style-name="T11"> </text:span>kHz).<text:span text:style-name="T11"> </text:span>Použijte<text:span text:style-name="T11"> </text:span>mírnou<text:span text:style-name="T11"> </text:span>kompresi,<text:span text:style-name="T11"> </text:span>abyste<text:span text:style-name="T11"> </text:span>udrželi<text:span text:style-name="T11"> </text:span>hlas<text:span text:style-name="T11"> </text:span>vpředu,<text:span text:style-name="T11"> </text:span>aniž<text:span text:style-name="T11"> </text:span>by<text:span text:style-name="T11"> </text:span>zněl<text:span text:style-name="T11"> </text:span>uměle.</text:p>
      <text:p text:style-name="P28"><draw:frame draw:style-name="fr1" draw:name="Image_20_5" text:anchor-type="char" svg:x="2.212cm" svg:y="0.388cm" svg:width="8.172cm" svg:height="3.858cm" draw:z-index="10"><draw:image xlink:href="Pictures/100000000000023C0000010E7EDAE0F3.png" xlink:type="simple" xlink:show="embed" xlink:actuate="onLoad" draw:mime-type="image/png"/></draw:frame><draw:frame draw:style-name="fr1" draw:name="Image_20_6" text:anchor-type="char" svg:x="11.744cm" svg:y="0.42cm" svg:width="5.957cm" svg:height="5.973cm" draw:z-index="11"><draw:image xlink:href="Pictures/10000000000001710000017211595B90.png" xlink:type="simple" xlink:show="embed" xlink:actuate="onLoad" draw:mime-type="image/png"/></draw:frame></text:p>
      <text:list text:continue-numbering="true" text:style-name="WWNum1">
        <text:list-item>
          <text:h text:style-name="P29" text:outline-level="3" loext:marker-style-name="T31"><text:span text:style-name="T31">Aktivace</text:span><text:span text:style-name="T32"> </text:span><text:span text:style-name="T31">licence</text:span><text:span text:style-name="T33"> </text:span><text:span text:style-name="T31">&amp;</text:span><text:span text:style-name="T34"> </text:span><text:span text:style-name="T35">Kontakty</text:span></text:h>
        </text:list-item>
      </text:list>
      <text:p text:style-name="P30"/>
      <text:p text:style-name="Text_20_body"><text:span text:style-name="T10">Děkujeme,</text:span><text:span text:style-name="T36"> </text:span><text:span text:style-name="T10">že</text:span><text:span text:style-name="T36"> </text:span><text:span text:style-name="T10">jste</text:span><text:span text:style-name="T18"> </text:span><text:span text:style-name="T10">si</text:span><text:span text:style-name="T36"> </text:span><text:span text:style-name="T10">vybrali</text:span><text:span text:style-name="T18"> </text:span><text:span text:style-name="T10">BroadCaster</text:span><text:span text:style-name="T36"> </text:span><text:span text:style-name="T10">Composer</text:span><text:span text:style-name="T18"> </text:span><text:span text:style-name="T10">PRO-</text:span><text:span text:style-name="T2">XL.</text:span></text:p>
      <text:p text:style-name="P31"/>
      <text:p text:style-name="P32"/>
      <text:p text:style-name="Text_20_body">JAK<text:span text:style-name="T8"> </text:span>AKTIVOVAT<text:span text:style-name="T8"> </text:span>VAŠI<text:span text:style-name="T8"> </text:span><text:span text:style-name="T10">LICENCI:</text:span></text:p>
      <text:list text:style-name="WWNum2">
        <text:list-item>
          <text:p text:style-name="P33" loext:marker-style-name="T12"><text:span text:style-name="T13">Otevřete</text:span><text:span text:style-name="T23"> </text:span><text:span text:style-name="T13">záložku</text:span><text:span text:style-name="T37"> </text:span><text:span text:style-name="T13">'ABOUT'</text:span><text:span text:style-name="T37"> </text:span><text:span text:style-name="T13">(O</text:span><text:span text:style-name="T38"> </text:span><text:span text:style-name="T13">Aplikaci)</text:span><text:span text:style-name="T37"> </text:span><text:span text:style-name="T13">nebo</text:span><text:span text:style-name="T23"> </text:span><text:span text:style-name="T13">'SETTINGS'</text:span><text:span text:style-name="T37"> </text:span><text:span text:style-name="T13">v</text:span><text:span text:style-name="T37"> </text:span><text:span text:style-name="T13">aplikaci.</text:span></text:p>
        </text:list-item>
        <text:list-item>
          <text:p text:style-name="P34" loext:marker-style-name="T12"><text:span text:style-name="T13">Zkopírujte</text:span><text:span text:style-name="T14"> </text:span><text:span text:style-name="T13">své</text:span><text:span text:style-name="T14"> </text:span><text:span text:style-name="T13">unikátní</text:span><text:span text:style-name="T14"> </text:span><text:span text:style-name="T13">'Instance</text:span><text:span text:style-name="T14"> </text:span><text:span text:style-name="T38">ID'.</text:span></text:p>
        </text:list-item>
        <text:list-item>
          <text:p text:style-name="P33" loext:marker-style-name="T12"><text:span text:style-name="T13">Klikněte</text:span><text:span text:style-name="T22"> </text:span><text:span text:style-name="T13">na</text:span><text:span text:style-name="T22"> </text:span><text:span text:style-name="T13">'Order</text:span><text:span text:style-name="T22"> </text:span><text:span text:style-name="T13">License</text:span><text:span text:style-name="T22"> </text:span><text:span text:style-name="T13">(Online)'</text:span><text:span text:style-name="T22"> </text:span><text:span text:style-name="T13">pro</text:span><text:span text:style-name="T22"> </text:span><text:span text:style-name="T13">návštěvu</text:span><text:span text:style-name="T22"> </text:span><text:span text:style-name="T13">našeho</text:span><text:span text:style-name="T22"> </text:span><text:span text:style-name="T13">webu</text:span><text:span text:style-name="T22"> </text:span><text:span text:style-name="T13">a</text:span><text:span text:style-name="T22"> </text:span><text:span text:style-name="T13">zakoupení</text:span><text:span text:style-name="T22"> </text:span><text:span text:style-name="T13">licence.</text:span></text:p>
        </text:list-item>
        <text:list-item>
          <text:p text:style-name="P34" loext:marker-style-name="T12"><text:span text:style-name="T13">Jakmile</text:span><text:span text:style-name="T22"> </text:span><text:span text:style-name="T13">obdržíte</text:span><text:span text:style-name="T22"> </text:span><text:span text:style-name="T13">licenční</text:span><text:span text:style-name="T22"> </text:span><text:span text:style-name="T13">klíč</text:span><text:span text:style-name="T22"> </text:span><text:span text:style-name="T13">e-mailem,</text:span><text:span text:style-name="T22"> </text:span><text:span text:style-name="T13">klikněte</text:span><text:span text:style-name="T23"> </text:span><text:span text:style-name="T13">v</text:span><text:span text:style-name="T22"> </text:span><text:span text:style-name="T13">aplikaci</text:span><text:span text:style-name="T22"> </text:span><text:span text:style-name="T13">na</text:span><text:span text:style-name="T22"> </text:span><text:span text:style-name="T13">'Enter</text:span><text:span text:style-name="T22"> </text:span><text:span text:style-name="T13">License</text:span><text:span text:style-name="T23"> </text:span><text:span text:style-name="T13">Key'.</text:span></text:p>
        </text:list-item>
        <text:list-item>
          <text:p text:style-name="P35" loext:marker-style-name="T12"><text:span text:style-name="T12">Vložte klíč a klikněte na Activate (Aktivovat). Aplikace ověří klíč online a trvale odemkne všechny </text:span><text:span text:style-name="T13">funkce.</text:span></text:p>
        </text:list-item>
      </text:list>
      <text:p text:style-name="P36"/>
      <text:p text:style-name="P37">Pokud licence chybí nebo je neplatná, aplikace poběží v hodinovém režimu Demo, po kterém bude zpracování zvuku přemostěno (Bypass).</text:p>
      <text:p text:style-name="P36"/>
      <text:p text:style-name="Text_20_body">KONTAKTNÍ<text:span text:style-name="T1"> </text:span><text:span text:style-name="T10">ÚDAJE:</text:span></text:p>
      <text:p text:style-name="P38">Vývoj: BroadCaster, s.r.o. Web: <text:a xlink:type="simple" xlink:href="http://www.broadcaster.cz/" text:style-name="ListLabel_20_21" text:visited-style-name="ListLabel_20_21">www.broadcaster.cz</text:a> Telefon:<text:span text:style-name="T6"> </text:span>+420<text:span text:style-name="T6"> </text:span>4111<text:span text:style-name="T6"> </text:span>90<text:span text:style-name="T6"> </text:span>111</text:p>
      <text:p text:style-name="P39"><text:span text:style-name="T11">E-mail</text:span><text:span text:style-name="T6"> </text:span><text:span text:style-name="T11">podpory:</text:span><text:span text:style-name="T6"> </text:span><text:a xlink:type="simple" xlink:href="mailto:helpdesk@mysoft.cz" text:style-name="Internet_20_link" text:visited-style-name="Visited_20_Internet_20_Link"><text:span text:style-name="T11">helpdesk@mysoft.cz</text:span></text:a></text:p>
      <text:p text:style-name="P40"/>
      <text:p text:style-name="P41">Minimální systémové požadavky</text:p>
      <text:p text:style-name="Standard"><text:span text:style-name="T39">Hardware:<text:line-break/></text:span>• Procesor: Intel Core i5 / AMD Ryzen 5 a novější (doporučena podpora AVX instrukcí pro efektivní DSP výpočty).<text:line-break/>• Operační paměť (RAM): 4 GB RAM (doporučeno 8 GB a více).<text:line-break/>• Úložiště: 50 MB volného místa na disku.<text:line-break/>• Zvukové rozhraní: Pro Standalone aplikaci je důrazně doporučena zvuková karta s podporou ASIO ovladačů pro dosažení nejnižší možné latence (případně Windows WASAPI pro standardní nasazení).</text:p>
      <text:p text:style-name="Standard"><text:span text:style-name="T39">Software:<text:line-break/></text:span>• Operační systém: Windows 10 (64-bit) nebo Windows 11.<text:line-break/>• Hostitelská aplikace (pro VST3 plugin): Libovolný kompatibilní software s podporou VST3 formátu (např. vMix, OBS Studio s VST pluginem, Reaper, Cubase, Ableton, FL Studio, <text:span text:style-name="T40">Radio Profesional, RPX</text:span>).<text:line-break/>• Připojení k síti: Pro první spuštění a aktivaci licenčního klíče je vyžadováno připojení k internetu. Po aktivaci je software schopen běžet i v offline režimu.</text:p>
      <text:h text:style-name="P42" text:outline-level="2"/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field="urn:openoffice:names:experimental:ooo-ms-interop:xmlns:field:1.0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math="http://www.w3.org/1998/Math/MathML" xmlns:form="urn:oasis:names:tc:opendocument:xmlns:form:1.0" xmlns:script="urn:oasis:names:tc:opendocument:xmlns:script:1.0" xmlns:css3t="http://www.w3.org/TR/css3-text/" xmlns:dom="http://www.w3.org/2001/xml-events" xmlns:grddl="http://www.w3.org/2003/g/data-view#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Roboto" svg:font-family="Roboto" style:font-family-generic="roman" style:font-pitch="variable"/>
    <style:font-face style:name="Roboto1" svg:font-family="Roboto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Calibri" fo:font-size="11pt" fo:language="en" fo:country="US" style:letter-kerning="false" style:font-name-asian="Calibri1" style:font-size-asian="11pt" style:language-asian="en" style:country-asian="US" style:font-name-complex="Tahoma" style:font-size-complex="11pt" style:language-complex="ar" style:country-complex="SA" loext:font-optical-sizing="auto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page"/>
      <style:text-properties style:use-window-font-color="true" loext:opacity="0%" style:font-name="Calibri" fo:font-size="11pt" fo:language="en" fo:country="US" style:letter-kerning="false" style:font-name-asian="Calibri1" style:font-size-asian="11pt" style:language-asian="en" style:country-asian="US" style:font-name-complex="Tahoma" style:font-size-complex="11pt" style:language-complex="ar" style:country-complex="SA" loext:font-optical-sizing="auto" fo:hyphenate="false" fo:hyphenation-remain-char-count="2" fo:hyphenation-push-char-count="2" loext:hyphenation-no-caps="false" loext:hyphenation-no-last-word="false" loext:hyphenation-word-char-count="5" loext:hyphenation-zone="no-limit" loext:hyphenation-compound-remain-char-count="2" loext:hyphenation-compound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cm" fo:margin-right="0cm" fo:margin-top="0cm" fo:margin-bottom="0cm" style:contextual-spacing="false" fo:line-height="100%" fo:text-align="start" style:justify-single-word="false" fo:orphans="0" fo:widows="0" style:writing-mode="lr-tb" loext:paragraph-composer="false"/>
      <style:text-properties style:font-name="Roboto" fo:font-family="Roboto" style:font-family-generic="roman" style:font-pitch="variable" fo:language="cs" fo:country="CZ" style:font-name-asian="Roboto1" style:font-family-asian="Roboto" style:font-family-generic-asian="system" style:font-pitch-asian="variable" style:language-asian="en" style:country-asian="US" style:font-name-complex="Roboto1" style:font-family-complex="Roboto" style:font-family-generic-complex="system" style:font-pitch-complex="variable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left="0.101cm"/>
      <style:text-properties style:font-name="Roboto" fo:font-family="Roboto" style:font-family-generic="roman" style:font-pitch="variable" fo:font-size="12pt" fo:language="cs" fo:country="CZ" style:font-name-asian="Roboto1" style:font-family-asian="Roboto" style:font-family-generic-asian="system" style:font-pitch-asian="variable" style:font-size-asian="12pt" style:language-asian="en" style:country-asian="US" style:font-name-complex="Roboto1" style:font-family-complex="Roboto" style:font-family-generic-complex="system" style:font-pitch-complex="variable" style:font-size-complex="12pt" style:language-complex="ar" style:country-complex="SA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1" style:display-name="Heading 1" style:family="paragraph" style:parent-style-name="Standard" style:default-outline-level="2" style:list-style-name="" style:class="chapter">
      <style:paragraph-properties fo:margin-left="0.007cm" fo:margin-top="0.529cm" fo:margin-bottom="0cm" style:contextual-spacing="false" fo:text-align="center" style:justify-single-word="false" loext:paragraph-composer="false"/>
      <style:text-properties style:font-name="Roboto" fo:font-family="Roboto" style:font-family-generic="roman" style:font-pitch="variable" fo:font-size="24pt" fo:language="cs" fo:country="CZ" fo:font-weight="bold" style:font-name-asian="Roboto1" style:font-family-asian="Roboto" style:font-family-generic-asian="system" style:font-pitch-asian="variable" style:font-size-asian="24pt" style:language-asian="en" style:country-asian="US" style:font-weight-asian="bold" style:font-name-complex="Roboto1" style:font-family-complex="Roboto" style:font-family-generic-complex="system" style:font-pitch-complex="variable" style:font-size-complex="24pt" style:language-complex="ar" style:country-complex="SA" style:font-weight-complex="bold"/>
    </style:style>
    <style:style style:name="Heading_20_2" style:display-name="Heading 2" style:family="paragraph" style:parent-style-name="Standard" style:default-outline-level="3" style:list-style-name="" style:class="chapter">
      <style:paragraph-properties fo:margin-left="5.47cm" fo:margin-top="0.372cm" fo:margin-bottom="0cm" style:contextual-spacing="false" fo:text-indent="-0.785cm" style:auto-text-indent="false"/>
      <style:text-properties style:font-name="Roboto" fo:font-family="Roboto" style:font-family-generic="roman" style:font-pitch="variable" fo:font-size="20pt" fo:language="cs" fo:country="CZ" fo:font-weight="bold" style:font-name-asian="Roboto1" style:font-family-asian="Roboto" style:font-family-generic-asian="system" style:font-pitch-asian="variable" style:font-size-asian="20pt" style:language-asian="en" style:country-asian="US" style:font-weight-asian="bold" style:font-name-complex="Roboto1" style:font-family-complex="Roboto" style:font-family-generic-complex="system" style:font-pitch-complex="variable" style:font-size-complex="20pt" style:language-complex="ar" style:country-complex="SA" style:font-weight-complex="bold"/>
    </style:style>
    <style:style style:name="Heading_20_3" style:display-name="Heading 3" style:family="paragraph" style:parent-style-name="Standard" style:default-outline-level="4" style:list-style-name="" style:class="chapter">
      <style:paragraph-properties fo:margin-left="0.728cm" fo:text-indent="-0.628cm" style:auto-text-indent="false"/>
      <style:text-properties style:font-name="Roboto" fo:font-family="Roboto" style:font-family-generic="roman" style:font-pitch="variable" fo:font-size="16pt" fo:language="cs" fo:country="CZ" fo:font-weight="bold" style:font-name-asian="Roboto1" style:font-family-asian="Roboto" style:font-family-generic-asian="system" style:font-pitch-asian="variable" style:font-size-asian="16pt" style:language-asian="en" style:country-asian="US" style:font-weight-asian="bold" style:font-name-complex="Roboto1" style:font-family-complex="Roboto" style:font-family-generic-complex="system" style:font-pitch-complex="variable" style:font-size-complex="16pt" style:language-complex="ar" style:country-complex="SA" style:font-weight-complex="bold"/>
    </style:style>
    <style:style style:name="Heading_20_4" style:display-name="Heading 4" style:family="paragraph" style:parent-style-name="Standard" style:default-outline-level="5" style:list-style-name="" style:class="chapter">
      <style:paragraph-properties fo:margin-left="0.101cm" fo:margin-top="0.002cm" fo:margin-bottom="0cm" style:contextual-spacing="false"/>
      <style:text-properties style:font-name="Roboto" fo:font-family="Roboto" style:font-family-generic="roman" style:font-pitch="variable" fo:font-size="14pt" fo:language="cs" fo:country="CZ" fo:font-weight="bold" style:font-name-asian="Roboto1" style:font-family-asian="Roboto" style:font-family-generic-asian="system" style:font-pitch-asian="variable" style:font-size-asian="14pt" style:language-asian="en" style:country-asian="US" style:font-weight-asian="bold" style:font-name-complex="Roboto1" style:font-family-complex="Roboto" style:font-family-generic-complex="system" style:font-pitch-complex="variable" style:font-size-complex="14pt" style:language-complex="ar" style:country-complex="SA" style:font-weight-complex="bold"/>
    </style:style>
    <style:style style:name="List_20_Paragraph" style:display-name="List Paragraph" style:family="paragraph" style:parent-style-name="Standard">
      <style:paragraph-properties fo:margin-left="0.319cm" fo:text-indent="-0.219cm" style:auto-text-indent="false"/>
      <style:text-properties style:font-name="Roboto" fo:font-family="Roboto" style:font-family-generic="roman" style:font-pitch="variable" fo:language="cs" fo:country="CZ" style:font-name-asian="Roboto1" style:font-family-asian="Roboto" style:font-family-generic-asian="system" style:font-pitch-asian="variable" style:language-asian="en" style:country-asian="US" style:font-name-complex="Roboto1" style:font-family-complex="Roboto" style:font-family-generic-complex="system" style:font-pitch-complex="variable" style:language-complex="ar" style:country-complex="SA"/>
    </style:style>
    <style:style style:name="Table_20_Paragraph" style:display-name="Table Paragraph" style:family="paragraph" style:parent-style-name="Standard">
      <style:text-properties fo:language="cs" fo:country="CZ" style:language-asian="en" style:country-asian="US" style:language-complex="ar" style:country-complex="SA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Header_20_and_20_Footer" style:class="extra"/>
    <style:style style:name="Frame_20_contents" style:display-name="Frame contents" style:family="paragraph" style:parent-style-name="Standard" style:class="extra"/>
    <style:style style:name="Footer" style:family="paragraph" style:parent-style-name="Header_20_and_20_Footer" style:class="extra"/>
    <style:style style:name="Default_20_Paragraph_20_Font" style:display-name="Default Paragraph Font" style:family="text"/>
    <style:style style:name="ListLabel_20_1" style:display-name="ListLabel 1" style:family="text">
      <style:text-properties style:font-name="Roboto" fo:font-family="Roboto" style:font-family-generic="roman" style:font-pitch="variable" fo:font-size="12pt" fo:letter-spacing="-0.002cm" fo:language="cs" fo:country="CZ" fo:font-style="normal" fo:font-weight="normal" style:font-name-asian="Roboto1" style:font-family-asian="Roboto" style:font-family-generic-asian="system" style:font-pitch-asian="variable" style:font-size-asian="12pt" style:language-asian="en" style:country-asian="US" style:font-style-asian="normal" style:font-weight-asian="normal" style:font-name-complex="Roboto1" style:font-family-complex="Roboto" style:font-family-generic-complex="system" style:font-pitch-complex="variable" style:font-size-complex="12pt" style:language-complex="ar" style:country-complex="SA" style:font-style-complex="normal" style:font-weight-complex="normal" style:text-scale="99%"/>
    </style:style>
    <style:style style:name="ListLabel_20_2" style:display-name="ListLabel 2" style:family="text">
      <style:text-properties fo:language="cs" fo:country="CZ" style:language-asian="en" style:country-asian="US" style:language-complex="ar" style:country-complex="SA"/>
    </style:style>
    <style:style style:name="ListLabel_20_3" style:display-name="ListLabel 3" style:family="text">
      <style:text-properties fo:language="cs" fo:country="CZ" style:language-asian="en" style:country-asian="US" style:language-complex="ar" style:country-complex="SA"/>
    </style:style>
    <style:style style:name="ListLabel_20_4" style:display-name="ListLabel 4" style:family="text">
      <style:text-properties fo:language="cs" fo:country="CZ" style:language-asian="en" style:country-asian="US" style:language-complex="ar" style:country-complex="SA"/>
    </style:style>
    <style:style style:name="ListLabel_20_5" style:display-name="ListLabel 5" style:family="text">
      <style:text-properties fo:language="cs" fo:country="CZ" style:language-asian="en" style:country-asian="US" style:language-complex="ar" style:country-complex="SA"/>
    </style:style>
    <style:style style:name="ListLabel_20_6" style:display-name="ListLabel 6" style:family="text">
      <style:text-properties fo:language="cs" fo:country="CZ" style:language-asian="en" style:country-asian="US" style:language-complex="ar" style:country-complex="SA"/>
    </style:style>
    <style:style style:name="ListLabel_20_7" style:display-name="ListLabel 7" style:family="text">
      <style:text-properties fo:language="cs" fo:country="CZ" style:language-asian="en" style:country-asian="US" style:language-complex="ar" style:country-complex="SA"/>
    </style:style>
    <style:style style:name="ListLabel_20_8" style:display-name="ListLabel 8" style:family="text">
      <style:text-properties fo:language="cs" fo:country="CZ" style:language-asian="en" style:country-asian="US" style:language-complex="ar" style:country-complex="SA"/>
    </style:style>
    <style:style style:name="ListLabel_20_9" style:display-name="ListLabel 9" style:family="text">
      <style:text-properties fo:language="cs" fo:country="CZ" style:language-asian="en" style:country-asian="US" style:language-complex="ar" style:country-complex="SA"/>
    </style:style>
    <style:style style:name="ListLabel_20_10" style:display-name="ListLabel 10" style:family="text">
      <style:text-properties fo:letter-spacing="normal" fo:language="cs" fo:country="CZ" style:language-asian="en" style:country-asian="US" style:language-complex="ar" style:country-complex="SA" style:text-scale="99%"/>
    </style:style>
    <style:style style:name="ListLabel_20_11" style:display-name="ListLabel 11" style:family="text">
      <style:text-properties style:font-name="Roboto" fo:font-family="Roboto" style:font-family-generic="roman" style:font-pitch="variable" fo:font-size="14pt" fo:letter-spacing="normal" fo:language="cs" fo:country="CZ" fo:font-style="normal" fo:font-weight="bold" style:font-name-asian="Roboto1" style:font-family-asian="Roboto" style:font-family-generic-asian="system" style:font-pitch-asian="variable" style:font-size-asian="14pt" style:language-asian="en" style:country-asian="US" style:font-style-asian="normal" style:font-weight-asian="bold" style:font-name-complex="Roboto1" style:font-family-complex="Roboto" style:font-family-generic-complex="system" style:font-pitch-complex="variable" style:font-size-complex="14pt" style:language-complex="ar" style:country-complex="SA" style:font-style-complex="normal" style:font-weight-complex="bold" style:text-scale="103%"/>
    </style:style>
    <style:style style:name="ListLabel_20_12" style:display-name="ListLabel 12" style:family="text">
      <style:text-properties fo:font-size="12pt" fo:letter-spacing="normal" fo:language="cs" fo:country="CZ" fo:font-style="normal" fo:font-weight="normal" style:font-name-asian="Roboto1" style:font-family-asian="Roboto" style:font-family-generic-asian="system" style:font-pitch-asian="variable" style:font-size-asian="12pt" style:language-asian="en" style:country-asian="US" style:font-style-asian="normal" style:font-weight-asian="normal" style:font-name-complex="Roboto1" style:font-family-complex="Roboto" style:font-family-generic-complex="system" style:font-pitch-complex="variable" style:font-size-complex="12pt" style:language-complex="ar" style:country-complex="SA" style:font-style-complex="normal" style:font-weight-complex="normal" style:text-scale="61%"/>
    </style:style>
    <style:style style:name="ListLabel_20_13" style:display-name="ListLabel 13" style:family="text">
      <style:text-properties fo:language="cs" fo:country="CZ" style:language-asian="en" style:country-asian="US" style:language-complex="ar" style:country-complex="SA"/>
    </style:style>
    <style:style style:name="ListLabel_20_14" style:display-name="ListLabel 14" style:family="text">
      <style:text-properties fo:language="cs" fo:country="CZ" style:language-asian="en" style:country-asian="US" style:language-complex="ar" style:country-complex="SA"/>
    </style:style>
    <style:style style:name="ListLabel_20_15" style:display-name="ListLabel 15" style:family="text">
      <style:text-properties fo:language="cs" fo:country="CZ" style:language-asian="en" style:country-asian="US" style:language-complex="ar" style:country-complex="SA"/>
    </style:style>
    <style:style style:name="ListLabel_20_16" style:display-name="ListLabel 16" style:family="text">
      <style:text-properties fo:language="cs" fo:country="CZ" style:language-asian="en" style:country-asian="US" style:language-complex="ar" style:country-complex="SA"/>
    </style:style>
    <style:style style:name="ListLabel_20_17" style:display-name="ListLabel 17" style:family="text">
      <style:text-properties fo:language="cs" fo:country="CZ" style:language-asian="en" style:country-asian="US" style:language-complex="ar" style:country-complex="SA"/>
    </style:style>
    <style:style style:name="ListLabel_20_18" style:display-name="ListLabel 18" style:family="text">
      <style:text-properties fo:language="cs" fo:country="CZ" style:language-asian="en" style:country-asian="US" style:language-complex="ar" style:country-complex="SA"/>
    </style:style>
    <style:style style:name="ListLabel_20_19" style:display-name="ListLabel 19" style:family="text">
      <style:text-properties fo:color="#808080" loext:opacity="100%" fo:font-size="8pt" style:font-size-asian="8pt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ListLabel_20_20" style:display-name="ListLabel 20" style:family="text">
      <style:text-properties fo:color="#808080" loext:opacity="100%" fo:font-size="8pt" style:font-size-asian="8pt"/>
    </style:style>
    <style:style style:name="ListLabel_20_21" style:display-name="ListLabel 21" style:family="text"/>
    <style:style style:name="ListLabel_20_22" style:display-name="ListLabel 22" style:family="text">
      <style:text-properties fo:letter-spacing="-0.007cm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455cm" fo:margin-left="0.554cm"/>
        </style:list-level-properties>
      </text:list-level-style-number>
      <text:list-level-style-bullet text:level="2" text:style-name="ListLabel_20_2" loext:num-list-format="•" style:num-suffix="•" text:bullet-char="•">
        <style:list-level-properties text:list-level-position-and-space-mode="label-alignment">
          <style:list-level-label-alignment text:label-followed-by="listtab" fo:text-indent="-0.455cm" fo:margin-left="2.408cm"/>
        </style:list-level-properties>
      </text:list-level-style-bullet>
      <text:list-level-style-bullet text:level="3" text:style-name="ListLabel_20_3" loext:num-list-format="•" style:num-suffix="•" text:bullet-char="•">
        <style:list-level-properties text:list-level-position-and-space-mode="label-alignment">
          <style:list-level-label-alignment text:label-followed-by="listtab" fo:text-indent="-0.455cm" fo:margin-left="4.251cm"/>
        </style:list-level-properties>
      </text:list-level-style-bullet>
      <text:list-level-style-bullet text:level="4" text:style-name="ListLabel_20_4" loext:num-list-format="•" style:num-suffix="•" text:bullet-char="•">
        <style:list-level-properties text:list-level-position-and-space-mode="label-alignment">
          <style:list-level-label-alignment text:label-followed-by="listtab" fo:text-indent="-0.455cm" fo:margin-left="6.096cm"/>
        </style:list-level-properties>
      </text:list-level-style-bullet>
      <text:list-level-style-bullet text:level="5" text:style-name="ListLabel_20_5" loext:num-list-format="•" style:num-suffix="•" text:bullet-char="•">
        <style:list-level-properties text:list-level-position-and-space-mode="label-alignment">
          <style:list-level-label-alignment text:label-followed-by="listtab" fo:text-indent="-0.455cm" fo:margin-left="7.939cm"/>
        </style:list-level-properties>
      </text:list-level-style-bullet>
      <text:list-level-style-bullet text:level="6" text:style-name="ListLabel_20_6" loext:num-list-format="•" style:num-suffix="•" text:bullet-char="•">
        <style:list-level-properties text:list-level-position-and-space-mode="label-alignment">
          <style:list-level-label-alignment text:label-followed-by="listtab" fo:text-indent="-0.455cm" fo:margin-left="9.783cm"/>
        </style:list-level-properties>
      </text:list-level-style-bullet>
      <text:list-level-style-bullet text:level="7" text:style-name="ListLabel_20_7" loext:num-list-format="•" style:num-suffix="•" text:bullet-char="•">
        <style:list-level-properties text:list-level-position-and-space-mode="label-alignment">
          <style:list-level-label-alignment text:label-followed-by="listtab" fo:text-indent="-0.455cm" fo:margin-left="11.628cm"/>
        </style:list-level-properties>
      </text:list-level-style-bullet>
      <text:list-level-style-bullet text:level="8" text:style-name="ListLabel_20_8" loext:num-list-format="•" style:num-suffix="•" text:bullet-char="•">
        <style:list-level-properties text:list-level-position-and-space-mode="label-alignment">
          <style:list-level-label-alignment text:label-followed-by="listtab" fo:text-indent="-0.455cm" fo:margin-left="13.471cm"/>
        </style:list-level-properties>
      </text:list-level-style-bullet>
      <text:list-level-style-bullet text:level="9" text:style-name="ListLabel_20_9" loext:num-list-format="•" style:num-suffix="•" text:bullet-char="•">
        <style:list-level-properties text:list-level-position-and-space-mode="label-alignment">
          <style:list-level-label-alignment text:label-followed-by="listtab" fo:text-indent="-0.455cm" fo:margin-left="15.314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0" loext:num-list-format="%1%." style:num-suffix="." style:num-format="1">
        <style:list-level-properties text:list-level-position-and-space-mode="label-alignment">
          <style:list-level-label-alignment text:label-followed-by="listtab" fo:text-indent="-0.63cm" fo:margin-left="0.73cm"/>
        </style:list-level-properties>
      </text:list-level-style-number>
      <text:list-level-style-number text:level="2" text:style-name="ListLabel_20_1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cm" fo:margin-left="0.7cm"/>
        </style:list-level-properties>
      </text:list-level-style-number>
      <text:list-level-style-bullet text:level="3" text:style-name="ListLabel_20_12" loext:num-list-format="-" style:num-suffix="-" text:bullet-char="-">
        <style:list-level-properties text:list-level-position-and-space-mode="label-alignment">
          <style:list-level-label-alignment text:label-followed-by="listtab" fo:text-indent="-0.222cm" fo:margin-left="0.323cm"/>
        </style:list-level-properties>
        <style:text-properties fo:font-family="Roboto"/>
      </text:list-level-style-bullet>
      <text:list-level-style-bullet text:level="4" text:style-name="ListLabel_20_13" loext:num-list-format="•" style:num-suffix="•" text:bullet-char="•">
        <style:list-level-properties text:list-level-position-and-space-mode="label-alignment">
          <style:list-level-label-alignment text:label-followed-by="listtab" fo:text-indent="-0.222cm" fo:margin-left="3.023cm"/>
        </style:list-level-properties>
      </text:list-level-style-bullet>
      <text:list-level-style-bullet text:level="5" text:style-name="ListLabel_20_14" loext:num-list-format="•" style:num-suffix="•" text:bullet-char="•">
        <style:list-level-properties text:list-level-position-and-space-mode="label-alignment">
          <style:list-level-label-alignment text:label-followed-by="listtab" fo:text-indent="-0.222cm" fo:margin-left="5.306cm"/>
        </style:list-level-properties>
      </text:list-level-style-bullet>
      <text:list-level-style-bullet text:level="6" text:style-name="ListLabel_20_15" loext:num-list-format="•" style:num-suffix="•" text:bullet-char="•">
        <style:list-level-properties text:list-level-position-and-space-mode="label-alignment">
          <style:list-level-label-alignment text:label-followed-by="listtab" fo:text-indent="-0.222cm" fo:margin-left="7.588cm"/>
        </style:list-level-properties>
      </text:list-level-style-bullet>
      <text:list-level-style-bullet text:level="7" text:style-name="ListLabel_20_16" loext:num-list-format="•" style:num-suffix="•" text:bullet-char="•">
        <style:list-level-properties text:list-level-position-and-space-mode="label-alignment">
          <style:list-level-label-alignment text:label-followed-by="listtab" fo:text-indent="-0.222cm" fo:margin-left="9.871cm"/>
        </style:list-level-properties>
      </text:list-level-style-bullet>
      <text:list-level-style-bullet text:level="8" text:style-name="ListLabel_20_17" loext:num-list-format="•" style:num-suffix="•" text:bullet-char="•">
        <style:list-level-properties text:list-level-position-and-space-mode="label-alignment">
          <style:list-level-label-alignment text:label-followed-by="listtab" fo:text-indent="-0.222cm" fo:margin-left="12.155cm"/>
        </style:list-level-properties>
      </text:list-level-style-bullet>
      <text:list-level-style-bullet text:level="9" text:style-name="ListLabel_20_18" loext:num-list-format="•" style:num-suffix="•" text:bullet-char="•">
        <style:list-level-properties text:list-level-position-and-space-mode="label-alignment">
          <style:list-level-label-alignment text:label-followed-by="listtab" fo:text-indent="-0.222cm" fo:margin-left="14.437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Text_20_body">
      <style:paragraph-properties fo:margin-left="0cm" fo:margin-right="0cm" fo:line-height="6%"/>
      <style:text-properties fo:font-size="10pt" style:font-size-asian="10pt"/>
    </style:style>
    <style:style style:name="MP2" style:family="paragraph" style:parent-style-name="Frame_20_contents">
      <style:paragraph-properties fo:margin-left="0.035cm" fo:margin-right="0cm" fo:margin-top="0.086cm" fo:margin-bottom="0cm" style:contextual-spacing="false" fo:text-align="end" style:justify-single-word="false" fo:text-indent="0cm" style:auto-text-indent="false" loext:paragraph-composer="false"/>
    </style:style>
    <style:style style:name="MP3" style:family="paragraph">
      <loext:graphic-properties draw:fill="none"/>
      <style:paragraph-properties fo:text-align="left" loext:paragraph-composer="false"/>
      <style:text-properties fo:font-size="18pt"/>
    </style:style>
    <style:style style:name="MP4" style:family="paragraph" style:parent-style-name="Frame_20_contents">
      <style:paragraph-properties fo:margin-left="0.002cm" fo:margin-right="0cm" fo:margin-top="0.062cm" fo:margin-bottom="0cm" style:contextual-spacing="false" fo:line-height="148%" fo:text-align="center" style:justify-single-word="false" fo:text-indent="0cm" style:auto-text-indent="false" loext:paragraph-composer="false"/>
    </style:style>
    <style:style style:name="MP5" style:family="paragraph" style:parent-style-name="Frame_20_contents">
      <style:paragraph-properties fo:margin-left="0.002cm" fo:margin-right="0.002cm" fo:margin-top="0cm" fo:margin-bottom="0cm" style:contextual-spacing="false" fo:line-height="0.337cm" fo:text-align="center" style:justify-single-word="false" fo:text-indent="0cm" style:auto-text-indent="false" loext:paragraph-composer="false"/>
    </style:style>
    <style:style style:name="MP6" style:family="paragraph" style:parent-style-name="Frame_20_contents">
      <style:paragraph-properties fo:margin-left="0.035cm" fo:margin-right="0cm" fo:margin-top="0.086cm" fo:margin-bottom="0cm" style:contextual-spacing="false" fo:text-align="start" style:justify-single-word="false" fo:text-indent="0cm" style:auto-text-indent="false" loext:paragraph-composer="false"/>
    </style:style>
    <style:style style:name="MT1" style:family="text">
      <style:text-properties fo:font-size="15pt" fo:font-weight="bold" style:font-size-asian="15pt" style:font-weight-asian="bold"/>
    </style:style>
    <style:style style:name="MT2" style:family="text">
      <style:text-properties fo:font-size="15pt" fo:letter-spacing="-0.014cm" fo:font-weight="bold" style:font-size-asian="15pt" style:font-weight-asian="bold"/>
    </style:style>
    <style:style style:name="MT3" style:family="text">
      <style:text-properties fo:font-size="15pt" fo:letter-spacing="-0.012cm" fo:font-weight="bold" style:font-size-asian="15pt" style:font-weight-asian="bold"/>
    </style:style>
    <style:style style:name="MT4" style:family="text">
      <style:text-properties fo:font-size="15pt" fo:letter-spacing="-0.004cm" fo:font-weight="bold" style:font-size-asian="15pt" style:font-weight-asian="bold"/>
    </style:style>
    <style:style style:name="MT5" style:family="text">
      <style:text-properties fo:color="#808080" loext:opacity="100%" fo:font-size="8pt" style:font-size-asian="8pt"/>
    </style:style>
    <style:style style:name="MT6" style:family="text">
      <style:text-properties fo:color="#808080" loext:opacity="100%" fo:font-size="8pt" fo:letter-spacing="0.071cm" style:font-size-asian="8pt"/>
    </style:style>
    <style:style style:name="MT7" style:family="text">
      <style:text-properties fo:color="#808080" loext:opacity="100%" fo:font-size="8pt" fo:letter-spacing="-0.018cm" style:font-size-asian="8pt"/>
    </style:style>
    <style:style style:name="MT8" style:family="text">
      <style:text-properties fo:color="#808080" loext:opacity="100%" fo:font-size="8pt" fo:letter-spacing="-0.004cm" style:font-size-asian="8pt"/>
    </style:style>
    <style:style style:name="MT9" style:family="text">
      <style:text-properties fo:color="#808080" loext:opacity="100%" fo:font-size="8pt" fo:letter-spacing="-0.007cm" style:font-size-asian="8pt"/>
    </style:style>
    <style:style style:name="MT10" style:family="text">
      <style:text-properties fo:color="#000080" loext:opacity="100%" fo:font-size="8pt" style:font-size-asian="8pt"/>
    </style:style>
    <style:style style:name="MT11" style:family="text">
      <style:text-properties fo:color="#808080" loext:opacity="100%" fo:font-size="8pt" fo:font-weight="bold" style:font-size-asian="8pt" style:font-weight-asian="bold" style:font-weight-complex="bold"/>
    </style:style>
    <style:style style:name="MT12" style:family="text">
      <style:text-properties fo:color="#808080" loext:opacity="100%" fo:font-size="8pt" fo:letter-spacing="-0.018cm" fo:font-weight="bold" style:font-size-asian="8pt" style:font-weight-asian="bold" style:font-weight-complex="bold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gr1" style:family="graphic" style:parent-style-name="Frame">
      <style:graphic-properties draw:stroke="none" svg:stroke-width="0cm" draw:fill="none" loext:fill-use-slide-background="false" draw:textarea-vertical-align="top" draw:auto-grow-height="false" fo:min-height="0.771cm" fo:min-width="12.73cm" fo:padding-top="0cm" fo:padding-bottom="0cm" fo:padding-left="0cm" fo:padding-right="0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style style:name="Mgr2" style:family="graphic" style:parent-style-name="Frame">
      <style:graphic-properties draw:stroke="none" svg:stroke-width="0cm" draw:fill="none" loext:fill-use-slide-background="false" draw:textarea-vertical-align="top" draw:auto-grow-height="false" fo:min-height="1.446cm" fo:min-width="7.183cm" fo:padding-top="0cm" fo:padding-bottom="0cm" fo:padding-left="0cm" fo:padding-right="0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1.104cm" fo:margin-bottom="2.108cm" fo:margin-left="0.998cm" fo:margin-right="0.998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295cm" fo:margin-left="0cm" fo:margin-right="0cm" fo:margin-bottom="1.194cm" style:dynamic-spacing="true"/>
      </style:header-style>
      <style:footer-style>
        <style:header-footer-properties fo:min-height="0.326cm" fo:margin-left="0cm" fo:margin-right="0cm" fo:margin-top="0.226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1.104cm" fo:margin-bottom="2.108cm" fo:margin-left="0.998cm" fo:margin-right="0.998cm" style:writing-mode="lr-tb" style:layout-grid-color="#c0c0c0" style:layout-grid-lines="24867" style:layout-grid-base-height="0.176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295cm" fo:margin-left="0cm" fo:margin-right="0cm" fo:margin-bottom="1.194cm" style:dynamic-spacing="true"/>
      </style:header-style>
      <style:footer-style>
        <style:header-footer-properties fo:min-height="0.326cm" fo:margin-left="0cm" fo:margin-right="0cm" fo:margin-top="0.226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Obrázek1" text:anchor-type="char" svg:x="6.098cm" svg:y="1.258cm" svg:width="6.72cm" svg:height="2.013cm" draw:z-index="16"><draw:image xlink:href="Pictures/10000001000005FA000001CADB769C32.png" xlink:type="simple" xlink:show="embed" xlink:actuate="onLoad" draw:mime-type="image/png"/></draw:frame><draw:custom-shape text:anchor-type="char" draw:z-index="0" draw:name="Textbox_20_1" draw:style-name="Mgr1" draw:text-style-name="MP3" svg:width="12.729cm" svg:height="0.77cm" svg:x="4.14cm" svg:y="1.069cm"><text:p text:style-name="MP2" loext:marker-style-name="MT1"><text:span text:style-name="MT1">BroadCaster</text:span><text:span text:style-name="MT2"> </text:span><text:span text:style-name="MT1">Composer</text:span><text:span text:style-name="MT2"> </text:span><text:span text:style-name="MT1">PRO-XL</text:span><text:span text:style-name="MT3"> </text:span><text:span text:style-name="MT1">-</text:span><text:span text:style-name="MT2"> </text:span><text:span text:style-name="MT1">Uživatelský</text:span><text:span text:style-name="MT3"> </text:span><text:span text:style-name="MT4">manuál</text:span></text:p><draw:enhanced-geometry draw:mirror-horizontal="false" draw:mirror-vertical="false" svg:viewBox="0 0 0 0" draw:glue-points="?f0 0 0 ?f1 ?f0 ?f2 ?f3 ?f1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/style:header>
      <style:footer>
        <text:p text:style-name="MP1"><draw:custom-shape text:anchor-type="char" draw:z-index="1" draw:name="Textbox_20_2" draw:style-name="Mgr2" draw:text-style-name="MP3" svg:width="7.182cm" svg:height="1.445cm" svg:x="6.911cm" svg:y="27.204cm"><text:p text:style-name="MP4"><text:span text:style-name="MT5">Vývoj: BroadCaster, s.r.o. | Web: </text:span><text:a xlink:type="simple" xlink:href="http://www.broadcaster.cz/" text:style-name="ListLabel_20_19" text:visited-style-name="ListLabel_20_19"><text:span text:style-name="MT5">www.broadcaster.cz</text:span></text:a><text:span text:style-name="MT6"> </text:span><text:span text:style-name="MT5">Telefon:</text:span><text:span text:style-name="MT7"> </text:span><text:span text:style-name="MT5">+420</text:span><text:span text:style-name="MT7"> </text:span><text:span text:style-name="MT5">4111</text:span><text:span text:style-name="MT7"> </text:span><text:span text:style-name="MT5">90</text:span><text:span text:style-name="MT7"> </text:span><text:span text:style-name="MT5">111</text:span><text:span text:style-name="MT7"> </text:span><text:span text:style-name="MT5">|</text:span><text:span text:style-name="MT7"> </text:span><text:span text:style-name="MT5">E-mail:</text:span><text:span text:style-name="MT7"> </text:span><text:a xlink:type="simple" xlink:href="mailto:helpdesk@mysoft.cz" text:style-name="ListLabel_20_20" text:visited-style-name="ListLabel_20_20"><text:span text:style-name="MT5">helpdesk@mysoft.cz</text:span></text:a></text:p><text:p text:style-name="MP5"><text:span text:style-name="MT8">Strana</text:span><text:span text:style-name="MT9"> </text:span><text:span text:style-name="MT7"><text:page-number text:select-page="current">1</text:page-number></text:span></text:p><draw:enhanced-geometry draw:mirror-horizontal="false" draw:mirror-vertical="false" svg:viewBox="0 0 0 0" draw:glue-points="?f0 0 0 ?f1 ?f0 ?f2 ?f3 ?f1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/style:footer>
    </style:master-page>
    <style:master-page style:name="Converted1" style:page-layout-name="Mpm2" draw:style-name="Mdp1">
      <style:header>
        <text:p text:style-name="MP1"><draw:custom-shape text:anchor-type="char" draw:z-index="2" draw:name="Textbox_20_3" draw:style-name="Mgr1" draw:text-style-name="MP3" svg:width="12.729cm" svg:height="0.77cm" svg:x="4.14cm" svg:y="1.069cm"><text:p text:style-name="MP6" loext:marker-style-name="MT1"><text:span text:style-name="MT1">BroadCaster</text:span><text:span text:style-name="MT2"> </text:span><text:span text:style-name="MT1">Composer</text:span><text:span text:style-name="MT2"> </text:span><text:span text:style-name="MT1">PRO-XL</text:span><text:span text:style-name="MT3"> </text:span><text:span text:style-name="MT1">-</text:span><text:span text:style-name="MT2"> </text:span><text:span text:style-name="MT1">Uživatelský</text:span><text:span text:style-name="MT3"> </text:span><text:span text:style-name="MT4">manuál</text:span></text:p><draw:enhanced-geometry draw:mirror-horizontal="false" draw:mirror-vertical="false" svg:viewBox="0 0 0 0" draw:glue-points="?f0 0 0 ?f1 ?f0 ?f2 ?f3 ?f1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/style:header>
      <style:footer>
        <text:p text:style-name="MP1"><draw:custom-shape text:anchor-type="char" draw:z-index="3" draw:name="Textbox_20_4" draw:style-name="Mgr2" draw:text-style-name="MP3" svg:width="7.182cm" svg:height="1.445cm" svg:x="6.911cm" svg:y="27.204cm"><text:p text:style-name="MP4"><text:span text:style-name="MT5">Vývoj: BroadCaster, s.r.o. | Web: </text:span><text:a xlink:type="simple" xlink:href="http://www.broadcaster.cz/" text:style-name="Internet_20_link" text:visited-style-name="Visited_20_Internet_20_Link"><text:span text:style-name="MT10">www.broadcaster.cz</text:span></text:a><text:span text:style-name="MT5"> </text:span><text:span text:style-name="MT6"><text:s/></text:span><text:span text:style-name="MT5">Telefon:</text:span><text:span text:style-name="MT7"> </text:span><text:span text:style-name="MT5">+420</text:span><text:span text:style-name="MT7"> </text:span><text:span text:style-name="MT11">4111</text:span><text:span text:style-name="MT12"> </text:span><text:span text:style-name="MT11">90</text:span><text:span text:style-name="MT12"> </text:span><text:span text:style-name="MT11">111</text:span><text:span text:style-name="MT7"> </text:span><text:span text:style-name="MT5">|</text:span><text:span text:style-name="MT7"> </text:span><text:span text:style-name="MT5">E-mail:</text:span><text:span text:style-name="MT7"> </text:span><text:a xlink:type="simple" xlink:href="mailto:helpdesk@mysoft.cz" text:style-name="Internet_20_link" text:visited-style-name="Visited_20_Internet_20_Link"><text:span text:style-name="MT10">helpdesk@mysoft.cz</text:span></text:a><text:span text:style-name="MT5"> </text:span></text:p><text:p text:style-name="MP5"><text:span text:style-name="MT8">Strana</text:span><text:span text:style-name="MT9"> </text:span><text:span text:style-name="MT7"><text:page-number text:select-page="current">2</text:page-number></text:span></text:p><draw:enhanced-geometry draw:mirror-horizontal="false" draw:mirror-vertical="false" svg:viewBox="0 0 0 0" draw:glue-points="?f0 0 0 ?f1 ?f0 ?f2 ?f3 ?f1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/style:footer>
    </style:master-page>
    <style:master-page style:name="Converted2" style:page-layout-name="Mpm2" draw:style-name="Mdp1">
      <style:header>
        <text:p text:style-name="MP1"><draw:custom-shape text:anchor-type="char" draw:z-index="8" draw:name="Textbox_20_5" draw:style-name="Mgr1" draw:text-style-name="MP3" svg:width="12.729cm" svg:height="0.77cm" svg:x="4.14cm" svg:y="1.069cm"><text:p text:style-name="MP6" loext:marker-style-name="MT1"><text:span text:style-name="MT1">BroadCaster</text:span><text:span text:style-name="MT2"> </text:span><text:span text:style-name="MT1">Composer</text:span><text:span text:style-name="MT2"> </text:span><text:span text:style-name="MT1">PRO-XL</text:span><text:span text:style-name="MT3"> </text:span><text:span text:style-name="MT1">-</text:span><text:span text:style-name="MT2"> </text:span><text:span text:style-name="MT1">Uživatelský</text:span><text:span text:style-name="MT3"> </text:span><text:span text:style-name="MT4">manuál</text:span></text:p><draw:enhanced-geometry draw:mirror-horizontal="false" draw:mirror-vertical="false" svg:viewBox="0 0 0 0" draw:glue-points="?f0 0 0 ?f1 ?f0 ?f2 ?f3 ?f1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/style:header>
      <style:footer>
        <text:p text:style-name="MP1"><draw:custom-shape text:anchor-type="char" draw:z-index="9" draw:name="Textbox_20_6" draw:style-name="Mgr2" draw:text-style-name="MP3" svg:width="7.182cm" svg:height="1.445cm" svg:x="6.911cm" svg:y="27.204cm"><text:p text:style-name="MP4"><text:span text:style-name="MT5">Vývoj: BroadCaster, s.r.o. | Web: </text:span><text:a xlink:type="simple" xlink:href="http://www.broadcaster.cz/" text:style-name="Internet_20_link" text:visited-style-name="Visited_20_Internet_20_Link"><text:span text:style-name="MT10">www.broadcaster.cz</text:span></text:a><text:span text:style-name="MT5"> </text:span><text:span text:style-name="MT6"><text:s/></text:span><text:span text:style-name="MT5">Telefon:</text:span><text:span text:style-name="MT7"> </text:span><text:span text:style-name="MT5">+420</text:span><text:span text:style-name="MT7"> </text:span><text:span text:style-name="MT11">4111</text:span><text:span text:style-name="MT12"> </text:span><text:span text:style-name="MT11">90</text:span><text:span text:style-name="MT12"> </text:span><text:span text:style-name="MT11">111</text:span><text:span text:style-name="MT7"> </text:span><text:span text:style-name="MT5">|</text:span><text:span text:style-name="MT7"> </text:span><text:span text:style-name="MT5">E-mail:</text:span><text:span text:style-name="MT7"> </text:span><text:a xlink:type="simple" xlink:href="mailto:helpdesk@mysoft.cz" text:style-name="Internet_20_link" text:visited-style-name="Visited_20_Internet_20_Link"><text:span text:style-name="MT10">helpdesk@mysoft.cz</text:span></text:a><text:span text:style-name="MT5"> </text:span></text:p><text:p text:style-name="MP5"><text:span text:style-name="MT8">Strana</text:span><text:span text:style-name="MT9"> </text:span><text:span text:style-name="MT7"><text:page-number text:select-page="current">3</text:page-number></text:span></text:p><draw:enhanced-geometry draw:mirror-horizontal="false" draw:mirror-vertical="false" svg:viewBox="0 0 0 0" draw:glue-points="?f0 0 0 ?f1 ?f0 ?f2 ?f3 ?f1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9-13T09:30:28</meta:creation-date>
    <dc:date>2026-09-13T12:42:53.240248600</dc:date>
    <meta:editing-duration>PT2M45S</meta:editing-duration>
    <meta:editing-cycles>4</meta:editing-cycles>
    <meta:generator>LibreOffice/26.8.0.3$Windows_X86_64 LibreOffice_project/bce0998afefdbc355585ca324285661a2170ba77</meta:generator>
    <meta:document-statistic meta:table-count="0" meta:image-count="5" meta:object-count="0" meta:page-count="3" meta:paragraph-count="49" meta:word-count="608" meta:character-count="4093" meta:non-whitespace-character-count="3547"/>
    <meta:user-defined meta:name="AppVersion">12.0000</meta:user-defined>
    <meta:user-defined meta:name="Converter">SolidFramework v10.0.19910.1</meta:user-defined>
    <meta:user-defined meta:name="Created" meta:value-type="date">2026-09-12T00:00:00</meta:user-defined>
    <meta:user-defined meta:name="LastSaved" meta:value-type="date">2026-09-12T00:00:00</meta:user-defined>
    <meta:template xlink:type="simple" xlink:actuate="onRequest" xlink:title="Normal" xlink:href=""/>
  </office:meta>
</office:document-meta>
</file>