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dom="http://www.w3.org/2001/xml-events" xmlns:formx="urn:openoffice:names:experimental:ooxml-odf-interop:xmlns:form:1.0"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Arial, Helvetica, sans-serif"/>
  </office:font-face-decls>
  <office:automatic-styles>
    <style:style style:name="Tabulka1" style:family="table">
      <style:table-properties style:width="4.03cm" table:align="left"/>
    </style:style>
    <style:style style:name="Tabulka1.A" style:family="table-column">
      <style:table-column-properties style:column-width="2.282cm"/>
    </style:style>
    <style:style style:name="Tabulka1.B" style:family="table-column">
      <style:table-column-properties style:column-width="1.748cm"/>
    </style:style>
    <style:style style:name="Tabulka1.A1" style:family="table-cell">
      <style:table-cell-properties style:vertical-align="middle" fo:padding="0.049cm" fo:border="none"/>
    </style:style>
    <style:style style:name="Tabulka2" style:family="table">
      <style:table-properties style:width="4.006cm" table:align="left"/>
    </style:style>
    <style:style style:name="Tabulka2.A" style:family="table-column">
      <style:table-column-properties style:column-width="2.282cm"/>
    </style:style>
    <style:style style:name="Tabulka2.B" style:family="table-column">
      <style:table-column-properties style:column-width="1.723cm"/>
    </style:style>
    <style:style style:name="Tabulka2.A1" style:family="table-cell">
      <style:table-cell-properties style:vertical-align="middle" fo:padding="0.049cm" fo:border="none"/>
    </style:style>
    <style:style style:name="Tabulka3" style:family="table">
      <style:table-properties style:width="4.5cm" table:align="left"/>
    </style:style>
    <style:style style:name="Tabulka3.A" style:family="table-column">
      <style:table-column-properties style:column-width="2.282cm"/>
    </style:style>
    <style:style style:name="Tabulka3.B" style:family="table-column">
      <style:table-column-properties style:column-width="2.217cm"/>
    </style:style>
    <style:style style:name="Tabulka3.A1" style:family="table-cell">
      <style:table-cell-properties style:vertical-align="middle" fo:padding="0.049cm" fo:border="none"/>
    </style:style>
    <style:style style:name="Tabulka4" style:family="table">
      <style:table-properties style:width="4.311cm" table:align="left"/>
    </style:style>
    <style:style style:name="Tabulka4.A" style:family="table-column">
      <style:table-column-properties style:column-width="2.282cm"/>
    </style:style>
    <style:style style:name="Tabulka4.B" style:family="table-column">
      <style:table-column-properties style:column-width="2.028cm"/>
    </style:style>
    <style:style style:name="Tabulka4.A1" style:family="table-cell">
      <style:table-cell-properties style:vertical-align="middle" fo:padding="0.049cm" fo:border="none"/>
    </style:style>
    <style:style style:name="Tabulka5" style:family="table">
      <style:table-properties style:width="5.373cm" table:align="left"/>
    </style:style>
    <style:style style:name="Tabulka5.A" style:family="table-column">
      <style:table-column-properties style:column-width="2.282cm"/>
    </style:style>
    <style:style style:name="Tabulka5.B" style:family="table-column">
      <style:table-column-properties style:column-width="3.09cm"/>
    </style:style>
    <style:style style:name="Tabulka5.A1" style:family="table-cell">
      <style:table-cell-properties style:vertical-align="middle" fo:padding="0.049cm" fo:border="none"/>
    </style:style>
    <style:style style:name="Tabulka6" style:family="table">
      <style:table-properties style:width="3.653cm" table:align="left"/>
    </style:style>
    <style:style style:name="Tabulka6.A" style:family="table-column">
      <style:table-column-properties style:column-width="2.282cm"/>
    </style:style>
    <style:style style:name="Tabulka6.B" style:family="table-column">
      <style:table-column-properties style:column-width="1.371cm"/>
    </style:style>
    <style:style style:name="Tabulka6.A1" style:family="table-cell">
      <style:table-cell-properties style:vertical-align="middle" fo:padding="0.049cm" fo:border="none"/>
    </style:style>
    <style:style style:name="Tabulka7" style:family="table">
      <style:table-properties style:width="3.66cm" table:align="left"/>
    </style:style>
    <style:style style:name="Tabulka7.A" style:family="table-column">
      <style:table-column-properties style:column-width="2.282cm"/>
    </style:style>
    <style:style style:name="Tabulka7.B" style:family="table-column">
      <style:table-column-properties style:column-width="1.378cm"/>
    </style:style>
    <style:style style:name="Tabulka7.A1" style:family="table-cell">
      <style:table-cell-properties style:vertical-align="middle" fo:padding="0.049cm" fo:border="none"/>
    </style:style>
    <style:style style:name="Tabulka8" style:family="table">
      <style:table-properties style:width="4.205cm" table:align="left"/>
    </style:style>
    <style:style style:name="Tabulka8.A" style:family="table-column">
      <style:table-column-properties style:column-width="2.282cm"/>
    </style:style>
    <style:style style:name="Tabulka8.B" style:family="table-column">
      <style:table-column-properties style:column-width="1.923cm"/>
    </style:style>
    <style:style style:name="Tabulka8.A1" style:family="table-cell">
      <style:table-cell-properties style:vertical-align="middle" fo:padding="0.049cm" fo:border="none"/>
    </style:style>
    <style:style style:name="Tabulka9" style:family="table">
      <style:table-properties style:width="4.544cm" table:align="left"/>
    </style:style>
    <style:style style:name="Tabulka9.A" style:family="table-column">
      <style:table-column-properties style:column-width="2.282cm"/>
    </style:style>
    <style:style style:name="Tabulka9.B" style:family="table-column">
      <style:table-column-properties style:column-width="2.261cm"/>
    </style:style>
    <style:style style:name="Tabulka9.A1" style:family="table-cell">
      <style:table-cell-properties style:vertical-align="middle" fo:padding="0.049cm" fo:border="none"/>
    </style:style>
    <style:style style:name="P1" style:family="paragraph" style:parent-style-name="Heading_20_1">
      <style:paragraph-properties fo:margin-top="0cm" fo:margin-bottom="0.247cm" style:contextual-spacing="false" fo:line-height="115%"/>
    </style:style>
    <style:style style:name="P2" style:family="paragraph" style:parent-style-name="Heading_20_2">
      <style:paragraph-properties fo:margin-top="0cm" fo:margin-bottom="0.247cm" style:contextual-spacing="false" fo:line-height="115%"/>
    </style:style>
    <style:style style:name="P3" style:family="paragraph" style:parent-style-name="Horizontal_20_Line">
      <style:paragraph-properties fo:margin-top="0cm" fo:margin-bottom="0.247cm" style:contextual-spacing="false" fo:line-height="115%"/>
    </style:style>
    <style:style style:name="P4" style:family="paragraph" style:parent-style-name="Heading_20_3">
      <style:paragraph-properties fo:margin-top="0cm" fo:margin-bottom="0.247cm" style:contextual-spacing="false" fo:line-height="115%"/>
    </style:style>
    <style:style style:name="P5" style:family="paragraph" style:parent-style-name="Text_20_body" style:list-style-name="L1"/>
    <style:style style:name="P6" style:family="paragraph" style:parent-style-name="Text_20_body" style:list-style-name="L2"/>
    <style:style style:name="P7" style:family="paragraph" style:parent-style-name="Text_20_body" style:list-style-name="L3"/>
    <style:style style:name="P8" style:family="paragraph" style:parent-style-name="Table_20_Heading">
      <style:paragraph-properties fo:text-align="right" style:justify-single-word="false" loext:paragraph-composer="false"/>
    </style:style>
    <style:style style:name="P9" style:family="paragraph" style:parent-style-name="Table_20_Contents">
      <style:paragraph-properties fo:text-align="right" style:justify-single-word="false" loext:paragraph-composer="false"/>
    </style:style>
    <style:style style:name="P10" style:family="paragraph" style:parent-style-name="Text_20_body" style:list-style-name="L4"/>
    <style:style style:name="P11" style:family="paragraph" style:parent-style-name="Text_20_body" style:list-style-name="L5"/>
    <style:style style:name="P12" style:family="paragraph" style:parent-style-name="Text_20_body" style:list-style-name="L6"/>
    <style:style style:name="P13" style:family="paragraph" style:parent-style-name="Text_20_body" style:list-style-name="L7"/>
    <style:style style:name="P14" style:family="paragraph" style:parent-style-name="Text_20_body" style:list-style-name="L8"/>
    <style:style style:name="P15" style:family="paragraph" style:parent-style-name="Text_20_body" style:list-style-name="L9"/>
    <style:style style:name="P16" style:family="paragraph" style:parent-style-name="Text_20_body" style:list-style-name="L10"/>
    <style:style style:name="P17" style:family="paragraph" style:parent-style-name="Text_20_body" style:list-style-name="L11"/>
    <style:style style:name="P18" style:family="paragraph" style:parent-style-name="Text_20_body" style:list-style-name="L12"/>
    <style:style style:name="P19" style:family="paragraph" style:parent-style-name="Text_20_body" style:list-style-name="L13"/>
    <style:style style:name="P20" style:family="paragraph" style:parent-style-name="Text_20_body" style:list-style-name="L14"/>
    <style:style style:name="P21" style:family="paragraph" style:parent-style-name="Text_20_body" style:list-style-name="L15"/>
    <style:style style:name="P22" style:family="paragraph" style:parent-style-name="Text_20_body" style:list-style-name="L16"/>
    <style:style style:name="P23" style:family="paragraph" style:parent-style-name="Text_20_body" style:list-style-name="L17"/>
    <style:style style:name="P24" style:family="paragraph" style:parent-style-name="Text_20_body" style:list-style-name="L18"/>
    <style:style style:name="P25" style:family="paragraph" style:parent-style-name="Text_20_body" style:list-style-name="L19"/>
    <style:style style:name="P26" style:family="paragraph" style:parent-style-name="Text_20_body" style:list-style-name="L20"/>
    <style:style style:name="P27" style:family="paragraph" style:parent-style-name="Text_20_body" style:list-style-name="L21"/>
    <style:style style:name="P28" style:family="paragraph" style:parent-style-name="Text_20_body" style:list-style-name="L22"/>
    <style:style style:name="P29" style:family="paragraph" style:parent-style-name="Text_20_body" style:list-style-name="L23"/>
    <style:style style:name="P30" style:family="paragraph" style:parent-style-name="Text_20_body" style:list-style-name="L24"/>
    <style:style style:name="P31" style:family="paragraph" style:parent-style-name="Text_20_body" style:list-style-name="L25"/>
    <style:style style:name="P32" style:family="paragraph" style:parent-style-name="Text_20_body" style:list-style-name="L26"/>
    <style:style style:name="P33" style:family="paragraph" style:parent-style-name="Text_20_body" style:list-style-name="L27"/>
    <style:style style:name="P34" style:family="paragraph" style:parent-style-name="Text_20_body" style:list-style-name="L28"/>
    <style:style style:name="P35" style:family="paragraph" style:parent-style-name="Text_20_body" style:list-style-name="L29"/>
    <style:style style:name="P36" style:family="paragraph" style:parent-style-name="Text_20_body" style:list-style-name="L30"/>
    <style:style style:name="P37" style:family="paragraph" style:parent-style-name="Text_20_body" style:list-style-name="L31"/>
    <style:style style:name="P38" style:family="paragraph" style:parent-style-name="Text_20_body" style:list-style-name="L32"/>
    <style:style style:name="P39" style:family="paragraph" style:parent-style-name="Text_20_body" style:list-style-name="L33"/>
    <style:style style:name="P40" style:family="paragraph" style:parent-style-name="Text_20_body" style:list-style-name="L34"/>
    <style:style style:name="P41" style:family="paragraph" style:parent-style-name="Text_20_body" style:list-style-name="L35"/>
    <style:style style:name="P42" style:family="paragraph" style:parent-style-name="Text_20_body" style:list-style-name="L36"/>
    <style:style style:name="P43" style:family="paragraph" style:parent-style-name="Text_20_body" style:list-style-name="L37"/>
    <style:style style:name="P44" style:family="paragraph" style:parent-style-name="Text_20_body" style:list-style-name="L38"/>
    <style:style style:name="P45" style:family="paragraph" style:parent-style-name="Text_20_body" style:list-style-name="L39"/>
    <style:style style:name="P46" style:family="paragraph" style:parent-style-name="Text_20_body" style:list-style-name="L40"/>
    <style:style style:name="P47" style:family="paragraph" style:parent-style-name="Text_20_body" style:list-style-name="L41"/>
    <style:style style:name="P48" style:family="paragraph" style:parent-style-name="Text_20_body" style:list-style-name="L42"/>
    <style:style style:name="P49" style:family="paragraph" style:parent-style-name="Text_20_body" style:list-style-name="L43"/>
    <style:style style:name="P50" style:family="paragraph" style:parent-style-name="Text_20_body" style:list-style-name="L44"/>
    <style:style style:name="P51" style:family="paragraph" style:parent-style-name="Text_20_body" style:list-style-name="L45"/>
    <style:style style:name="P52" style:family="paragraph" style:parent-style-name="Text_20_body" style:list-style-name="L46"/>
    <style:style style:name="P53" style:family="paragraph" style:parent-style-name="Text_20_body" style:list-style-name="L47"/>
    <style:style style:name="P54" style:family="paragraph" style:parent-style-name="Text_20_body" style:list-style-name="L48"/>
    <style:style style:name="P55" style:family="paragraph" style:parent-style-name="Text_20_body" style:list-style-name="L49"/>
    <style:style style:name="P56" style:family="paragraph" style:parent-style-name="Text_20_body" style:list-style-name="L50"/>
    <style:style style:name="P57" style:family="paragraph" style:parent-style-name="Text_20_body" style:list-style-name="L51"/>
    <style:style style:name="P58" style:family="paragraph" style:parent-style-name="Text_20_body" style:list-style-name="L52"/>
    <style:style style:name="P59" style:family="paragraph" style:parent-style-name="Text_20_body" style:list-style-name="L53"/>
    <style:style style:name="P60" style:family="paragraph" style:parent-style-name="Text_20_body" style:list-style-name="L54"/>
    <style:style style:name="P61" style:family="paragraph" style:parent-style-name="Text_20_body" style:list-style-name="L55"/>
    <style:style style:name="P62" style:family="paragraph" style:parent-style-name="Text_20_body" style:list-style-name="L56"/>
    <style:style style:name="P63" style:family="paragraph" style:parent-style-name="Text_20_body" style:list-style-name="L57"/>
    <style:style style:name="P64" style:family="paragraph" style:parent-style-name="Text_20_body" style:list-style-name="L58"/>
    <style:style style:name="P65" style:family="paragraph" style:parent-style-name="Text_20_body" style:list-style-name="L59"/>
    <style:style style:name="P66" style:family="paragraph" style:parent-style-name="Text_20_body" style:list-style-name="L60"/>
    <style:style style:name="P67" style:family="paragraph" style:parent-style-name="Text_20_body" style:list-style-name="L61"/>
    <style:style style:name="P68" style:family="paragraph" style:parent-style-name="Text_20_body" style:list-style-name="L62"/>
    <style:style style:name="P69" style:family="paragraph" style:parent-style-name="Text_20_body" style:list-style-name="L63"/>
    <style:style style:name="P70" style:family="paragraph" style:parent-style-name="Text_20_body" style:list-style-name="L64"/>
    <style:style style:name="P71" style:family="paragraph" style:parent-style-name="Text_20_body" style:list-style-name="L65"/>
    <style:style style:name="P72" style:family="paragraph" style:parent-style-name="Text_20_body" style:list-style-name="L66"/>
    <style:style style:name="P73" style:family="paragraph" style:parent-style-name="Text_20_body" style:list-style-name="L67"/>
    <style:style style:name="P74" style:family="paragraph" style:parent-style-name="Text_20_body" style:list-style-name="L68"/>
    <style:style style:name="P75" style:family="paragraph" style:parent-style-name="Text_20_body" style:list-style-name="L69"/>
    <style:style style:name="P76" style:family="paragraph" style:parent-style-name="Text_20_body" style:list-style-name="L70"/>
    <style:style style:name="P77" style:family="paragraph" style:parent-style-name="Text_20_body" style:list-style-name="L71"/>
    <style:style style:name="P78" style:family="paragraph" style:parent-style-name="Text_20_body" style:list-style-name="L72"/>
    <style:style style:name="P79" style:family="paragraph" style:parent-style-name="Text_20_body" style:list-style-name="L73"/>
    <style:style style:name="P80" style:family="paragraph" style:parent-style-name="Text_20_body" style:list-style-name="L74"/>
    <style:style style:name="P81" style:family="paragraph" style:parent-style-name="Heading_20_1">
      <style:paragraph-properties fo:margin-left="0cm" fo:margin-right="0cm" fo:margin-top="0cm" fo:margin-bottom="0.247cm" style:contextual-spacing="false" fo:line-height="115%" fo:text-align="start" style:justify-single-word="false" fo:orphans="2" fo:widows="2" fo:text-indent="0cm" style:auto-text-indent="false" loext:paragraph-composer="false"/>
      <style:text-properties fo:font-variant="normal" fo:text-transform="none" fo:color="#000000" loext:opacity="100%" style:font-name="Verdana" fo:letter-spacing="normal" fo:font-style="normal"/>
    </style:style>
    <style:style style:name="P82" style:family="paragraph" style:parent-style-name="Heading_20_2">
      <style:paragraph-properties fo:margin-left="0cm" fo:margin-right="0cm" fo:margin-top="0cm" fo:margin-bottom="0.247cm" style:contextual-spacing="false" fo:line-height="115%" fo:text-align="start" style:justify-single-word="false" fo:orphans="2" fo:widows="2" fo:text-indent="0cm" style:auto-text-indent="false" loext:paragraph-composer="false"/>
      <style:text-properties fo:font-variant="normal" fo:text-transform="none" fo:color="#000000" loext:opacity="100%" style:font-name="Verdana" fo:letter-spacing="normal" fo:font-style="normal"/>
    </style:style>
    <style:style style:name="P83" style:family="paragraph" style:parent-style-name="Text_20_body">
      <style:paragraph-properties fo:margin-left="0cm" fo:margin-right="0cm" fo:text-align="start" style:justify-single-word="false" fo:orphans="2" fo:widows="2" fo:text-indent="0cm" style:auto-text-indent="false" loext:paragraph-composer="false"/>
    </style:style>
    <style:style style:name="P84" style:family="paragraph" style:parent-style-name="Text_20_body">
      <style:paragraph-properties fo:margin-left="0cm" fo:margin-right="0cm" fo:text-align="start" style:justify-single-word="false" fo:orphans="2" fo:widows="2" fo:text-indent="0cm" style:auto-text-indent="false" loext:paragraph-composer="false"/>
      <style:text-properties fo:font-variant="normal" fo:text-transform="none" fo:color="#000000" loext:opacity="100%" style:font-name="Verdana" fo:font-size="8.25pt" fo:letter-spacing="normal" fo:font-style="normal" fo:font-weight="normal"/>
    </style:style>
    <style:style style:name="P85" style:family="paragraph" style:parent-style-name="Text_20_body" style:list-style-name="L75"/>
    <style:style style:name="P86" style:family="paragraph" style:parent-style-name="Text_20_body" style:list-style-name="L76"/>
    <style:style style:name="P87" style:family="paragraph" style:parent-style-name="Text_20_body" style:list-style-name="L77"/>
    <style:style style:name="P88" style:family="paragraph" style:parent-style-name="Text_20_body" style:list-style-name="L78"/>
    <style:style style:name="P89" style:family="paragraph" style:parent-style-name="Text_20_body" style:list-style-name="L79"/>
    <style:style style:name="P90" style:family="paragraph" style:parent-style-name="Text_20_body" style:list-style-name="L80"/>
    <style:style style:name="P91" style:family="paragraph" style:parent-style-name="Text_20_body" style:list-style-name="L81"/>
    <style:style style:name="P92" style:family="paragraph" style:parent-style-name="Text_20_body" style:list-style-name="L82"/>
    <style:style style:name="P93" style:family="paragraph" style:parent-style-name="Text_20_body" style:list-style-name="L83"/>
    <style:style style:name="P94" style:family="paragraph" style:parent-style-name="Text_20_body" style:list-style-name="L84"/>
    <style:style style:name="P95" style:family="paragraph" style:parent-style-name="Text_20_body" style:list-style-name="L85"/>
    <style:style style:name="P96" style:family="paragraph" style:parent-style-name="Text_20_body" style:list-style-name="L86"/>
    <style:style style:name="P97" style:family="paragraph" style:parent-style-name="Text_20_body" style:list-style-name="L87"/>
    <style:style style:name="P98" style:family="paragraph" style:parent-style-name="Text_20_body" style:list-style-name="L88"/>
    <style:style style:name="P99" style:family="paragraph" style:parent-style-name="Text_20_body" style:list-style-name="L89"/>
    <style:style style:name="P100" style:family="paragraph" style:parent-style-name="Text_20_body" style:list-style-name="L90"/>
    <style:style style:name="P101" style:family="paragraph" style:parent-style-name="Text_20_body" style:list-style-name="L91"/>
    <style:style style:name="P102" style:family="paragraph" style:parent-style-name="Text_20_body" style:list-style-name="L92"/>
    <style:style style:name="P103" style:family="paragraph" style:parent-style-name="Text_20_body" style:list-style-name="L93"/>
    <style:style style:name="P104" style:family="paragraph" style:parent-style-name="Text_20_body" style:list-style-name="L94"/>
    <style:style style:name="P105" style:family="paragraph" style:parent-style-name="Text_20_body" style:list-style-name="L95"/>
    <style:style style:name="P106" style:family="paragraph" style:parent-style-name="Text_20_body" style:list-style-name="L96"/>
    <style:style style:name="P107" style:family="paragraph" style:parent-style-name="Text_20_body" style:list-style-name="L97"/>
    <style:style style:name="P108" style:family="paragraph" style:parent-style-name="Text_20_body" style:list-style-name="L98"/>
    <style:style style:name="P109" style:family="paragraph" style:parent-style-name="Text_20_body" style:list-style-name="L99"/>
    <style:style style:name="P110" style:family="paragraph" style:parent-style-name="Text_20_body" style:list-style-name="L100"/>
    <style:style style:name="P111" style:family="paragraph" style:parent-style-name="Text_20_body" style:list-style-name="L101"/>
    <style:style style:name="P112" style:family="paragraph" style:parent-style-name="Text_20_body" style:list-style-name="L102"/>
    <style:style style:name="P113" style:family="paragraph" style:parent-style-name="Text_20_body" style:list-style-name="L103"/>
    <style:style style:name="P114" style:family="paragraph" style:parent-style-name="Text_20_body" style:list-style-name="L104"/>
    <style:style style:name="P115" style:family="paragraph" style:parent-style-name="Text_20_body" style:list-style-name="L105"/>
    <style:style style:name="P116" style:family="paragraph" style:parent-style-name="Text_20_body" style:list-style-name="L106"/>
    <style:style style:name="P117" style:family="paragraph" style:parent-style-name="Text_20_body" style:list-style-name="L107"/>
    <style:style style:name="P118" style:family="paragraph" style:parent-style-name="Text_20_body" style:list-style-name="L108"/>
    <style:style style:name="P119" style:family="paragraph" style:parent-style-name="Text_20_body" style:list-style-name="L109"/>
    <style:style style:name="P120" style:family="paragraph" style:parent-style-name="Text_20_body" style:list-style-name="L110"/>
    <style:style style:name="P121" style:family="paragraph" style:parent-style-name="Text_20_body" style:list-style-name="L111"/>
    <style:style style:name="P122" style:family="paragraph" style:parent-style-name="Text_20_body" style:list-style-name="L112"/>
    <style:style style:name="P123" style:family="paragraph" style:parent-style-name="Text_20_body" style:list-style-name="L113"/>
    <style:style style:name="T1" style:family="text">
      <style:text-properties fo:font-variant="normal" fo:text-transform="none" fo:color="#000000" loext:opacity="100%" style:font-name="Verdana" fo:font-size="8.25pt" fo:letter-spacing="normal" fo:font-style="normal" fo:font-weight="normal"/>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2">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5">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8">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8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4">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9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7">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10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BroadCaster Composer PRO-XL</text:h>
      <text:h text:style-name="P2" text:outline-level="2">Profesionální zvuk pro rádio, stream a broadcast</text:h>
      <text:p text:style-name="Text_20_body"><text:span text:style-name="Strong_20_Emphasis">BroadCaster Composer PRO-XL</text:span> je vysoce precizní virtuální rackový audio procesor navržený tak, aby váš vysílací zvuk zněl <text:span text:style-name="Strong_20_Emphasis">profesionálně, vyrovnaně, hutně a perfektně ekvalizovaně</text:span>.</text:p>
      <text:p text:style-name="Text_20_body">Můžete jej používat jako <text:span text:style-name="Strong_20_Emphasis">samostatnou aplikaci ve Windows</text:span>, nebo jako <text:span text:style-name="Strong_20_Emphasis">VST3 plugin</text:span> uvnitř vašeho odbavovacího, vysílacího či produkčního softwaru (DAW).</text:p>
      <text:p text:style-name="Text_20_body">Je ideální pro <text:span text:style-name="Strong_20_Emphasis">internetová rádia, FM vysílání, streamování, studiovou produkci, voiceover i profesionální odbavení hudby</text:span>.</text:p>
      <text:p text:style-name="P3"/>
      <text:h text:style-name="P2" text:outline-level="2">Profesionální processing v jednom virtuálním racku</text:h>
      <text:p text:style-name="Text_20_body">BroadCaster Composer PRO-XL spojuje několik důležitých procesorů do jednoho přehledného audio řetězce:</text:p>
      <text:p text:style-name="Text_20_body"><text:span text:style-name="Strong_20_Emphasis">Input AGC → 10pásmový EQ → Multiband Compressor → Peak Limiter</text:span></text:p>
      <text:p text:style-name="Text_20_body">Výsledkem je konzistentnější hlasitost, kontrolovaná dynamika, upravený frekvenční charakter a výraznější broadcast zvuk.</text:p>
      <text:h text:style-name="P4" text:outline-level="3">Input AGC – automatické vyrovnání hlasitosti</text:h>
      <text:p text:style-name="Text_20_body">Vestavěný <text:span text:style-name="Strong_20_Emphasis">Automatic Gain Control (AGC)</text:span> automaticky pomáhá udržovat konzistentní úroveň vstupního signálu i při rozdílech v hlasitosti jednotlivých zdrojů.</text:p>
      <text:p text:style-name="Text_20_body">Nastavit lze:</text:p>
      <text:list text:style-name="L1">
        <text:list-item>
          <text:p text:style-name="P5"><text:span text:style-name="Strong_20_Emphasis">Target Level (dB)</text:span> – požadovanou průměrnou výstupní úroveň</text:p>
        </text:list-item>
        <text:list-item>
          <text:p text:style-name="P5"><text:span text:style-name="Strong_20_Emphasis">Speed (ms)</text:span> – rychlost reakce na změny hlasitosti</text:p>
        </text:list-item>
      </text:list>
      <text:p text:style-name="Text_20_body">AGC je ideální například pro internetové rádio, kde pomáhá plynule vyrovnávat rozdíly mezi tiššími a hlasitějšími skladbami.</text:p>
      <text:p text:style-name="P3"/>
      <text:h text:style-name="P2" text:outline-level="2">10pásmový grafický ekvalizér</text:h>
      <text:p text:style-name="Text_20_body">Upravte si charakter výsledného zvuku pomocí <text:span text:style-name="Strong_20_Emphasis">10pásmového grafického ekvalizéru</text:span>.</text:p>
      <text:p text:style-name="Text_20_body">Ekvalizér pracuje v rozsahu:</text:p>
      <text:p text:style-name="Text_20_body"><text:span text:style-name="Strong_20_Emphasis">31 Hz – 16 kHz</text:span></text:p>
      <text:p text:style-name="Text_20_body">Každé pásmo umožňuje regulaci:</text:p>
      <text:p text:style-name="Text_20_body"><text:span text:style-name="Strong_20_Emphasis">±15 dB</text:span></text:p>
      <text:p text:style-name="Text_20_body">Můžete tak přesně upravit basy, středy i výšky a přizpůsobit zvuk konkrétnímu stylu vysílání.</text:p>
      <text:p text:style-name="Text_20_body">Pro výraznější a plnější zvuk lze například lehce zvýraznit nízké frekvence, zatímco zvýraznění vyšších frekvencí může dodat vokálům větší čistotu a čitelnost.</text:p>
      <text:p text:style-name="P3"><text:soft-page-break/></text:p>
      <text:h text:style-name="P2" text:outline-level="2">Multiband Compressor</text:h>
      <text:p text:style-name="Text_20_body">Vestavěný <text:span text:style-name="Strong_20_Emphasis">Multiband Compressor</text:span> snižuje dynamický rozsah a pomáhá vytvořit <text:span text:style-name="Strong_20_Emphasis">hutnější, stabilnější a výraznější zvuk</text:span>.</text:p>
      <text:p text:style-name="Text_20_body">K dispozici jsou parametry:</text:p>
      <text:list text:style-name="L2">
        <text:list-item>
          <text:p text:style-name="P6"><text:span text:style-name="Strong_20_Emphasis">Threshold (dB)</text:span> – úroveň, od které začne komprese</text:p>
        </text:list-item>
        <text:list-item>
          <text:p text:style-name="P6"><text:span text:style-name="Strong_20_Emphasis">Ratio</text:span> – poměr komprese</text:p>
        </text:list-item>
        <text:list-item>
          <text:p text:style-name="P6"><text:span text:style-name="Strong_20_Emphasis">Attack (ms)</text:span> – rychlost náběhu komprese</text:p>
        </text:list-item>
        <text:list-item>
          <text:p text:style-name="P6"><text:span text:style-name="Strong_20_Emphasis">Release (ms)</text:span> – rychlost uvolnění komprese</text:p>
        </text:list-item>
      </text:list>
      <text:p text:style-name="Text_20_body">Díky tomu lze zpracování přizpůsobit hudebnímu vysílání i mluvenému slovu.</text:p>
      <text:p text:style-name="P3"/>
      <text:h text:style-name="P2" text:outline-level="2">Peak Limiter</text:h>
      <text:p text:style-name="Text_20_body">Na konci celého zpracovacího řetězce pracuje <text:span text:style-name="Strong_20_Emphasis">Peak Limiter</text:span>.</text:p>
      <text:p text:style-name="Text_20_body">Jeho úkolem je zabránit překročení maximální digitální úrovně <text:span text:style-name="Strong_20_Emphasis">0 dBFS</text:span> a tím pomoci chránit výsledný signál před digitálním clippingem.</text:p>
      <text:p text:style-name="P3"/>
      <text:h text:style-name="P1" text:outline-level="1">Pro rádio, internet i produkci</text:h>
      <text:p text:style-name="Text_20_body">BroadCaster Composer PRO-XL je navržen pro široké využití v profesionálním audio provozu.</text:p>
      <text:h text:style-name="P4" text:outline-level="3">FM rádio / Internet Broadcast</text:h>
      <text:p text:style-name="Text_20_body">Pro moderní, výrazný a průrazný broadcast zvuk lze využít agresivnější kompresi společně s tzv. <text:span text:style-name="Strong_20_Emphasis">„smile“ EQ charakteristikou</text:span>, která zvýrazňuje nízké a vysoké frekvence.</text:p>
      <text:h text:style-name="P4" text:outline-level="3">Speech / Voiceover</text:h>
      <text:p text:style-name="Text_20_body">Pro čisté a srozumitelné mluvené slovo lze potlačit nežádoucí nízké frekvence a mírně zvýraznit oblast <text:span text:style-name="Strong_20_Emphasis">1–4 kHz</text:span>.</text:p>
      <text:p text:style-name="Text_20_body">Střední komprese pomáhá udržet hlas v popředí bez zbytečně nepřirozeného zvuku.</text:p>
      <text:p text:style-name="P3"/>
      <text:h text:style-name="P1" text:outline-level="1">Standalone nebo VST3</text:h>
      <text:h text:style-name="P2" text:outline-level="2">Windows Standalone</text:h>
      <text:p text:style-name="Text_20_body">Composer PRO-XL lze provozovat jako samostatnou aplikaci v prostředí Windows.</text:p>
      <text:p text:style-name="Text_20_body">Pro dosažení co nejnižší latence je doporučeno použít <text:span text:style-name="Strong_20_Emphasis">ASIO kompatibilní zvukové rozhraní</text:span>. Podporováno je také <text:span text:style-name="Strong_20_Emphasis">Windows WASAPI</text:span>.</text:p>
      <text:h text:style-name="P2" text:outline-level="2"><text:soft-page-break/>VST3 Plugin</text:h>
      <text:p text:style-name="Text_20_body">Composer PRO-XL můžete použít také jako standardní <text:span text:style-name="Strong_20_Emphasis">VST3 plugin</text:span> uvnitř kompatibilního DAW, playout nebo broadcasting systému.</text:p>
      <text:p text:style-name="Text_20_body">Podporovány jsou například:</text:p>
      <text:list text:style-name="L3">
        <text:list-item>
          <text:p text:style-name="P7">vMix</text:p>
        </text:list-item>
        <text:list-item>
          <text:p text:style-name="P7">OBS Studio</text:p>
        </text:list-item>
        <text:list-item>
          <text:p text:style-name="P7">Reaper</text:p>
        </text:list-item>
        <text:list-item>
          <text:p text:style-name="P7">Cubase</text:p>
        </text:list-item>
        <text:list-item>
          <text:p text:style-name="P7">Ableton</text:p>
        </text:list-item>
        <text:list-item>
          <text:p text:style-name="P7">FL Studio</text:p>
        </text:list-item>
        <text:list-item>
          <text:p text:style-name="P7">Radio Profesional</text:p>
        </text:list-item>
        <text:list-item>
          <text:p text:style-name="P7">RPX</text:p>
        </text:list-item>
      </text:list>
      <text:p text:style-name="P3"/>
      <text:h text:style-name="P1" text:outline-level="1">Vyberte si licenci podle svého použití</text:h>
      <text:p text:style-name="Text_20_body">BroadCaster Composer PRO-XL je dostupný ve čtyřech licenčních variantách:</text:p>
      <table:table table:name="Tabulka1" table:style-name="Tabulka1">
        <table:table-column table:style-name="Tabulka1.A"/>
        <table:table-column table:style-name="Tabulka1.B"/>
        <table:table-header-rows>
          <table:table-row>
            <table:table-cell table:style-name="Tabulka1.A1" office:value-type="string">
              <text:p text:style-name="Table_20_Heading">Verze</text:p>
            </table:table-cell>
            <table:table-cell table:style-name="Tabulka1.A1" office:value-type="string">
              <text:p text:style-name="P8">Platnost</text:p>
            </table:table-cell>
          </table:table-row>
        </table:table-header-rows>
        <table:table-row>
          <table:table-cell table:style-name="Tabulka1.A1" office:value-type="string">
            <text:p text:style-name="Table_20_Contents"><text:span text:style-name="Strong_20_Emphasis">LIGHT</text:span></text:p>
          </table:table-cell>
          <table:table-cell table:style-name="Tabulka1.A1" office:value-type="string">
            <text:p text:style-name="P9">1 rok</text:p>
          </table:table-cell>
        </table:table-row>
        <table:table-row>
          <table:table-cell table:style-name="Tabulka1.A1" office:value-type="string">
            <text:p text:style-name="Table_20_Contents"><text:span text:style-name="Strong_20_Emphasis">NORMAL</text:span></text:p>
          </table:table-cell>
          <table:table-cell table:style-name="Tabulka1.A1" office:value-type="string">
            <text:p text:style-name="P9">2 roky</text:p>
          </table:table-cell>
        </table:table-row>
        <table:table-row>
          <table:table-cell table:style-name="Tabulka1.A1" office:value-type="string">
            <text:p text:style-name="Table_20_Contents"><text:span text:style-name="Strong_20_Emphasis">DELUXE</text:span></text:p>
          </table:table-cell>
          <table:table-cell table:style-name="Tabulka1.A1" office:value-type="string">
            <text:p text:style-name="P9">5 let</text:p>
          </table:table-cell>
        </table:table-row>
        <table:table-row>
          <table:table-cell table:style-name="Tabulka1.A1" office:value-type="string">
            <text:p text:style-name="Table_20_Contents"><text:span text:style-name="Strong_20_Emphasis">FOREVER</text:span></text:p>
          </table:table-cell>
          <table:table-cell table:style-name="Tabulka1.A1" office:value-type="string">
            <text:p text:style-name="P9">navždy</text:p>
          </table:table-cell>
        </table:table-row>
      </table:table>
      <text:h text:style-name="P4" text:outline-level="3">Každá licence obsahuje:</text:h>
      <text:list text:style-name="L4">
        <text:list-item>
          <text:p text:style-name="P10"><text:span text:style-name="Strong_20_Emphasis">bezplatné doživotní aktualizace (updates)</text:span></text:p>
        </text:list-item>
        <text:list-item>
          <text:p text:style-name="P10"><text:span text:style-name="Strong_20_Emphasis">bezplatné doživotní upgrady (upgrades)</text:span></text:p>
        </text:list-item>
        <text:list-item>
          <text:p text:style-name="P10">až <text:span text:style-name="Strong_20_Emphasis">5 aktivací</text:span></text:p>
        </text:list-item>
      </text:list>
      <text:p text:style-name="Text_20_body">Licence můžete v rámci oprávněného použití aktivovat například na jednom počítači opakovaně při reinstalaci operačního systému, nebo v rámci jednoho subjektu – fyzické osoby či firmy – až na <text:span text:style-name="Strong_20_Emphasis">5 zařízení současně</text:span>.</text:p>
      <text:p text:style-name="Text_20_body">Toto použití není považováno za porušení licenčních podmínek.</text:p>
      <text:p text:style-name="Text_20_body"><text:span text:style-name="Strong_20_Emphasis">Kompletní licenční podmínky:</text:span></text:p>
      <text:p text:style-name="Text_20_body"><text:a xlink:type="simple" xlink:href="https://download.mysoft.cz/Licence.txt?utm_source=chatgpt.com" text:style-name="Internet_20_link" text:visited-style-name="Visited_20_Internet_20_Link">Licenční podmínky – Licence.txt</text:a></text:p>
      <text:p text:style-name="P3"/>
      <text:h text:style-name="P1" text:outline-level="1"><text:soft-page-break/>STAŽENÍ / DOWNLOADS</text:h>
      <text:p text:style-name="Text_20_body">Pro vyzkoušení a používání BroadCaster Composer PRO-XL jsou k dispozici samostatné instalační soubory pro Windows Standalone aplikaci a VST3 plugin.</text:p>
      <text:h text:style-name="P2" text:outline-level="2">Windows aplikace</text:h>
      <text:p text:style-name="Text_20_body"><text:span text:style-name="Strong_20_Emphasis">Aplikaci stáhnete zde:</text:span></text:p>
      <text:p text:style-name="Text_20_body"><text:a xlink:type="simple" xlink:href="https://download.mysoft.cz/radioprocessor/RadioProcessor.exe?utm_source=chatgpt.com" text:style-name="Internet_20_link" text:visited-style-name="Visited_20_Internet_20_Link">Stáhnout BroadCaster Composer PRO-XL – Windows aplikace</text:a></text:p>
      <text:h text:style-name="P2" text:outline-level="2">VST3 Plugin</text:h>
      <text:p text:style-name="Text_20_body"><text:span text:style-name="Strong_20_Emphasis">VST3 plugin stáhnete zde:</text:span></text:p>
      <text:p text:style-name="Text_20_body"><text:a xlink:type="simple" xlink:href="https://download.mysoft.cz/radioprocessor/RadioProcessor.vst3?utm_source=chatgpt.com" text:style-name="Internet_20_link" text:visited-style-name="Visited_20_Internet_20_Link">Stáhnout BroadCaster Composer PRO-XL – VST3 plugin</text:a></text:p>
      <text:p text:style-name="P3"/>
      <text:h text:style-name="P1" text:outline-level="1">Manuál a dokumentace</text:h>
      <text:p text:style-name="Text_20_body">Před instalací nebo zakoupením licence si můžete prohlédnout podrobnou dokumentaci k produktu.</text:p>
      <text:h text:style-name="P4" text:outline-level="3">Český manuál</text:h>
      <text:p text:style-name="Text_20_body"><text:span text:style-name="Strong_20_Emphasis">Manuál a podrobný popis v češtině:</text:span></text:p>
      <text:p text:style-name="Text_20_body"><text:a xlink:type="simple" xlink:href="https://download.mysoft.cz/radioprocessor/BroadCaster_Composer_PRO-XL_Manual_CZ.pdf?utm_source=chatgpt.com" text:style-name="Internet_20_link" text:visited-style-name="Visited_20_Internet_20_Link">Stáhnout český manuál PDF</text:a></text:p>
      <text:h text:style-name="P4" text:outline-level="3">English User Manual</text:h>
      <text:p text:style-name="Text_20_body"><text:span text:style-name="Strong_20_Emphasis">User manual in English:</text:span></text:p>
      <text:p text:style-name="Text_20_body"><text:a xlink:type="simple" xlink:href="https://download.mysoft.cz/radioprocessor/BroadCaster_Composer_PRO-XL_Manual.pdf?utm_source=chatgpt.com" text:style-name="Internet_20_link" text:visited-style-name="Visited_20_Internet_20_Link">Download English User Manual PDF</text:a></text:p>
      <text:p text:style-name="P3"/>
      <text:h text:style-name="P1" text:outline-level="1">Aktivace licence</text:h>
      <text:p text:style-name="Text_20_body">Aktivace licence je jednoduchá a probíhá přímo v aplikaci.</text:p>
      <text:list text:style-name="L5">
        <text:list-item>
          <text:p text:style-name="P11">Otevřete <text:span text:style-name="Strong_20_Emphasis">ABOUT</text:span> nebo <text:span text:style-name="Strong_20_Emphasis">SETTINGS</text:span>.</text:p>
        </text:list-item>
        <text:list-item>
          <text:p text:style-name="P11">Zkopírujte svůj unikátní <text:span text:style-name="Strong_20_Emphasis">Instance ID</text:span>.</text:p>
        </text:list-item>
        <text:list-item>
          <text:p text:style-name="P11">Klikněte na <text:span text:style-name="Strong_20_Emphasis">Order License (Online)</text:span> a přejděte k objednání licence.</text:p>
        </text:list-item>
        <text:list-item>
          <text:p text:style-name="P11">Po obdržení licenčního klíče e-mailem klikněte na <text:span text:style-name="Strong_20_Emphasis">Enter License Key</text:span>.</text:p>
        </text:list-item>
        <text:list-item>
          <text:p text:style-name="P11">Vložte licenční klíč a klikněte na <text:span text:style-name="Strong_20_Emphasis">Activate</text:span>.</text:p>
        </text:list-item>
      </text:list>
      <text:p text:style-name="Text_20_body">Aplikace licenci ověří online a následně odemkne všechny funkce produktu.</text:p>
      <text:p text:style-name="Text_20_body">Po prvotní aktivaci podporuje software <text:span text:style-name="Strong_20_Emphasis">offline ověření licence</text:span>, takže pro běžný provoz není nutné trvalé internetové připojení.</text:p>
      <text:p text:style-name="Text_20_body"><text:soft-page-break/>Pokud licence není zadána nebo není platná, aplikace pracuje v <text:span text:style-name="Strong_20_Emphasis">1hodinovém Demo režimu</text:span>. Po jeho skončení se audio processing přepne do režimu <text:span text:style-name="Strong_20_Emphasis">Bypass</text:span>.</text:p>
      <text:p text:style-name="P3"/>
      <text:h text:style-name="P1" text:outline-level="1">Hlavní vlastnosti</text:h>
      <text:list text:style-name="L6">
        <text:list-item>
          <text:p text:style-name="P12">Profesionální virtuální rackový audio procesor</text:p>
        </text:list-item>
        <text:list-item>
          <text:p text:style-name="P12">Windows Standalone aplikace</text:p>
        </text:list-item>
        <text:list-item>
          <text:p text:style-name="P12">VST3 plugin</text:p>
        </text:list-item>
        <text:list-item>
          <text:p text:style-name="P12">Input AGC pro automatické vyrovnání úrovně</text:p>
        </text:list-item>
        <text:list-item>
          <text:p text:style-name="P12">10pásmový grafický EQ</text:p>
        </text:list-item>
        <text:list-item>
          <text:p text:style-name="P12">Frekvenční rozsah EQ <text:span text:style-name="Strong_20_Emphasis">31 Hz – 16 kHz</text:span></text:p>
        </text:list-item>
        <text:list-item>
          <text:p text:style-name="P12">Regulace EQ <text:span text:style-name="Strong_20_Emphasis">±15 dB</text:span></text:p>
        </text:list-item>
        <text:list-item>
          <text:p text:style-name="P12">Multiband Compressor</text:p>
        </text:list-item>
        <text:list-item>
          <text:p text:style-name="P12">Threshold, Ratio, Attack a Release</text:p>
        </text:list-item>
        <text:list-item>
          <text:p text:style-name="P12">Peak Limiter</text:p>
        </text:list-item>
        <text:list-item>
          <text:p text:style-name="P12">Maximální digitální úroveň <text:span text:style-name="Strong_20_Emphasis">0 dBFS</text:span></text:p>
        </text:list-item>
        <text:list-item>
          <text:p text:style-name="P12">Vhodné pro FM rádio i internetové vysílání</text:p>
        </text:list-item>
        <text:list-item>
          <text:p text:style-name="P12">Processing pro hudbu i mluvené slovo</text:p>
        </text:list-item>
        <text:list-item>
          <text:p text:style-name="P12">Podpora ASIO</text:p>
        </text:list-item>
        <text:list-item>
          <text:p text:style-name="P12">Podpora Windows WASAPI</text:p>
        </text:list-item>
        <text:list-item>
          <text:p text:style-name="P12">VST3 kompatibilita</text:p>
        </text:list-item>
        <text:list-item>
          <text:p text:style-name="P12">Offline ověření licence po prvotní aktivaci</text:p>
        </text:list-item>
        <text:list-item>
          <text:p text:style-name="P12"><text:span text:style-name="Strong_20_Emphasis">Doživotní bezplatné aktualizace</text:span></text:p>
        </text:list-item>
        <text:list-item>
          <text:p text:style-name="P12"><text:span text:style-name="Strong_20_Emphasis">Doživotní bezplatné upgrady</text:span></text:p>
        </text:list-item>
        <text:list-item>
          <text:p text:style-name="P12"><text:span text:style-name="Strong_20_Emphasis">Až 5 aktivací licence</text:span></text:p>
        </text:list-item>
      </text:list>
      <text:p text:style-name="P3"/>
      <text:h text:style-name="P1" text:outline-level="1">Systémové požadavky</text:h>
      <text:h text:style-name="P4" text:outline-level="3">Operační systém</text:h>
      <text:list text:style-name="L7">
        <text:list-item>
          <text:p text:style-name="P13">Windows 10 64-bit</text:p>
        </text:list-item>
        <text:list-item>
          <text:p text:style-name="P13">Windows 11</text:p>
        </text:list-item>
      </text:list>
      <text:h text:style-name="P4" text:outline-level="3">Procesor</text:h>
      <text:list text:style-name="L8">
        <text:list-item>
          <text:p text:style-name="P14">Intel Core i5 / AMD Ryzen 5 nebo novější</text:p>
        </text:list-item>
        <text:list-item>
          <text:p text:style-name="P14"><text:soft-page-break/>Doporučena podpora AVX instrukcí pro efektivní DSP zpracování</text:p>
        </text:list-item>
      </text:list>
      <text:h text:style-name="P4" text:outline-level="3">Operační paměť</text:h>
      <text:list text:style-name="L9">
        <text:list-item>
          <text:p text:style-name="P15">Minimum: <text:span text:style-name="Strong_20_Emphasis">4 GB RAM</text:span></text:p>
        </text:list-item>
        <text:list-item>
          <text:p text:style-name="P15">Doporučeno: <text:span text:style-name="Strong_20_Emphasis">8 GB RAM nebo více</text:span></text:p>
        </text:list-item>
      </text:list>
      <text:h text:style-name="P4" text:outline-level="3">Diskový prostor</text:h>
      <text:list text:style-name="L10">
        <text:list-item>
          <text:p text:style-name="P16"><text:span text:style-name="Strong_20_Emphasis">50 MB</text:span> volného místa</text:p>
        </text:list-item>
      </text:list>
      <text:h text:style-name="P4" text:outline-level="3">Zvukové rozhraní</text:h>
      <text:p text:style-name="Text_20_body">Pro standalone verzi je doporučeno <text:span text:style-name="Strong_20_Emphasis">ASIO kompatibilní audio rozhraní</text:span> pro dosažení co nejnižší latence.</text:p>
      <text:p text:style-name="Text_20_body">Podporován je také <text:span text:style-name="Strong_20_Emphasis">Windows WASAPI</text:span>.</text:p>
      <text:h text:style-name="P4" text:outline-level="3">VST3</text:h>
      <text:p text:style-name="Text_20_body">Pro použití VST3 pluginu je zapotřebí kompatibilní DAW, playout nebo broadcasting software s podporou VST3.</text:p>
      <text:p text:style-name="P3"/>
      <text:h text:style-name="P1" text:outline-level="1">BroadCaster Composer PRO-XL</text:h>
      <text:h text:style-name="P4" text:outline-level="3">Profesionální processing pro moderní vysílání.</text:h>
      <text:p text:style-name="Text_20_body"><text:span text:style-name="Strong_20_Emphasis">AGC • 10-Band EQ • Multiband Compressor • Peak Limiter</text:span></text:p>
      <text:p text:style-name="Text_20_body"><text:span text:style-name="Strong_20_Emphasis">Standalone + VST3 | Windows 10/11 | Až 5 aktivací | Doživotní update &amp; upgrade</text:span></text:p>
      <text:p text:style-name="P3"/>
      <text:h text:style-name="P2" text:outline-level="2">BroadCaster Composer PRO-XL – English</text:h>
      <text:p text:style-name="Text_20_body"><text:span text:style-name="Strong_20_Emphasis">BroadCaster Composer PRO-XL</text:span> is a highly precise virtual rack processor designed to ensure your broadcast audio sounds <text:span text:style-name="Strong_20_Emphasis">professional, leveled and perfectly equalized</text:span>.</text:p>
      <text:p text:style-name="Text_20_body">You can use it as a <text:span text:style-name="Strong_20_Emphasis">standalone Windows application</text:span> or as a <text:span text:style-name="Strong_20_Emphasis">VST3 plugin</text:span> inside your digital audio workstation (DAW), playout or broadcasting software.</text:p>
      <text:p text:style-name="Text_20_body">It combines <text:span text:style-name="Strong_20_Emphasis">Input AGC, a 10-band graphic equalizer, Multiband Compressor and Peak Limiter</text:span> into a single professional audio processing chain.</text:p>
      <text:h text:style-name="P4" text:outline-level="3">License versions</text:h>
      <text:list text:style-name="L11">
        <text:list-item>
          <text:p text:style-name="P17"><text:span text:style-name="Strong_20_Emphasis">LIGHT</text:span> – 1 year</text:p>
        </text:list-item>
        <text:list-item>
          <text:p text:style-name="P17"><text:span text:style-name="Strong_20_Emphasis">NORMAL</text:span> – 2 years</text:p>
        </text:list-item>
        <text:list-item>
          <text:p text:style-name="P17"><text:span text:style-name="Strong_20_Emphasis">DELUXE</text:span> – 5 years</text:p>
        </text:list-item>
        <text:list-item>
          <text:p text:style-name="P17"><text:span text:style-name="Strong_20_Emphasis">FOREVER</text:span> – lifetime</text:p>
        </text:list-item>
      </text:list>
      <text:h text:style-name="P4" text:outline-level="3"><text:soft-page-break/>Every license includes</text:h>
      <text:list text:style-name="L12">
        <text:list-item>
          <text:p text:style-name="P18"><text:span text:style-name="Strong_20_Emphasis">Free lifetime updates</text:span></text:p>
        </text:list-item>
        <text:list-item>
          <text:p text:style-name="P18"><text:span text:style-name="Strong_20_Emphasis">Free lifetime upgrades</text:span></text:p>
        </text:list-item>
        <text:list-item>
          <text:p text:style-name="P18">Up to <text:span text:style-name="Strong_20_Emphasis">5 activations</text:span></text:p>
        </text:list-item>
      </text:list>
      <text:h text:style-name="P4" text:outline-level="3">Downloads</text:h>
      <text:p text:style-name="Text_20_body"><text:span text:style-name="Strong_20_Emphasis">Windows Standalone Application:</text:span></text:p>
      <text:p text:style-name="Text_20_body"><text:a xlink:type="simple" xlink:href="https://download.mysoft.cz/radioprocessor/RadioProcessor.exe?utm_source=chatgpt.com" text:style-name="Internet_20_link" text:visited-style-name="Visited_20_Internet_20_Link">Download Windows Application</text:a></text:p>
      <text:p text:style-name="Text_20_body"><text:span text:style-name="Strong_20_Emphasis">VST3 Plugin:</text:span></text:p>
      <text:p text:style-name="Text_20_body"><text:a xlink:type="simple" xlink:href="https://download.mysoft.cz/radioprocessor/RadioProcessor.vst3?utm_source=chatgpt.com" text:style-name="Internet_20_link" text:visited-style-name="Visited_20_Internet_20_Link">Download VST3 Plugin</text:a></text:p>
      <text:p text:style-name="Text_20_body"><text:span text:style-name="Strong_20_Emphasis">English User Manual:</text:span></text:p>
      <text:p text:style-name="Text_20_body"><text:a xlink:type="simple" xlink:href="https://download.mysoft.cz/radioprocessor/BroadCaster_Composer_PRO-XL_Manual.pdf?utm_source=chatgpt.com" text:style-name="Internet_20_link" text:visited-style-name="Visited_20_Internet_20_Link">Download English User Manual</text:a></text:p>
      <text:p text:style-name="Text_20_body"><text:span text:style-name="Strong_20_Emphasis">License Terms:</text:span></text:p>
      <text:p text:style-name="Text_20_body"><text:a xlink:type="simple" xlink:href="https://download.mysoft.cz/Licence.txt?utm_source=chatgpt.com" text:style-name="Internet_20_link" text:visited-style-name="Visited_20_Internet_20_Link">License Terms</text:a></text:p>
      <text:h text:style-name="P1" text:outline-level="1">BroadCaster Composer PRO-XL</text:h>
      <text:h text:style-name="P2" text:outline-level="2">Professional Audio Processing for Radio, Streaming and Broadcast</text:h>
      <text:p text:style-name="Text_20_body"><text:span text:style-name="Strong_20_Emphasis">BroadCaster Composer PRO-XL</text:span> is a highly precise virtual rack audio processor designed to make your broadcast audio sound <text:span text:style-name="Strong_20_Emphasis">professional, leveled, powerful and perfectly equalized</text:span>.</text:p>
      <text:p text:style-name="Text_20_body">It can be used as a <text:span text:style-name="Strong_20_Emphasis">standalone Windows application</text:span> or as a <text:span text:style-name="Strong_20_Emphasis">VST3 plugin</text:span> inside your playout, broadcasting or production software (DAW).</text:p>
      <text:p text:style-name="Text_20_body">It is ideal for <text:span text:style-name="Strong_20_Emphasis">Internet radio, FM broadcasting, streaming, studio production, voiceover and professional music playout</text:span>.</text:p>
      <text:p text:style-name="P3"/>
      <text:h text:style-name="P1" text:outline-level="1">Professional Processing in One Virtual Rack</text:h>
      <text:p text:style-name="Text_20_body">BroadCaster Composer PRO-XL combines several essential audio processors into one clear and efficient processing chain:</text:p>
      <text:p text:style-name="Text_20_body"><text:span text:style-name="Strong_20_Emphasis">Input AGC → 10-Band EQ → Multiband Compressor → Peak Limiter</text:span></text:p>
      <text:p text:style-name="Text_20_body">The result is more consistent volume, controlled dynamics, an optimized frequency response and a powerful broadcast sound.</text:p>
      <text:h text:style-name="P2" text:outline-level="2">Input AGC – Automatic Gain Control</text:h>
      <text:p text:style-name="Text_20_body">The built-in <text:span text:style-name="Strong_20_Emphasis">Automatic Gain Control (AGC)</text:span> helps maintain a consistent input level even when the volume of individual audio sources varies.</text:p>
      <text:p text:style-name="Text_20_body"><text:soft-page-break/>The following parameters can be adjusted:</text:p>
      <text:list text:style-name="L13">
        <text:list-item>
          <text:p text:style-name="P19"><text:span text:style-name="Strong_20_Emphasis">Target Level (dB)</text:span> – desired average output level</text:p>
        </text:list-item>
        <text:list-item>
          <text:p text:style-name="P19"><text:span text:style-name="Strong_20_Emphasis">Speed (ms)</text:span> – response speed to changes in volume</text:p>
        </text:list-item>
      </text:list>
      <text:p text:style-name="Text_20_body">AGC is particularly useful for Internet radio broadcasting, where it helps smoothly balance differences between quieter and louder tracks.</text:p>
      <text:p text:style-name="P3"/>
      <text:h text:style-name="P1" text:outline-level="1">10-Band Graphic Equalizer</text:h>
      <text:p text:style-name="Text_20_body">Shape the character of your broadcast sound using the integrated <text:span text:style-name="Strong_20_Emphasis">10-band graphic equalizer</text:span>.</text:p>
      <text:p text:style-name="Text_20_body">The equalizer operates across the range:</text:p>
      <text:p text:style-name="Text_20_body"><text:span text:style-name="Strong_20_Emphasis">31 Hz – 16 kHz</text:span></text:p>
      <text:p text:style-name="Text_20_body">Each band provides:</text:p>
      <text:p text:style-name="Text_20_body"><text:span text:style-name="Strong_20_Emphasis">±15 dB</text:span> of adjustment</text:p>
      <text:p text:style-name="Text_20_body">This allows you to precisely shape bass, midrange and high frequencies and adapt the sound to your particular broadcasting style.</text:p>
      <text:p text:style-name="Text_20_body">For example, low frequencies can be slightly boosted for a fuller bass response, while higher frequencies can be enhanced to provide greater clarity and presence for vocals.</text:p>
      <text:p text:style-name="P3"/>
      <text:h text:style-name="P1" text:outline-level="1">Multiband Compressor</text:h>
      <text:p text:style-name="Text_20_body">The integrated <text:span text:style-name="Strong_20_Emphasis">Multiband Compressor</text:span> reduces the dynamic range and helps create a <text:span text:style-name="Strong_20_Emphasis">denser, more consistent and more powerful sound</text:span>.</text:p>
      <text:p text:style-name="Text_20_body">The available parameters include:</text:p>
      <text:list text:style-name="L14">
        <text:list-item>
          <text:p text:style-name="P20"><text:span text:style-name="Strong_20_Emphasis">Threshold (dB)</text:span> – level at which compression begins</text:p>
        </text:list-item>
        <text:list-item>
          <text:p text:style-name="P20"><text:span text:style-name="Strong_20_Emphasis">Ratio</text:span> – compression ratio</text:p>
        </text:list-item>
        <text:list-item>
          <text:p text:style-name="P20"><text:span text:style-name="Strong_20_Emphasis">Attack (ms)</text:span> – compressor response time</text:p>
        </text:list-item>
        <text:list-item>
          <text:p text:style-name="P20"><text:span text:style-name="Strong_20_Emphasis">Release (ms)</text:span> – compressor recovery time</text:p>
        </text:list-item>
      </text:list>
      <text:p text:style-name="Text_20_body">This allows the processing to be adapted for both music broadcasting and spoken-word content.</text:p>
      <text:p text:style-name="P3"/>
      <text:h text:style-name="P1" text:outline-level="1">Peak Limiter</text:h>
      <text:p text:style-name="Text_20_body">At the end of the entire processing chain is the <text:span text:style-name="Strong_20_Emphasis">Peak Limiter</text:span>.</text:p>
      <text:p text:style-name="Text_20_body">Its purpose is to prevent the digital signal from exceeding the maximum level of <text:span text:style-name="Strong_20_Emphasis">0 dBFS</text:span>, helping protect the output from digital clipping.</text:p>
      <text:p text:style-name="P3"/>
      <text:h text:style-name="P1" text:outline-level="1"><text:soft-page-break/>Designed for Radio, Internet Broadcasting and Production</text:h>
      <text:p text:style-name="Text_20_body">BroadCaster Composer PRO-XL is designed for a wide range of professional audio applications.</text:p>
      <text:h text:style-name="P2" text:outline-level="2">FM Radio / Internet Broadcast</text:h>
      <text:p text:style-name="Text_20_body">For a modern, powerful and punchy broadcast sound, you can use more aggressive compression together with a so-called <text:span text:style-name="Strong_20_Emphasis">"smile" EQ curve</text:span>, enhancing the low and high frequencies.</text:p>
      <text:h text:style-name="P2" text:outline-level="2">Speech / Voiceover</text:h>
      <text:p text:style-name="Text_20_body">For clear and intelligible speech, unwanted low-frequency rumble can be reduced while the <text:span text:style-name="Strong_20_Emphasis">1–4 kHz</text:span> presence range can be slightly enhanced.</text:p>
      <text:p text:style-name="Text_20_body">Moderate compression helps keep the voice upfront without making it sound unnecessarily artificial.</text:p>
      <text:p text:style-name="P3"/>
      <text:h text:style-name="P1" text:outline-level="1">Standalone or VST3</text:h>
      <text:h text:style-name="P2" text:outline-level="2">Windows Standalone</text:h>
      <text:p text:style-name="Text_20_body">Composer PRO-XL can be operated as a standalone application on Windows.</text:p>
      <text:p text:style-name="Text_20_body">For the lowest possible latency, an <text:span text:style-name="Strong_20_Emphasis">ASIO-compatible audio interface</text:span> is recommended. <text:span text:style-name="Strong_20_Emphasis">Windows WASAPI</text:span> is also supported.</text:p>
      <text:h text:style-name="P2" text:outline-level="2">VST3 Plugin</text:h>
      <text:p text:style-name="Text_20_body">Composer PRO-XL can also be used as a standard <text:span text:style-name="Strong_20_Emphasis">VST3 plugin</text:span> inside compatible DAW, playout or broadcasting software.</text:p>
      <text:p text:style-name="Text_20_body">The manual lists examples including:</text:p>
      <text:list text:style-name="L15">
        <text:list-item>
          <text:p text:style-name="P21">vMix</text:p>
        </text:list-item>
        <text:list-item>
          <text:p text:style-name="P21">OBS Studio</text:p>
        </text:list-item>
        <text:list-item>
          <text:p text:style-name="P21">Reaper</text:p>
        </text:list-item>
        <text:list-item>
          <text:p text:style-name="P21">Cubase</text:p>
        </text:list-item>
        <text:list-item>
          <text:p text:style-name="P21">Ableton</text:p>
        </text:list-item>
        <text:list-item>
          <text:p text:style-name="P21">FL Studio</text:p>
        </text:list-item>
        <text:list-item>
          <text:p text:style-name="P21">Radio Profesional</text:p>
        </text:list-item>
        <text:list-item>
          <text:p text:style-name="P21">RPX</text:p>
        </text:list-item>
      </text:list>
      <text:p text:style-name="P3"/>
      <text:h text:style-name="P1" text:outline-level="1"><text:soft-page-break/>Choose the License That Fits Your Needs</text:h>
      <text:p text:style-name="Text_20_body">BroadCaster Composer PRO-XL is available in four license versions:</text:p>
      <table:table table:name="Tabulka2" table:style-name="Tabulka2">
        <table:table-column table:style-name="Tabulka2.A"/>
        <table:table-column table:style-name="Tabulka2.B"/>
        <table:table-header-rows>
          <table:table-row>
            <table:table-cell table:style-name="Tabulka2.A1" office:value-type="string">
              <text:p text:style-name="Table_20_Heading">Version</text:p>
            </table:table-cell>
            <table:table-cell table:style-name="Tabulka2.A1" office:value-type="string">
              <text:p text:style-name="P8">Validity</text:p>
            </table:table-cell>
          </table:table-row>
        </table:table-header-rows>
        <table:table-row>
          <table:table-cell table:style-name="Tabulka2.A1" office:value-type="string">
            <text:p text:style-name="Table_20_Contents"><text:span text:style-name="Strong_20_Emphasis">LIGHT</text:span></text:p>
          </table:table-cell>
          <table:table-cell table:style-name="Tabulka2.A1" office:value-type="string">
            <text:p text:style-name="P9">1 year</text:p>
          </table:table-cell>
        </table:table-row>
        <table:table-row>
          <table:table-cell table:style-name="Tabulka2.A1" office:value-type="string">
            <text:p text:style-name="Table_20_Contents"><text:span text:style-name="Strong_20_Emphasis">NORMAL</text:span></text:p>
          </table:table-cell>
          <table:table-cell table:style-name="Tabulka2.A1" office:value-type="string">
            <text:p text:style-name="P9">2 years</text:p>
          </table:table-cell>
        </table:table-row>
        <table:table-row>
          <table:table-cell table:style-name="Tabulka2.A1" office:value-type="string">
            <text:p text:style-name="Table_20_Contents"><text:span text:style-name="Strong_20_Emphasis">DELUXE</text:span></text:p>
          </table:table-cell>
          <table:table-cell table:style-name="Tabulka2.A1" office:value-type="string">
            <text:p text:style-name="P9">5 years</text:p>
          </table:table-cell>
        </table:table-row>
        <table:table-row>
          <table:table-cell table:style-name="Tabulka2.A1" office:value-type="string">
            <text:p text:style-name="Table_20_Contents"><text:span text:style-name="Strong_20_Emphasis">FOREVER</text:span></text:p>
          </table:table-cell>
          <table:table-cell table:style-name="Tabulka2.A1" office:value-type="string">
            <text:p text:style-name="P9">Lifetime</text:p>
          </table:table-cell>
        </table:table-row>
      </table:table>
      <text:h text:style-name="P2" text:outline-level="2">Every license includes:</text:h>
      <text:list text:style-name="L16">
        <text:list-item>
          <text:p text:style-name="P22"><text:span text:style-name="Strong_20_Emphasis">Free lifetime updates</text:span></text:p>
        </text:list-item>
        <text:list-item>
          <text:p text:style-name="P22"><text:span text:style-name="Strong_20_Emphasis">Free lifetime upgrades</text:span></text:p>
        </text:list-item>
        <text:list-item>
          <text:p text:style-name="P22">Up to <text:span text:style-name="Strong_20_Emphasis">5 activations</text:span></text:p>
        </text:list-item>
      </text:list>
      <text:p text:style-name="Text_20_body">The license may be activated repeatedly on the same PC when reinstalling the operating system, or within a single entity – an individual or company – on up to <text:span text:style-name="Strong_20_Emphasis">5 devices simultaneously</text:span>.</text:p>
      <text:p text:style-name="Text_20_body">This does <text:span text:style-name="Strong_20_Emphasis">not constitute a violation of the license terms</text:span>.</text:p>
      <text:p text:style-name="Text_20_body"><text:span text:style-name="Strong_20_Emphasis">Complete license terms:</text:span></text:p>
      <text:p text:style-name="Text_20_body"><text:a xlink:type="simple" xlink:href="https://download.mysoft.cz/Licence.txt?utm_source=chatgpt.com" text:style-name="Internet_20_link" text:visited-style-name="Visited_20_Internet_20_Link">License Terms – Licence.txt</text:a></text:p>
      <text:p text:style-name="P3"/>
      <text:h text:style-name="P1" text:outline-level="1">DOWNLOADS</text:h>
      <text:p text:style-name="Text_20_body">The BroadCaster Composer PRO-XL software is available as a Windows standalone application and as a VST3 plugin.</text:p>
      <text:h text:style-name="P2" text:outline-level="2">Windows Application</text:h>
      <text:p text:style-name="Text_20_body"><text:span text:style-name="Strong_20_Emphasis">Download the application here:</text:span></text:p>
      <text:p text:style-name="Text_20_body"><text:a xlink:type="simple" xlink:href="https://download.mysoft.cz/radioprocessor/RadioProcessor.exe?utm_source=chatgpt.com" text:style-name="Internet_20_link" text:visited-style-name="Visited_20_Internet_20_Link">Download BroadCaster Composer PRO-XL – Windows Application</text:a></text:p>
      <text:h text:style-name="P2" text:outline-level="2">VST3 Plugin</text:h>
      <text:p text:style-name="Text_20_body"><text:span text:style-name="Strong_20_Emphasis">Download the VST3 plugin here:</text:span></text:p>
      <text:p text:style-name="Text_20_body"><text:a xlink:type="simple" xlink:href="https://download.mysoft.cz/radioprocessor/RadioProcessor.vst3?utm_source=chatgpt.com" text:style-name="Internet_20_link" text:visited-style-name="Visited_20_Internet_20_Link">Download BroadCaster Composer PRO-XL – VST3 Plugin</text:a></text:p>
      <text:p text:style-name="P3"/>
      <text:h text:style-name="P1" text:outline-level="1">Manual &amp; Documentation</text:h>
      <text:p text:style-name="Text_20_body">Before installing or purchasing a license, you can review the complete product documentation.</text:p>
      <text:h text:style-name="P2" text:outline-level="2">English User Manual</text:h>
      <text:p text:style-name="Text_20_body"><text:span text:style-name="Strong_20_Emphasis">Download the detailed English user manual:</text:span></text:p>
      <text:p text:style-name="Text_20_body"><text:a xlink:type="simple" xlink:href="https://download.mysoft.cz/radioprocessor/BroadCaster_Composer_PRO-XL_Manual.pdf?utm_source=chatgpt.com" text:style-name="Internet_20_link" text:visited-style-name="Visited_20_Internet_20_Link"><text:soft-page-break/>Download English User Manual – PDF</text:a></text:p>
      <text:h text:style-name="P2" text:outline-level="2">Czech User Manual</text:h>
      <text:p text:style-name="Text_20_body"><text:span text:style-name="Strong_20_Emphasis">Download the Czech manual and detailed product description:</text:span></text:p>
      <text:p text:style-name="Text_20_body"><text:a xlink:type="simple" xlink:href="https://download.mysoft.cz/radioprocessor/BroadCaster_Composer_PRO-XL_Manual_CZ.pdf?utm_source=chatgpt.com" text:style-name="Internet_20_link" text:visited-style-name="Visited_20_Internet_20_Link">Download Czech User Manual – PDF</text:a></text:p>
      <text:p text:style-name="P3"/>
      <text:h text:style-name="P1" text:outline-level="1">License Activation</text:h>
      <text:p text:style-name="Text_20_body">License activation is simple and is performed directly inside the application.</text:p>
      <text:list text:style-name="L17">
        <text:list-item>
          <text:p text:style-name="P23">Open <text:span text:style-name="Strong_20_Emphasis">ABOUT</text:span> or <text:span text:style-name="Strong_20_Emphasis">SETTINGS</text:span>.</text:p>
        </text:list-item>
        <text:list-item>
          <text:p text:style-name="P23">Copy your unique <text:span text:style-name="Strong_20_Emphasis">Instance ID</text:span>.</text:p>
        </text:list-item>
        <text:list-item>
          <text:p text:style-name="P23">Click <text:span text:style-name="Strong_20_Emphasis">Order License (Online)</text:span> to proceed with your license purchase.</text:p>
        </text:list-item>
        <text:list-item>
          <text:p text:style-name="P23">Once you receive your license key by e-mail, click <text:span text:style-name="Strong_20_Emphasis">Enter License Key</text:span>.</text:p>
        </text:list-item>
        <text:list-item>
          <text:p text:style-name="P23">Enter the license key and click <text:span text:style-name="Strong_20_Emphasis">Activate</text:span>.</text:p>
        </text:list-item>
      </text:list>
      <text:p text:style-name="Text_20_body">The application will verify the license online and unlock all product features.</text:p>
      <text:p text:style-name="Text_20_body">After the initial activation, the software supports <text:span text:style-name="Strong_20_Emphasis">offline license verification</text:span>, so a permanent Internet connection is not required for normal operation.</text:p>
      <text:p text:style-name="Text_20_body">If no valid license is entered, the application operates in <text:span text:style-name="Strong_20_Emphasis">1-hour Demo mode</text:span>. After the demo period expires, audio processing is switched to <text:span text:style-name="Strong_20_Emphasis">Bypass</text:span> mode.</text:p>
      <text:p text:style-name="P3"/>
      <text:h text:style-name="P1" text:outline-level="1">Key Features</text:h>
      <text:list text:style-name="L18">
        <text:list-item>
          <text:p text:style-name="P24">Professional virtual rack audio processor</text:p>
        </text:list-item>
        <text:list-item>
          <text:p text:style-name="P24">Windows standalone application</text:p>
        </text:list-item>
        <text:list-item>
          <text:p text:style-name="P24">VST3 plugin</text:p>
        </text:list-item>
        <text:list-item>
          <text:p text:style-name="P24">Input AGC for automatic level control</text:p>
        </text:list-item>
        <text:list-item>
          <text:p text:style-name="P24">10-band graphic EQ</text:p>
        </text:list-item>
        <text:list-item>
          <text:p text:style-name="P24">EQ frequency range <text:span text:style-name="Strong_20_Emphasis">31 Hz – 16 kHz</text:span></text:p>
        </text:list-item>
        <text:list-item>
          <text:p text:style-name="P24">EQ adjustment range <text:span text:style-name="Strong_20_Emphasis">±15 dB</text:span></text:p>
        </text:list-item>
        <text:list-item>
          <text:p text:style-name="P24">Multiband Compressor</text:p>
        </text:list-item>
        <text:list-item>
          <text:p text:style-name="P24">Threshold, Ratio, Attack and Release controls</text:p>
        </text:list-item>
        <text:list-item>
          <text:p text:style-name="P24">Peak Limiter</text:p>
        </text:list-item>
        <text:list-item>
          <text:p text:style-name="P24">Maximum digital level protection at <text:span text:style-name="Strong_20_Emphasis">0 dBFS</text:span></text:p>
        </text:list-item>
        <text:list-item>
          <text:p text:style-name="P24">Designed for FM and Internet broadcasting</text:p>
        </text:list-item>
        <text:list-item>
          <text:p text:style-name="P24"><text:soft-page-break/>Suitable for music and speech processing</text:p>
        </text:list-item>
        <text:list-item>
          <text:p text:style-name="P24">ASIO support</text:p>
        </text:list-item>
        <text:list-item>
          <text:p text:style-name="P24">Windows WASAPI support</text:p>
        </text:list-item>
        <text:list-item>
          <text:p text:style-name="P24">VST3 compatibility</text:p>
        </text:list-item>
        <text:list-item>
          <text:p text:style-name="P24">Offline license verification after initial activation</text:p>
        </text:list-item>
        <text:list-item>
          <text:p text:style-name="P24"><text:span text:style-name="Strong_20_Emphasis">Free lifetime updates</text:span></text:p>
        </text:list-item>
        <text:list-item>
          <text:p text:style-name="P24"><text:span text:style-name="Strong_20_Emphasis">Free lifetime upgrades</text:span></text:p>
        </text:list-item>
        <text:list-item>
          <text:p text:style-name="P24"><text:span text:style-name="Strong_20_Emphasis">Up to 5 license activations</text:span></text:p>
        </text:list-item>
      </text:list>
      <text:p text:style-name="P3"/>
      <text:h text:style-name="P1" text:outline-level="1">System Requirements</text:h>
      <text:h text:style-name="P2" text:outline-level="2">Operating System</text:h>
      <text:list text:style-name="L19">
        <text:list-item>
          <text:p text:style-name="P25">Windows 10 64-bit</text:p>
        </text:list-item>
        <text:list-item>
          <text:p text:style-name="P25">Windows 11</text:p>
        </text:list-item>
      </text:list>
      <text:h text:style-name="P2" text:outline-level="2">Processor</text:h>
      <text:list text:style-name="L20">
        <text:list-item>
          <text:p text:style-name="P26">Intel Core i5 / AMD Ryzen 5 or newer</text:p>
        </text:list-item>
        <text:list-item>
          <text:p text:style-name="P26">AVX instruction support recommended for efficient DSP processing</text:p>
        </text:list-item>
      </text:list>
      <text:h text:style-name="P2" text:outline-level="2">Memory</text:h>
      <text:list text:style-name="L21">
        <text:list-item>
          <text:p text:style-name="P27">Minimum: <text:span text:style-name="Strong_20_Emphasis">4 GB RAM</text:span></text:p>
        </text:list-item>
        <text:list-item>
          <text:p text:style-name="P27">Recommended: <text:span text:style-name="Strong_20_Emphasis">8 GB RAM or more</text:span></text:p>
        </text:list-item>
      </text:list>
      <text:h text:style-name="P2" text:outline-level="2">Storage</text:h>
      <text:list text:style-name="L22">
        <text:list-item>
          <text:p text:style-name="P28"><text:span text:style-name="Strong_20_Emphasis">50 MB</text:span> of free disk space</text:p>
        </text:list-item>
      </text:list>
      <text:h text:style-name="P2" text:outline-level="2">Audio Interface</text:h>
      <text:p text:style-name="Text_20_body">For the standalone version, an <text:span text:style-name="Strong_20_Emphasis">ASIO-compatible audio interface</text:span> is recommended for the lowest possible latency.</text:p>
      <text:p text:style-name="Text_20_body">Windows <text:span text:style-name="Strong_20_Emphasis">WASAPI</text:span> is also supported.</text:p>
      <text:h text:style-name="P2" text:outline-level="2">VST3</text:h>
      <text:p text:style-name="Text_20_body">Using the VST3 plugin requires a compatible DAW, playout or broadcasting application with VST3 support.</text:p>
      <text:p text:style-name="P3"/>
      <text:h text:style-name="P1" text:outline-level="1"><text:soft-page-break/>BroadCaster Composer PRO-XL</text:h>
      <text:h text:style-name="P4" text:outline-level="3">Professional audio processing for modern broadcasting.</text:h>
      <text:p text:style-name="Text_20_body"><text:span text:style-name="Strong_20_Emphasis">AGC • 10-Band EQ • Multiband Compressor • Peak Limiter</text:span></text:p>
      <text:p text:style-name="Text_20_body"><text:span text:style-name="Strong_20_Emphasis">Standalone + VST3 | Windows 10/11 | Up to 5 Activations | Free Lifetime Updates &amp; Upgrades</text:span></text:p>
      <text:h text:style-name="P1" text:outline-level="1">BroadCaster Composer PRO-XL</text:h>
      <text:h text:style-name="P2" text:outline-level="2">Professionelle Audiobearbeitung für Radio, Streaming und Broadcast</text:h>
      <text:p text:style-name="Text_20_body"><text:span text:style-name="Strong_20_Emphasis">BroadCaster Composer PRO-XL</text:span> ist ein hochpräziser virtueller Rack-Prozessor, der entwickelt wurde, damit Ihr Sendesignal professionell, ausgewogen und perfekt equalisiert klingt.</text:p>
      <text:p text:style-name="Text_20_body">Die Anwendung kann entweder als <text:span text:style-name="Strong_20_Emphasis">eigenständige Windows-Anwendung</text:span> oder als <text:span text:style-name="Strong_20_Emphasis">VST3-Plugin</text:span> innerhalb Ihrer Sende-, Playout- oder Produktionssoftware (DAW) eingesetzt werden.</text:p>
      <text:p text:style-name="Text_20_body">Die komplette Signalverarbeitung erfolgt über eine professionelle Prozessorkette:</text:p>
      <text:p text:style-name="Text_20_body"><text:span text:style-name="Strong_20_Emphasis">Input AGC → 10-Band-EQ → Multiband-Kompressor → Peak Limiter</text:span></text:p>
      <text:p text:style-name="P3"/>
      <text:h text:style-name="P2" text:outline-level="2">Professionelle Audioverarbeitung</text:h>
      <text:p text:style-name="Text_20_body">BroadCaster Composer PRO-XL kombiniert mehrere wichtige Prozessoren in einer übersichtlichen und leistungsfähigen Lösung.</text:p>
      <text:p text:style-name="Text_20_body">Das Ergebnis ist ein <text:span text:style-name="Strong_20_Emphasis">ausgewogener, dichter und druckvoller Radiosound</text:span>, der sich besonders für Internetradio, FM-Broadcast, Streaming und Sprachproduktionen eignet.</text:p>
      <text:p text:style-name="P3"/>
      <text:h text:style-name="P2" text:outline-level="2">Input AGC – Automatische Pegelregelung</text:h>
      <text:p text:style-name="Text_20_body">Der integrierte <text:span text:style-name="Strong_20_Emphasis">Input AGC (Automatic Gain Control)</text:span> sorgt für einen konstanten Eingangspegel und gleicht Pegelunterschiede des Audiomaterials aus.</text:p>
      <text:p text:style-name="Text_20_body">Einstellbar sind unter anderem:</text:p>
      <text:list text:style-name="L23">
        <text:list-item>
          <text:p text:style-name="P29"><text:span text:style-name="Strong_20_Emphasis">Target Level (dB)</text:span> – gewünschter Zielpegel</text:p>
        </text:list-item>
        <text:list-item>
          <text:p text:style-name="P29"><text:span text:style-name="Strong_20_Emphasis">Speed (ms)</text:span> – Geschwindigkeit der automatischen Pegelanpassung</text:p>
        </text:list-item>
      </text:list>
      <text:p text:style-name="Text_20_body">Als Beispiel kann für Internetradio ein Zielpegel von <text:span text:style-name="Strong_20_Emphasis">-14 dB</text:span> und eine Geschwindigkeit von <text:span text:style-name="Strong_20_Emphasis">500 ms</text:span> verwendet werden.</text:p>
      <text:p text:style-name="Text_20_body">Dadurch werden unterschiedliche Lautstärken von Musik und anderen Audioquellen automatisch ausgeglichen.</text:p>
      <text:p text:style-name="P3"/>
      <text:h text:style-name="P2" text:outline-level="2"><text:soft-page-break/>10-Band Graphic Equalizer</text:h>
      <text:p text:style-name="Text_20_body">Der integrierte <text:span text:style-name="Strong_20_Emphasis">10-Band-Graphic-EQ</text:span> ermöglicht eine präzise Anpassung des Klangcharakters.</text:p>
      <text:p text:style-name="Text_20_body">Der Equalizer arbeitet über den Frequenzbereich von:</text:p>
      <text:p text:style-name="Text_20_body"><text:span text:style-name="Strong_20_Emphasis">31 Hz bis 16 kHz</text:span></text:p>
      <text:p text:style-name="Text_20_body">Für jedes Frequenzband steht ein Regelbereich von:</text:p>
      <text:p text:style-name="Text_20_body"><text:span text:style-name="Strong_20_Emphasis">±15 dB</text:span></text:p>
      <text:p text:style-name="Text_20_body">zur Verfügung.</text:p>
      <text:p text:style-name="Text_20_body">Damit können Sie den Klang gezielt an Ihre Anforderungen anpassen – von der Basswiedergabe über die Mitten bis hin zu Brillanz und Höhen.</text:p>
      <text:p text:style-name="P3"/>
      <text:h text:style-name="P2" text:outline-level="2">Multiband Compressor</text:h>
      <text:p text:style-name="Text_20_body">Der integrierte <text:span text:style-name="Strong_20_Emphasis">Multiband-Kompressor</text:span> sorgt für einen dichteren, gleichmäßigeren und druckvolleren Klang.</text:p>
      <text:p text:style-name="Text_20_body">Zur Verfügung stehen unter anderem:</text:p>
      <text:list text:style-name="L24">
        <text:list-item>
          <text:p text:style-name="P30"><text:span text:style-name="Strong_20_Emphasis">Threshold</text:span></text:p>
        </text:list-item>
        <text:list-item>
          <text:p text:style-name="P30"><text:span text:style-name="Strong_20_Emphasis">Ratio</text:span></text:p>
        </text:list-item>
        <text:list-item>
          <text:p text:style-name="P30"><text:span text:style-name="Strong_20_Emphasis">Attack</text:span></text:p>
        </text:list-item>
        <text:list-item>
          <text:p text:style-name="P30"><text:span text:style-name="Strong_20_Emphasis">Release</text:span></text:p>
        </text:list-item>
      </text:list>
      <text:p text:style-name="Text_20_body">Durch die Kompression werden Lautstärkeunterschiede kontrolliert und das Audiosignal erhält mehr Dichte und Präsenz.</text:p>
      <text:p text:style-name="Text_20_body">Ideal für einen professionellen Radiosound, bei dem Musik und andere Programminhalte gleichmäßig und kraftvoll wiedergegeben werden sollen.</text:p>
      <text:p text:style-name="P3"/>
      <text:h text:style-name="P2" text:outline-level="2">Peak Limiter – Schutz vor Übersteuerung</text:h>
      <text:p text:style-name="Text_20_body">Am Ende der Signalverarbeitung befindet sich ein <text:span text:style-name="Strong_20_Emphasis">Peak Limiter</text:span>.</text:p>
      <text:p text:style-name="Text_20_body">Seine Aufgabe besteht darin, sicherzustellen, dass das Ausgangssignal niemals den digitalen Grenzwert von <text:span text:style-name="Strong_20_Emphasis">0 dBFS</text:span> überschreitet.</text:p>
      <text:p text:style-name="Text_20_body">Dadurch wird das Signal zuverlässig vor digitalen Übersteuerungen und Clipping geschützt.</text:p>
      <text:p text:style-name="P3"/>
      <text:h text:style-name="P1" text:outline-level="1">Einsatzbereiche</text:h>
      <text:h text:style-name="P2" text:outline-level="2">FM / Internet Broadcast</text:h>
      <text:p text:style-name="Text_20_body">BroadCaster Composer PRO-XL eignet sich hervorragend für die professionelle Aufbereitung von Radiosignalen.</text:p>
      <text:p text:style-name="Text_20_body"><text:soft-page-break/>Für FM- und Internetradio kann beispielsweise eine Kombination aus:</text:p>
      <text:list text:style-name="L25">
        <text:list-item>
          <text:p text:style-name="P31">aggressiverer Kompression</text:p>
        </text:list-item>
        <text:list-item>
          <text:p text:style-name="P31">einem sogenannten <text:span text:style-name="Strong_20_Emphasis">„Smile“-EQ</text:span></text:p>
        </text:list-item>
        <text:list-item>
          <text:p text:style-name="P31">kontrollierter Dynamik</text:p>
        </text:list-item>
        <text:list-item>
          <text:p text:style-name="P31">Peak Limiting</text:p>
        </text:list-item>
      </text:list>
      <text:p text:style-name="Text_20_body">verwendet werden.</text:p>
      <text:p text:style-name="Text_20_body">Das Ergebnis ist ein dichter, präsenter und druckvoller Radiosound.</text:p>
      <text:p text:style-name="P3"/>
      <text:h text:style-name="P2" text:outline-level="2">Speech / Voiceover</text:h>
      <text:p text:style-name="Text_20_body">Auch für Sprache und Voiceover bietet der Prozessor passende Möglichkeiten.</text:p>
      <text:p text:style-name="Text_20_body">Typische Anpassungen sind beispielsweise:</text:p>
      <text:list text:style-name="L26">
        <text:list-item>
          <text:p text:style-name="P32">Reduzierung störender tiefer Frequenzen</text:p>
        </text:list-item>
        <text:list-item>
          <text:p text:style-name="P32">Anhebung der Sprachpräsenz im Bereich von <text:span text:style-name="Strong_20_Emphasis">1–4 kHz</text:span></text:p>
        </text:list-item>
        <text:list-item>
          <text:p text:style-name="P32">moderate Kompression</text:p>
        </text:list-item>
        <text:list-item>
          <text:p text:style-name="P32">gleichmäßiger Ausgangspegel</text:p>
        </text:list-item>
      </text:list>
      <text:p text:style-name="Text_20_body">Damit lässt sich Sprache klarer, verständlicher und professioneller gestalten.</text:p>
      <text:p text:style-name="P3"/>
      <text:h text:style-name="P1" text:outline-level="1">Standalone oder VST3 Plugin</text:h>
      <text:p text:style-name="Text_20_body">BroadCaster Composer PRO-XL kann flexibel in unterschiedlichen Produktionsumgebungen eingesetzt werden.</text:p>
      <text:h text:style-name="P4" text:outline-level="3">Eigenständige Windows-Anwendung</text:h>
      <text:p text:style-name="Text_20_body">Verwenden Sie den Prozessor direkt als eigenständige Windows-Anwendung.</text:p>
      <text:p text:style-name="Text_20_body">Für die Audioein- und -ausgabe wird <text:span text:style-name="Strong_20_Emphasis">ASIO</text:span> empfohlen. <text:span text:style-name="Strong_20_Emphasis">WASAPI</text:span> wird ebenfalls unterstützt.</text:p>
      <text:h text:style-name="P4" text:outline-level="3">VST3 Plugin</text:h>
      <text:p text:style-name="Text_20_body">Alternativ kann BroadCaster Composer PRO-XL als <text:span text:style-name="Strong_20_Emphasis">VST3-Plugin</text:span> in kompatibler Audio-, Streaming- oder Radio-Software eingesetzt werden.</text:p>
      <text:p text:style-name="Text_20_body">Beispiele für kompatible VST3-Hosts sind:</text:p>
      <text:list text:style-name="L27">
        <text:list-item>
          <text:p text:style-name="P33">vMix</text:p>
        </text:list-item>
        <text:list-item>
          <text:p text:style-name="P33">OBS Studio</text:p>
        </text:list-item>
        <text:list-item>
          <text:p text:style-name="P33">Reaper</text:p>
        </text:list-item>
        <text:list-item>
          <text:p text:style-name="P33">Cubase</text:p>
        </text:list-item>
        <text:list-item>
          <text:p text:style-name="P33">Ableton</text:p>
        </text:list-item>
        <text:list-item>
          <text:p text:style-name="P33"><text:soft-page-break/>FL Studio</text:p>
        </text:list-item>
        <text:list-item>
          <text:p text:style-name="P33">Radio Profesional</text:p>
        </text:list-item>
        <text:list-item>
          <text:p text:style-name="P33">RPX</text:p>
        </text:list-item>
      </text:list>
      <text:p text:style-name="P3"/>
      <text:h text:style-name="P1" text:outline-level="1">Lizenzversionen</text:h>
      <table:table table:name="Tabulka3" table:style-name="Tabulka3">
        <table:table-column table:style-name="Tabulka3.A"/>
        <table:table-column table:style-name="Tabulka3.B"/>
        <table:table-header-rows>
          <table:table-row>
            <table:table-cell table:style-name="Tabulka3.A1" office:value-type="string">
              <text:p text:style-name="Table_20_Heading">Lizenz</text:p>
            </table:table-cell>
            <table:table-cell table:style-name="Tabulka3.A1" office:value-type="string">
              <text:p text:style-name="P8">Laufzeit</text:p>
            </table:table-cell>
          </table:table-row>
        </table:table-header-rows>
        <table:table-row>
          <table:table-cell table:style-name="Tabulka3.A1" office:value-type="string">
            <text:p text:style-name="Table_20_Contents"><text:span text:style-name="Strong_20_Emphasis">LIGHT</text:span></text:p>
          </table:table-cell>
          <table:table-cell table:style-name="Tabulka3.A1" office:value-type="string">
            <text:p text:style-name="P9">1 Jahr</text:p>
          </table:table-cell>
        </table:table-row>
        <table:table-row>
          <table:table-cell table:style-name="Tabulka3.A1" office:value-type="string">
            <text:p text:style-name="Table_20_Contents"><text:span text:style-name="Strong_20_Emphasis">NORMAL</text:span></text:p>
          </table:table-cell>
          <table:table-cell table:style-name="Tabulka3.A1" office:value-type="string">
            <text:p text:style-name="P9">2 Jahre</text:p>
          </table:table-cell>
        </table:table-row>
        <table:table-row>
          <table:table-cell table:style-name="Tabulka3.A1" office:value-type="string">
            <text:p text:style-name="Table_20_Contents"><text:span text:style-name="Strong_20_Emphasis">DELUXE</text:span></text:p>
          </table:table-cell>
          <table:table-cell table:style-name="Tabulka3.A1" office:value-type="string">
            <text:p text:style-name="P9">5 Jahre</text:p>
          </table:table-cell>
        </table:table-row>
        <table:table-row>
          <table:table-cell table:style-name="Tabulka3.A1" office:value-type="string">
            <text:p text:style-name="Table_20_Contents"><text:span text:style-name="Strong_20_Emphasis">FOREVER</text:span></text:p>
          </table:table-cell>
          <table:table-cell table:style-name="Tabulka3.A1" office:value-type="string">
            <text:p text:style-name="P9">Lebenslang</text:p>
          </table:table-cell>
        </table:table-row>
      </table:table>
      <text:p text:style-name="P3"/>
      <text:h text:style-name="P1" text:outline-level="1">Jede Lizenz enthält</text:h>
      <text:p text:style-name="Text_20_body">Unabhängig von der gewählten Lizenzversion erhalten Sie:</text:p>
      <text:list text:style-name="L28">
        <text:list-item>
          <text:p text:style-name="P34"><text:span text:style-name="Strong_20_Emphasis">kostenlose Updates auf Lebenszeit</text:span></text:p>
        </text:list-item>
        <text:list-item>
          <text:p text:style-name="P34"><text:span text:style-name="Strong_20_Emphasis">kostenlose Upgrades auf neue Versionen</text:span></text:p>
        </text:list-item>
        <text:list-item>
          <text:p text:style-name="P34"><text:span text:style-name="Strong_20_Emphasis">bis zu 5 Aktivierungen</text:span></text:p>
        </text:list-item>
      </text:list>
      <text:p text:style-name="Text_20_body">Die Aktivierungen können beispielsweise nach einer Neuinstallation des Betriebssystems auf demselben PC erneut verwendet werden.</text:p>
      <text:p text:style-name="Text_20_body">Alternativ kann die Lizenz innerhalb <text:span text:style-name="Strong_20_Emphasis">einer Person oder eines Unternehmens</text:span> gleichzeitig auf bis zu <text:span text:style-name="Strong_20_Emphasis">fünf Geräten</text:span> verwendet werden.</text:p>
      <text:p text:style-name="P3"/>
      <text:h text:style-name="P1" text:outline-level="1">Aktivierung</text:h>
      <text:p text:style-name="Text_20_body">Für die Aktivierung benötigen Sie zunächst die <text:span text:style-name="Strong_20_Emphasis">Instance ID</text:span> Ihrer Installation.</text:p>
      <text:p text:style-name="Text_20_body">Der Aktivierungsvorgang:</text:p>
      <text:list text:style-name="L29">
        <text:list-item>
          <text:p text:style-name="P35">Öffnen Sie <text:span text:style-name="Strong_20_Emphasis">ABOUT / SETTINGS</text:span>.</text:p>
        </text:list-item>
        <text:list-item>
          <text:p text:style-name="P35">Kopieren Sie Ihre <text:span text:style-name="Strong_20_Emphasis">Instance ID</text:span>.</text:p>
        </text:list-item>
        <text:list-item>
          <text:p text:style-name="P35">Verwenden Sie <text:span text:style-name="Strong_20_Emphasis">Order License (Online)</text:span>.</text:p>
        </text:list-item>
        <text:list-item>
          <text:p text:style-name="P35">Nach dem Kauf erhalten Sie den Lizenzschlüssel per E-Mail.</text:p>
        </text:list-item>
        <text:list-item>
          <text:p text:style-name="P35">Geben Sie den Schlüssel über <text:span text:style-name="Strong_20_Emphasis">Enter License Key</text:span> ein.</text:p>
        </text:list-item>
        <text:list-item>
          <text:p text:style-name="P35">Klicken Sie auf <text:span text:style-name="Strong_20_Emphasis">Activate</text:span>.</text:p>
        </text:list-item>
      </text:list>
      <text:p text:style-name="Text_20_body">Ohne gültige Lizenz läuft die Anwendung zunächst im <text:span text:style-name="Strong_20_Emphasis">Demo-Modus</text:span>. Nach Ablauf der Demo-Zeit wird die Audiobearbeitung deaktiviert (<text:span text:style-name="Strong_20_Emphasis">Bypass</text:span>).</text:p>
      <text:p text:style-name="P3"/>
      <text:h text:style-name="P1" text:outline-level="1"><text:soft-page-break/>Downloads</text:h>
      <text:h text:style-name="P4" text:outline-level="3">Windows-Anwendung</text:h>
      <text:p text:style-name="Text_20_body"><text:a xlink:type="simple" xlink:href="https://download.mysoft.cz/radioprocessor/RadioProcessor.exe?utm_source=chatgpt.com" text:style-name="Internet_20_link" text:visited-style-name="Visited_20_Internet_20_Link">RadioProcessor.exe herunterladen</text:a></text:p>
      <text:h text:style-name="P4" text:outline-level="3">VST3 Plugin</text:h>
      <text:p text:style-name="Text_20_body"><text:a xlink:type="simple" xlink:href="https://download.mysoft.cz/radioprocessor/RadioProcessor.vst3?utm_source=chatgpt.com" text:style-name="Internet_20_link" text:visited-style-name="Visited_20_Internet_20_Link">RadioProcessor.vst3 herunterladen</text:a></text:p>
      <text:h text:style-name="P4" text:outline-level="3">Deutsches Produkt-Handbuch</text:h>
      <text:p text:style-name="Text_20_body"><text:a xlink:type="simple" xlink:href="https://download.mysoft.cz/radioprocessor/BroadCaster_Composer_PRO-XL_Manual.pdf?utm_source=chatgpt.com" text:style-name="Internet_20_link" text:visited-style-name="Visited_20_Internet_20_Link">Deutsches Handbuch herunterladen</text:a></text:p>
      <text:h text:style-name="P4" text:outline-level="3">Tschechisches Produkt-Handbuch</text:h>
      <text:p text:style-name="Text_20_body"><text:a xlink:type="simple" xlink:href="https://download.mysoft.cz/radioprocessor/BroadCaster_Composer_PRO-XL_Manual_CZ.pdf?utm_source=chatgpt.com" text:style-name="Internet_20_link" text:visited-style-name="Visited_20_Internet_20_Link">Tschechisches Handbuch herunterladen</text:a></text:p>
      <text:h text:style-name="P4" text:outline-level="3">Lizenzbedingungen</text:h>
      <text:p text:style-name="Text_20_body"><text:a xlink:type="simple" xlink:href="https://download.mysoft.cz/Licence.txt?utm_source=chatgpt.com" text:style-name="Internet_20_link" text:visited-style-name="Visited_20_Internet_20_Link">Lizenzbedingungen anzeigen</text:a></text:p>
      <text:p text:style-name="P3"/>
      <text:h text:style-name="P1" text:outline-level="1">Die wichtigsten Funktionen auf einen Blick</text:h>
      <text:list text:style-name="L30">
        <text:list-item>
          <text:p text:style-name="P36">Professioneller virtueller Rack-Audioprozessor</text:p>
        </text:list-item>
        <text:list-item>
          <text:p text:style-name="P36">Standalone-Windows-Anwendung</text:p>
        </text:list-item>
        <text:list-item>
          <text:p text:style-name="P36">VST3-Plugin</text:p>
        </text:list-item>
        <text:list-item>
          <text:p text:style-name="P36">Input AGC</text:p>
        </text:list-item>
        <text:list-item>
          <text:p text:style-name="P36">10-Band Graphic Equalizer</text:p>
        </text:list-item>
        <text:list-item>
          <text:p text:style-name="P36">Frequenzbereich 31 Hz – 16 kHz</text:p>
        </text:list-item>
        <text:list-item>
          <text:p text:style-name="P36">±15 dB Regelbereich pro EQ-Band</text:p>
        </text:list-item>
        <text:list-item>
          <text:p text:style-name="P36">Multiband-Kompressor</text:p>
        </text:list-item>
        <text:list-item>
          <text:p text:style-name="P36">Threshold, Ratio, Attack und Release</text:p>
        </text:list-item>
        <text:list-item>
          <text:p text:style-name="P36">Peak Limiter</text:p>
        </text:list-item>
        <text:list-item>
          <text:p text:style-name="P36">Schutz vor digitalem Clipping</text:p>
        </text:list-item>
        <text:list-item>
          <text:p text:style-name="P36">Geeignet für FM- und Internetradio</text:p>
        </text:list-item>
        <text:list-item>
          <text:p text:style-name="P36">Optimiert für Streaming und Broadcast</text:p>
        </text:list-item>
        <text:list-item>
          <text:p text:style-name="P36">Sprach- und Voiceover-Verarbeitung</text:p>
        </text:list-item>
        <text:list-item>
          <text:p text:style-name="P36">Kostenlose Updates und Upgrades auf Lebenszeit</text:p>
        </text:list-item>
        <text:list-item>
          <text:p text:style-name="P36">Bis zu 5 Aktivierungen</text:p>
        </text:list-item>
        <text:list-item>
          <text:p text:style-name="P36">Windows 10 64-Bit und Windows 11</text:p>
        </text:list-item>
      </text:list>
      <text:p text:style-name="P3"><text:soft-page-break/></text:p>
      <text:h text:style-name="P1" text:outline-level="1">Systemanforderungen</text:h>
      <text:h text:style-name="P4" text:outline-level="3">Betriebssystem</text:h>
      <text:list text:style-name="L31">
        <text:list-item>
          <text:p text:style-name="P37">Windows 10 64-Bit</text:p>
        </text:list-item>
        <text:list-item>
          <text:p text:style-name="P37">Windows 11</text:p>
        </text:list-item>
      </text:list>
      <text:h text:style-name="P4" text:outline-level="3">Prozessor</text:h>
      <text:list text:style-name="L32">
        <text:list-item>
          <text:p text:style-name="P38">Intel Core i5 oder neuer</text:p>
        </text:list-item>
        <text:list-item>
          <text:p text:style-name="P38">AMD Ryzen 5 oder neuer</text:p>
        </text:list-item>
        <text:list-item>
          <text:p text:style-name="P38">AVX wird empfohlen</text:p>
        </text:list-item>
      </text:list>
      <text:h text:style-name="P4" text:outline-level="3">Arbeitsspeicher</text:h>
      <text:list text:style-name="L33">
        <text:list-item>
          <text:p text:style-name="P39">mindestens 4 GB RAM</text:p>
        </text:list-item>
        <text:list-item>
          <text:p text:style-name="P39">8 GB RAM empfohlen</text:p>
        </text:list-item>
      </text:list>
      <text:h text:style-name="P4" text:outline-level="3">Festplattenspeicher</text:h>
      <text:list text:style-name="L34">
        <text:list-item>
          <text:p text:style-name="P40">ca. 50 MB</text:p>
        </text:list-item>
      </text:list>
      <text:h text:style-name="P4" text:outline-level="3">Audio</text:h>
      <text:list text:style-name="L35">
        <text:list-item>
          <text:p text:style-name="P41">ASIO empfohlen</text:p>
        </text:list-item>
        <text:list-item>
          <text:p text:style-name="P41">WASAPI unterstützt</text:p>
        </text:list-item>
      </text:list>
      <text:p text:style-name="Text_20_body">Für die erstmalige Aktivierung ist eine Internetverbindung erforderlich. Nach der Aktivierung ist eine Offline-Verifizierung möglich.</text:p>
      <text:p text:style-name="P3"/>
      <text:h text:style-name="P1" text:outline-level="1">Professioneller Sound für Ihr Radio</text:h>
      <text:p text:style-name="Text_20_body">Mit <text:span text:style-name="Strong_20_Emphasis">BroadCaster Composer PRO-XL</text:span> erhalten Sie eine leistungsfähige und flexible Lösung für die professionelle Bearbeitung Ihres Sendesignals.</text:p>
      <text:p text:style-name="Text_20_body">Ob als eigenständige Windows-Anwendung oder als VST3-Plugin – <text:span text:style-name="Strong_20_Emphasis">AGC, Equalizer, Multiband-Kompressor und Peak Limiter</text:span> bilden eine komplette Verarbeitungskette für einen ausgewogenen, druckvollen und professionellen Radiosound.</text:p>
      <text:p text:style-name="Text_20_body"><text:span text:style-name="Strong_20_Emphasis">BroadCaster Composer PRO-XL – professioneller Klang für Radio, Streaming und Broadcast.</text:span></text:p>
      <text:h text:style-name="P1" text:outline-level="1"><text:soft-page-break/>BroadCaster Composer PRO-XL</text:h>
      <text:h text:style-name="P2" text:outline-level="2">Profesionálne spracovanie zvuku pre rádio, streaming a broadcast</text:h>
      <text:p text:style-name="Text_20_body"><text:span text:style-name="Strong_20_Emphasis">BroadCaster Composer PRO-XL</text:span> je vysoko presný virtuálny rackový procesor navrhnutý tak, aby váš vysielací zvuk znel profesionálne, vyvážene a perfektne ekvalizovane.</text:p>
      <text:p text:style-name="Text_20_body">Aplikáciu môžete používať ako <text:span text:style-name="Strong_20_Emphasis">samostatnú aplikáciu vo Windows</text:span>, alebo ako <text:span text:style-name="Strong_20_Emphasis">VST3 plugin</text:span> vo vašom odbavovacom, vysielacom či produkčnom softvéri (DAW).</text:p>
      <text:p text:style-name="Text_20_body">Kompletné spracovanie signálu prebieha cez profesionálny procesorový reťazec:</text:p>
      <text:p text:style-name="Text_20_body"><text:span text:style-name="Strong_20_Emphasis">Input AGC → 10-pásmový EQ → Multiband Compressor → Peak Limiter</text:span></text:p>
      <text:p text:style-name="P3"/>
      <text:h text:style-name="P2" text:outline-level="2">Profesionálne spracovanie zvuku</text:h>
      <text:p text:style-name="Text_20_body">BroadCaster Composer PRO-XL kombinuje niekoľko dôležitých procesorov do jedného prehľadného a výkonného riešenia.</text:p>
      <text:p text:style-name="Text_20_body">Výsledkom je <text:span text:style-name="Strong_20_Emphasis">vyvážený, hutný a dynamický zvuk</text:span>, ktorý je vhodný najmä pre internetové rádiá, FM vysielanie, streaming a spracovanie hovoreného slova.</text:p>
      <text:p text:style-name="P3"/>
      <text:h text:style-name="P2" text:outline-level="2">Input AGC – automatická regulácia úrovne</text:h>
      <text:p text:style-name="Text_20_body">Integrovaný <text:span text:style-name="Strong_20_Emphasis">Input AGC (Automatic Gain Control)</text:span> zabezpečuje stabilnú vstupnú úroveň a vyrovnáva rozdiely v hlasitosti jednotlivých zdrojov zvuku.</text:p>
      <text:p text:style-name="Text_20_body">Nastaviť môžete napríklad:</text:p>
      <text:list text:style-name="L36">
        <text:list-item>
          <text:p text:style-name="P42"><text:span text:style-name="Strong_20_Emphasis">Target Level (dB)</text:span> – požadovanú cieľovú úroveň</text:p>
        </text:list-item>
        <text:list-item>
          <text:p text:style-name="P42"><text:span text:style-name="Strong_20_Emphasis">Speed (ms)</text:span> – rýchlosť automatickej regulácie</text:p>
        </text:list-item>
      </text:list>
      <text:p text:style-name="Text_20_body">Pre internetové rádio je možné napríklad použiť cieľovú úroveň <text:span text:style-name="Strong_20_Emphasis">-14 dB</text:span> a rýchlosť <text:span text:style-name="Strong_20_Emphasis">500 ms</text:span>.</text:p>
      <text:p text:style-name="Text_20_body">Vďaka tomu sa automaticky vyrovnávajú rozdiely v hlasitosti medzi hudbou a ďalším vysielaným obsahom.</text:p>
      <text:p text:style-name="P3"/>
      <text:h text:style-name="P2" text:outline-level="2">10-pásmový grafický ekvalizér</text:h>
      <text:p text:style-name="Text_20_body">Integrovaný <text:span text:style-name="Strong_20_Emphasis">10-pásmový grafický EQ</text:span> umožňuje presné nastavenie charakteru zvuku.</text:p>
      <text:p text:style-name="Text_20_body">Ekvalizér pracuje vo frekvenčnom rozsahu:</text:p>
      <text:p text:style-name="Text_20_body"><text:span text:style-name="Strong_20_Emphasis">31 Hz až 16 kHz</text:span></text:p>
      <text:p text:style-name="Text_20_body">Pre každé frekvenčné pásmo je k dispozícii rozsah:</text:p>
      <text:p text:style-name="Text_20_body"><text:span text:style-name="Strong_20_Emphasis">±15 dB</text:span></text:p>
      <text:p text:style-name="Text_20_body"><text:soft-page-break/>Môžete tak presne upraviť zvuk od basov cez stredné frekvencie až po výšky a celkovú brilantnosť signálu.</text:p>
      <text:p text:style-name="P3"/>
      <text:h text:style-name="P2" text:outline-level="2">Multiband Compressor</text:h>
      <text:p text:style-name="Text_20_body">Integrovaný <text:span text:style-name="Strong_20_Emphasis">Multiband Compressor</text:span> vytvára hutnejší, vyrovnanejší a výraznejší zvuk.</text:p>
      <text:p text:style-name="Text_20_body">K dispozícii sú nastavenia:</text:p>
      <text:list text:style-name="L37">
        <text:list-item>
          <text:p text:style-name="P43"><text:span text:style-name="Strong_20_Emphasis">Threshold</text:span></text:p>
        </text:list-item>
        <text:list-item>
          <text:p text:style-name="P43"><text:span text:style-name="Strong_20_Emphasis">Ratio</text:span></text:p>
        </text:list-item>
        <text:list-item>
          <text:p text:style-name="P43"><text:span text:style-name="Strong_20_Emphasis">Attack</text:span></text:p>
        </text:list-item>
        <text:list-item>
          <text:p text:style-name="P43"><text:span text:style-name="Strong_20_Emphasis">Release</text:span></text:p>
        </text:list-item>
      </text:list>
      <text:p text:style-name="Text_20_body">Kompresia umožňuje kontrolovať dynamiku signálu a dodáva zvuku väčšiu hustotu a výraznosť.</text:p>
      <text:p text:style-name="Text_20_body">Je ideálna pre profesionálny rádiový zvuk, pri ktorom má byť hudba aj ďalší programový obsah reprodukovaný rovnomerne a s dostatočným dynamickým tlakom.</text:p>
      <text:p text:style-name="P3"/>
      <text:h text:style-name="P2" text:outline-level="2">Peak Limiter – ochrana pred prebudením</text:h>
      <text:p text:style-name="Text_20_body">Na konci procesorového reťazca sa nachádza <text:span text:style-name="Strong_20_Emphasis">Peak Limiter</text:span>.</text:p>
      <text:p text:style-name="Text_20_body">Jeho úlohou je zabezpečiť, aby výstupný signál nikdy neprekročil digitálnu hranicu <text:span text:style-name="Strong_20_Emphasis">0 dBFS</text:span>.</text:p>
      <text:p text:style-name="Text_20_body">Tým chráni výsledný zvuk pred digitálnym prebudením a clippingom.</text:p>
      <text:p text:style-name="P3"/>
      <text:h text:style-name="P1" text:outline-level="1">Možnosti použitia</text:h>
      <text:h text:style-name="P2" text:outline-level="2">FM / Internet Broadcast</text:h>
      <text:p text:style-name="Text_20_body">BroadCaster Composer PRO-XL je ideálny na profesionálne spracovanie rádiového signálu.</text:p>
      <text:p text:style-name="Text_20_body">Pre FM a internetové rádio je možné použiť napríklad kombináciu:</text:p>
      <text:list text:style-name="L38">
        <text:list-item>
          <text:p text:style-name="P44">agresívnejšej kompresie</text:p>
        </text:list-item>
        <text:list-item>
          <text:p text:style-name="P44">takzvaného <text:span text:style-name="Strong_20_Emphasis">„Smile“ EQ</text:span></text:p>
        </text:list-item>
        <text:list-item>
          <text:p text:style-name="P44">kontroly dynamiky</text:p>
        </text:list-item>
        <text:list-item>
          <text:p text:style-name="P44">Peak Limiteru</text:p>
        </text:list-item>
      </text:list>
      <text:p text:style-name="Text_20_body">Výsledkom je hutný, výrazný a dynamický rádiový zvuk.</text:p>
      <text:p text:style-name="P3"/>
      <text:h text:style-name="P2" text:outline-level="2">Speech / Voiceover</text:h>
      <text:p text:style-name="Text_20_body">Procesor je vhodný aj na spracovanie hovoreného slova a voiceoverov.</text:p>
      <text:p text:style-name="Text_20_body">Typické nastavenie môže zahŕňať:</text:p>
      <text:list text:style-name="L39">
        <text:list-item>
          <text:p text:style-name="P45"><text:soft-page-break/>potlačenie nežiaducich nízkych frekvencií</text:p>
        </text:list-item>
        <text:list-item>
          <text:p text:style-name="P45">zvýraznenie zrozumiteľnosti reči v oblasti <text:span text:style-name="Strong_20_Emphasis">1–4 kHz</text:span></text:p>
        </text:list-item>
        <text:list-item>
          <text:p text:style-name="P45">miernu kompresiu</text:p>
        </text:list-item>
        <text:list-item>
          <text:p text:style-name="P45">vyrovnanú výstupnú úroveň</text:p>
        </text:list-item>
      </text:list>
      <text:p text:style-name="Text_20_body">Výsledkom je čistejší, zrozumiteľnejší a profesionálnejší hlas.</text:p>
      <text:p text:style-name="P3"/>
      <text:h text:style-name="P1" text:outline-level="1">Samostatná aplikácia alebo VST3 plugin</text:h>
      <text:p text:style-name="Text_20_body">BroadCaster Composer PRO-XL môžete flexibilne používať v rôznych produkčných prostrediach.</text:p>
      <text:h text:style-name="P4" text:outline-level="3">Samostatná Windows aplikácia</text:h>
      <text:p text:style-name="Text_20_body">Procesor môžete používať priamo ako samostatnú aplikáciu vo Windows.</text:p>
      <text:p text:style-name="Text_20_body">Pre audio vstup a výstup je odporúčané použitie <text:span text:style-name="Strong_20_Emphasis">ASIO</text:span>. Podporované je tiež <text:span text:style-name="Strong_20_Emphasis">WASAPI</text:span>.</text:p>
      <text:h text:style-name="P4" text:outline-level="3">VST3 plugin</text:h>
      <text:p text:style-name="Text_20_body">Alternatívne môžete BroadCaster Composer PRO-XL použiť ako <text:span text:style-name="Strong_20_Emphasis">VST3 plugin</text:span> v kompatibilnom audio, streamingovom alebo rádiovom softvéri.</text:p>
      <text:p text:style-name="Text_20_body">Medzi príklady kompatibilných VST3 hostiteľov patria:</text:p>
      <text:list text:style-name="L40">
        <text:list-item>
          <text:p text:style-name="P46">vMix</text:p>
        </text:list-item>
        <text:list-item>
          <text:p text:style-name="P46">OBS Studio</text:p>
        </text:list-item>
        <text:list-item>
          <text:p text:style-name="P46">Reaper</text:p>
        </text:list-item>
        <text:list-item>
          <text:p text:style-name="P46">Cubase</text:p>
        </text:list-item>
        <text:list-item>
          <text:p text:style-name="P46">Ableton</text:p>
        </text:list-item>
        <text:list-item>
          <text:p text:style-name="P46">FL Studio</text:p>
        </text:list-item>
        <text:list-item>
          <text:p text:style-name="P46">Radio Profesional</text:p>
        </text:list-item>
        <text:list-item>
          <text:p text:style-name="P46">RPX</text:p>
        </text:list-item>
      </text:list>
      <text:p text:style-name="P3"/>
      <text:h text:style-name="P1" text:outline-level="1">Licenčné verzie</text:h>
      <table:table table:name="Tabulka4" table:style-name="Tabulka4">
        <table:table-column table:style-name="Tabulka4.A"/>
        <table:table-column table:style-name="Tabulka4.B"/>
        <table:table-header-rows>
          <table:table-row>
            <table:table-cell table:style-name="Tabulka4.A1" office:value-type="string">
              <text:p text:style-name="Table_20_Heading">Licencia</text:p>
            </table:table-cell>
            <table:table-cell table:style-name="Tabulka4.A1" office:value-type="string">
              <text:p text:style-name="P8">Platnosť</text:p>
            </table:table-cell>
          </table:table-row>
        </table:table-header-rows>
        <table:table-row>
          <table:table-cell table:style-name="Tabulka4.A1" office:value-type="string">
            <text:p text:style-name="Table_20_Contents"><text:span text:style-name="Strong_20_Emphasis">LIGHT</text:span></text:p>
          </table:table-cell>
          <table:table-cell table:style-name="Tabulka4.A1" office:value-type="string">
            <text:p text:style-name="P9">1 rok</text:p>
          </table:table-cell>
        </table:table-row>
        <table:table-row>
          <table:table-cell table:style-name="Tabulka4.A1" office:value-type="string">
            <text:p text:style-name="Table_20_Contents"><text:span text:style-name="Strong_20_Emphasis">NORMAL</text:span></text:p>
          </table:table-cell>
          <table:table-cell table:style-name="Tabulka4.A1" office:value-type="string">
            <text:p text:style-name="P9">2 roky</text:p>
          </table:table-cell>
        </table:table-row>
        <table:table-row>
          <table:table-cell table:style-name="Tabulka4.A1" office:value-type="string">
            <text:p text:style-name="Table_20_Contents"><text:span text:style-name="Strong_20_Emphasis">DELUXE</text:span></text:p>
          </table:table-cell>
          <table:table-cell table:style-name="Tabulka4.A1" office:value-type="string">
            <text:p text:style-name="P9">5 rokov</text:p>
          </table:table-cell>
        </table:table-row>
        <table:table-row>
          <table:table-cell table:style-name="Tabulka4.A1" office:value-type="string">
            <text:p text:style-name="Table_20_Contents"><text:span text:style-name="Strong_20_Emphasis">FOREVER</text:span></text:p>
          </table:table-cell>
          <table:table-cell table:style-name="Tabulka4.A1" office:value-type="string">
            <text:p text:style-name="P9">Doživotná</text:p>
          </table:table-cell>
        </table:table-row>
      </table:table>
      <text:p text:style-name="P3"/>
      <text:h text:style-name="P1" text:outline-level="1"><text:soft-page-break/>Každá licencia obsahuje</text:h>
      <text:p text:style-name="Text_20_body">Bez ohľadu na zvolenú licenciu získavate:</text:p>
      <text:list text:style-name="L41">
        <text:list-item>
          <text:p text:style-name="P47"><text:span text:style-name="Strong_20_Emphasis">bezplatné aktualizácie doživotne</text:span></text:p>
        </text:list-item>
        <text:list-item>
          <text:p text:style-name="P47"><text:span text:style-name="Strong_20_Emphasis">bezplatné upgrady na nové verzie</text:span></text:p>
        </text:list-item>
        <text:list-item>
          <text:p text:style-name="P47"><text:span text:style-name="Strong_20_Emphasis">až 5 aktivácií</text:span></text:p>
        </text:list-item>
      </text:list>
      <text:p text:style-name="Text_20_body">Aktivácie môžete používať napríklad opakovane na rovnakom počítači po preinštalovaní operačného systému.</text:p>
      <text:p text:style-name="Text_20_body">Licenciu je možné v rámci <text:span text:style-name="Strong_20_Emphasis">jednej osoby alebo jednej spoločnosti</text:span> používať súčasne až na <text:span text:style-name="Strong_20_Emphasis">piatich zariadeniach</text:span>.</text:p>
      <text:p text:style-name="P3"/>
      <text:h text:style-name="P1" text:outline-level="1">Aktivácia</text:h>
      <text:p text:style-name="Text_20_body">Na aktiváciu budete potrebovať <text:span text:style-name="Strong_20_Emphasis">Instance ID</text:span> vašej inštalácie.</text:p>
      <text:p text:style-name="Text_20_body">Postup aktivácie:</text:p>
      <text:list text:style-name="L42">
        <text:list-item>
          <text:p text:style-name="P48">Otvorte <text:span text:style-name="Strong_20_Emphasis">ABOUT / SETTINGS</text:span>.</text:p>
        </text:list-item>
        <text:list-item>
          <text:p text:style-name="P48">Skopírujte svoje <text:span text:style-name="Strong_20_Emphasis">Instance ID</text:span>.</text:p>
        </text:list-item>
        <text:list-item>
          <text:p text:style-name="P48">Použite možnosť <text:span text:style-name="Strong_20_Emphasis">Order License (Online)</text:span>.</text:p>
        </text:list-item>
        <text:list-item>
          <text:p text:style-name="P48">Po zakúpení dostanete licenčný kľúč e-mailom.</text:p>
        </text:list-item>
        <text:list-item>
          <text:p text:style-name="P48">Zadajte kľúč pomocou možnosti <text:span text:style-name="Strong_20_Emphasis">Enter License Key</text:span>.</text:p>
        </text:list-item>
        <text:list-item>
          <text:p text:style-name="P48">Kliknite na <text:span text:style-name="Strong_20_Emphasis">Activate</text:span>.</text:p>
        </text:list-item>
      </text:list>
      <text:p text:style-name="Text_20_body">Bez platnej licencie aplikácia najskôr funguje v <text:span text:style-name="Strong_20_Emphasis">Demo režime</text:span>. Po uplynutí demo času sa spracovanie zvuku deaktivuje (<text:span text:style-name="Strong_20_Emphasis">Bypass</text:span>).</text:p>
      <text:p text:style-name="P3"/>
      <text:h text:style-name="P1" text:outline-level="1">Na stiahnutie</text:h>
      <text:h text:style-name="P4" text:outline-level="3">Windows aplikácia</text:h>
      <text:p text:style-name="Text_20_body"><text:a xlink:type="simple" xlink:href="https://download.mysoft.cz/radioprocessor/RadioProcessor.exe?utm_source=chatgpt.com" text:style-name="Internet_20_link" text:visited-style-name="Visited_20_Internet_20_Link">Stiahnuť RadioProcessor.exe</text:a></text:p>
      <text:h text:style-name="P4" text:outline-level="3">VST3 plugin</text:h>
      <text:p text:style-name="Text_20_body"><text:a xlink:type="simple" xlink:href="https://download.mysoft.cz/radioprocessor/RadioProcessor.vst3?utm_source=chatgpt.com" text:style-name="Internet_20_link" text:visited-style-name="Visited_20_Internet_20_Link">Stiahnuť RadioProcessor.vst3</text:a></text:p>
      <text:h text:style-name="P4" text:outline-level="3">Slovenská verzia manuálu</text:h>
      <text:p text:style-name="Text_20_body"><text:a xlink:type="simple" xlink:href="https://download.mysoft.cz/radioprocessor/BroadCaster_Composer_PRO-XL_Manual.pdf?utm_source=chatgpt.com" text:style-name="Internet_20_link" text:visited-style-name="Visited_20_Internet_20_Link">Stiahnuť manuál</text:a></text:p>
      <text:h text:style-name="P4" text:outline-level="3">Česká verzia manuálu</text:h>
      <text:p text:style-name="Text_20_body"><text:a xlink:type="simple" xlink:href="https://download.mysoft.cz/radioprocessor/BroadCaster_Composer_PRO-XL_Manual_CZ.pdf?utm_source=chatgpt.com" text:style-name="Internet_20_link" text:visited-style-name="Visited_20_Internet_20_Link">Stiahnuť český manuál</text:a></text:p>
      <text:h text:style-name="P4" text:outline-level="3"><text:soft-page-break/>Licenčné podmienky</text:h>
      <text:p text:style-name="Text_20_body"><text:a xlink:type="simple" xlink:href="https://download.mysoft.cz/Licence.txt?utm_source=chatgpt.com" text:style-name="Internet_20_link" text:visited-style-name="Visited_20_Internet_20_Link">Zobraziť licenčné podmienky</text:a></text:p>
      <text:p text:style-name="P3"/>
      <text:h text:style-name="P1" text:outline-level="1">Najdôležitejšie funkcie</text:h>
      <text:list text:style-name="L43">
        <text:list-item>
          <text:p text:style-name="P49">Profesionálny virtuálny rackový audio procesor</text:p>
        </text:list-item>
        <text:list-item>
          <text:p text:style-name="P49">Samostatná Windows aplikácia</text:p>
        </text:list-item>
        <text:list-item>
          <text:p text:style-name="P49">VST3 plugin</text:p>
        </text:list-item>
        <text:list-item>
          <text:p text:style-name="P49">Input AGC</text:p>
        </text:list-item>
        <text:list-item>
          <text:p text:style-name="P49">10-pásmový grafický ekvalizér</text:p>
        </text:list-item>
        <text:list-item>
          <text:p text:style-name="P49">Frekvenčný rozsah 31 Hz – 16 kHz</text:p>
        </text:list-item>
        <text:list-item>
          <text:p text:style-name="P49">Rozsah ±15 dB pre každé EQ pásmo</text:p>
        </text:list-item>
        <text:list-item>
          <text:p text:style-name="P49">Multiband Compressor</text:p>
        </text:list-item>
        <text:list-item>
          <text:p text:style-name="P49">Threshold, Ratio, Attack a Release</text:p>
        </text:list-item>
        <text:list-item>
          <text:p text:style-name="P49">Peak Limiter</text:p>
        </text:list-item>
        <text:list-item>
          <text:p text:style-name="P49">Ochrana pred digitálnym clippingom</text:p>
        </text:list-item>
        <text:list-item>
          <text:p text:style-name="P49">Vhodný pre FM a internetové rádio</text:p>
        </text:list-item>
        <text:list-item>
          <text:p text:style-name="P49">Ideálny pre streaming a broadcast</text:p>
        </text:list-item>
        <text:list-item>
          <text:p text:style-name="P49">Spracovanie reči a voiceoverov</text:p>
        </text:list-item>
        <text:list-item>
          <text:p text:style-name="P49">Bezplatné aktualizácie a upgrady doživotne</text:p>
        </text:list-item>
        <text:list-item>
          <text:p text:style-name="P49">Až 5 aktivácií</text:p>
        </text:list-item>
        <text:list-item>
          <text:p text:style-name="P49">Windows 10 64-bit a Windows 11</text:p>
        </text:list-item>
      </text:list>
      <text:p text:style-name="P3"/>
      <text:h text:style-name="P1" text:outline-level="1">Systémové požiadavky</text:h>
      <text:h text:style-name="P4" text:outline-level="3">Operačný systém</text:h>
      <text:list text:style-name="L44">
        <text:list-item>
          <text:p text:style-name="P50">Windows 10 64-bit</text:p>
        </text:list-item>
        <text:list-item>
          <text:p text:style-name="P50">Windows 11</text:p>
        </text:list-item>
      </text:list>
      <text:h text:style-name="P4" text:outline-level="3">Procesor</text:h>
      <text:list text:style-name="L45">
        <text:list-item>
          <text:p text:style-name="P51">Intel Core i5 alebo novší</text:p>
        </text:list-item>
        <text:list-item>
          <text:p text:style-name="P51">AMD Ryzen 5 alebo novší</text:p>
        </text:list-item>
        <text:list-item>
          <text:p text:style-name="P51">odporúčaná podpora AVX</text:p>
        </text:list-item>
      </text:list>
      <text:h text:style-name="P4" text:outline-level="3"><text:soft-page-break/>Operačná pamäť</text:h>
      <text:list text:style-name="L46">
        <text:list-item>
          <text:p text:style-name="P52">minimálne 4 GB RAM</text:p>
        </text:list-item>
        <text:list-item>
          <text:p text:style-name="P52">odporúčaných 8 GB RAM</text:p>
        </text:list-item>
      </text:list>
      <text:h text:style-name="P4" text:outline-level="3">Miesto na disku</text:h>
      <text:list text:style-name="L47">
        <text:list-item>
          <text:p text:style-name="P53">približne 50 MB</text:p>
        </text:list-item>
      </text:list>
      <text:h text:style-name="P4" text:outline-level="3">Audio</text:h>
      <text:list text:style-name="L48">
        <text:list-item>
          <text:p text:style-name="P54">odporúčané ASIO</text:p>
        </text:list-item>
        <text:list-item>
          <text:p text:style-name="P54">podporované WASAPI</text:p>
        </text:list-item>
      </text:list>
      <text:p text:style-name="Text_20_body">Na prvú aktiváciu je potrebné internetové pripojenie. Po aktivácii je možné vykonávať overenie aj v režime offline.</text:p>
      <text:p text:style-name="P3"/>
      <text:h text:style-name="P1" text:outline-level="1">Profesionálny zvuk pre vaše rádio</text:h>
      <text:p text:style-name="Text_20_body">S <text:span text:style-name="Strong_20_Emphasis">BroadCaster Composer PRO-XL</text:span> získate výkonné a flexibilné riešenie pre profesionálne spracovanie vášho vysielacieho signálu.</text:p>
      <text:p text:style-name="Text_20_body">Či už ho použijete ako samostatnú Windows aplikáciu alebo ako VST3 plugin, kombinácia <text:span text:style-name="Strong_20_Emphasis">AGC, ekvalizéra, multiband kompresora a Peak Limiteru</text:span> vytvára kompletný procesorový reťazec pre vyvážený, hutný a profesionálny rádiový zvuk.</text:p>
      <text:p text:style-name="Text_20_body"><text:span text:style-name="Strong_20_Emphasis">BroadCaster Composer PRO-XL – profesionálny zvuk pre rádio, streaming a broadcast.</text:span></text:p>
      <text:h text:style-name="P1" text:outline-level="1">BroadCaster Composer PRO-XL</text:h>
      <text:h text:style-name="P2" text:outline-level="2">Profesjonalne przetwarzanie dźwięku dla radia, streamingu i broadcastingu</text:h>
      <text:p text:style-name="Text_20_body"><text:span text:style-name="Strong_20_Emphasis">BroadCaster Composer PRO-XL</text:span> to wysoce precyzyjny wirtualny procesor rackowy zaprojektowany tak, aby dźwięk Twojej stacji brzmiał profesjonalnie, równomiernie i był perfekcyjnie skorygowany.</text:p>
      <text:p text:style-name="Text_20_body">Aplikacja może działać jako <text:span text:style-name="Strong_20_Emphasis">samodzielny program w systemie Windows</text:span> lub jako <text:span text:style-name="Strong_20_Emphasis">wtyczka VST3</text:span> wewnątrz oprogramowania emisyjnego, produkcyjnego lub DAW.</text:p>
      <text:p text:style-name="Text_20_body">Kompletne przetwarzanie sygnału odbywa się za pomocą profesjonalnego łańcucha procesorów:</text:p>
      <text:p text:style-name="Text_20_body"><text:span text:style-name="Strong_20_Emphasis">Input AGC → 10-pasmowy EQ → Multiband Compressor → Peak Limiter</text:span></text:p>
      <text:p text:style-name="P3"/>
      <text:h text:style-name="P2" text:outline-level="2">Profesjonalne przetwarzanie dźwięku</text:h>
      <text:p text:style-name="Text_20_body">BroadCaster Composer PRO-XL łączy kilka kluczowych procesorów audio w jednym przejrzystym i wydajnym rozwiązaniu.</text:p>
      <text:p text:style-name="Text_20_body"><text:soft-page-break/>Rezultatem jest <text:span text:style-name="Strong_20_Emphasis">wyrównany, zwarty i dynamiczny dźwięk</text:span>, szczególnie odpowiedni dla radia internetowego, emisji FM, streamingu oraz produkcji głosowych.</text:p>
      <text:p text:style-name="P3"/>
      <text:h text:style-name="P2" text:outline-level="2">Input AGC – automatyczna regulacja poziomu</text:h>
      <text:p text:style-name="Text_20_body">Wbudowany <text:span text:style-name="Strong_20_Emphasis">Input AGC (Automatic Gain Control)</text:span> zapewnia stabilny poziom sygnału wejściowego i automatycznie wyrównuje różnice głośności pomiędzy poszczególnymi źródłami audio.</text:p>
      <text:p text:style-name="Text_20_body">Dostępne są między innymi następujące parametry:</text:p>
      <text:list text:style-name="L49">
        <text:list-item>
          <text:p text:style-name="P55"><text:span text:style-name="Strong_20_Emphasis">Target Level (dB)</text:span> – żądany poziom docelowy</text:p>
        </text:list-item>
        <text:list-item>
          <text:p text:style-name="P55"><text:span text:style-name="Strong_20_Emphasis">Speed (ms)</text:span> – szybkość automatycznej regulacji</text:p>
        </text:list-item>
      </text:list>
      <text:p text:style-name="Text_20_body">Dla radia internetowego można przykładowo ustawić poziom docelowy na <text:span text:style-name="Strong_20_Emphasis">-14 dB</text:span> oraz szybkość regulacji na <text:span text:style-name="Strong_20_Emphasis">500 ms</text:span>.</text:p>
      <text:p text:style-name="Text_20_body">Dzięki temu różnice głośności pomiędzy muzyką a innymi materiałami programowymi są automatycznie wyrównywane.</text:p>
      <text:p text:style-name="P3"/>
      <text:h text:style-name="P2" text:outline-level="2">10-pasmowy korektor graficzny</text:h>
      <text:p text:style-name="Text_20_body">Wbudowany <text:span text:style-name="Strong_20_Emphasis">10-pasmowy korektor graficzny EQ</text:span> umożliwia precyzyjne dostosowanie charakterystyki brzmienia.</text:p>
      <text:p text:style-name="Text_20_body">Korektor pracuje w zakresie częstotliwości:</text:p>
      <text:p text:style-name="Text_20_body"><text:span text:style-name="Strong_20_Emphasis">od 31 Hz do 16 kHz</text:span></text:p>
      <text:p text:style-name="Text_20_body">Dla każdego pasma dostępny jest zakres regulacji:</text:p>
      <text:p text:style-name="Text_20_body"><text:span text:style-name="Strong_20_Emphasis">±15 dB</text:span></text:p>
      <text:p text:style-name="Text_20_body">Pozwala to dokładnie dostosować brzmienie – od niskich częstotliwości, przez środek pasma, aż po wysokie tony i ogólną klarowność sygnału.</text:p>
      <text:p text:style-name="P3"/>
      <text:h text:style-name="P2" text:outline-level="2">Multiband Compressor</text:h>
      <text:p text:style-name="Text_20_body">Wbudowany <text:span text:style-name="Strong_20_Emphasis">Multiband Compressor</text:span> zapewnia bardziej zwarty, wyrównany i dynamiczny dźwięk.</text:p>
      <text:p text:style-name="Text_20_body">Dostępne są między innymi parametry:</text:p>
      <text:list text:style-name="L50">
        <text:list-item>
          <text:p text:style-name="P56"><text:span text:style-name="Strong_20_Emphasis">Threshold</text:span></text:p>
        </text:list-item>
        <text:list-item>
          <text:p text:style-name="P56"><text:span text:style-name="Strong_20_Emphasis">Ratio</text:span></text:p>
        </text:list-item>
        <text:list-item>
          <text:p text:style-name="P56"><text:span text:style-name="Strong_20_Emphasis">Attack</text:span></text:p>
        </text:list-item>
        <text:list-item>
          <text:p text:style-name="P56"><text:span text:style-name="Strong_20_Emphasis">Release</text:span></text:p>
        </text:list-item>
      </text:list>
      <text:p text:style-name="Text_20_body">Kompresja pozwala kontrolować dynamikę sygnału oraz zwiększyć jego gęstość i wyrazistość.</text:p>
      <text:p text:style-name="Text_20_body"><text:soft-page-break/>Jest to idealne rozwiązanie dla profesjonalnego brzmienia radiowego, w którym muzyka oraz pozostałe elementy programu powinny być odtwarzane równomiernie i z odpowiednią dynamiką.</text:p>
      <text:p text:style-name="P3"/>
      <text:h text:style-name="P2" text:outline-level="2">Peak Limiter – ochrona przed przesterowaniem</text:h>
      <text:p text:style-name="Text_20_body">Na końcu łańcucha przetwarzania znajduje się <text:span text:style-name="Strong_20_Emphasis">Peak Limiter</text:span>.</text:p>
      <text:p text:style-name="Text_20_body">Jego zadaniem jest zapewnienie, aby sygnał wyjściowy nigdy nie przekroczył cyfrowego poziomu granicznego <text:span text:style-name="Strong_20_Emphasis">0 dBFS</text:span>.</text:p>
      <text:p text:style-name="Text_20_body">Chroni to sygnał przed cyfrowym przesterowaniem i clippingiem.</text:p>
      <text:p text:style-name="P3"/>
      <text:h text:style-name="P1" text:outline-level="1">Zastosowanie</text:h>
      <text:h text:style-name="P2" text:outline-level="2">FM / Internet Broadcast</text:h>
      <text:p text:style-name="Text_20_body">BroadCaster Composer PRO-XL doskonale nadaje się do profesjonalnego przetwarzania sygnału radiowego.</text:p>
      <text:p text:style-name="Text_20_body">W przypadku radia FM oraz internetowego można zastosować na przykład kombinację:</text:p>
      <text:list text:style-name="L51">
        <text:list-item>
          <text:p text:style-name="P57">bardziej agresywnej kompresji</text:p>
        </text:list-item>
        <text:list-item>
          <text:p text:style-name="P57">charakterystyki <text:span text:style-name="Strong_20_Emphasis">„Smile EQ”</text:span></text:p>
        </text:list-item>
        <text:list-item>
          <text:p text:style-name="P57">kontroli dynamiki</text:p>
        </text:list-item>
        <text:list-item>
          <text:p text:style-name="P57">Peak Limitera</text:p>
        </text:list-item>
      </text:list>
      <text:p text:style-name="Text_20_body">Rezultatem jest zwarty, wyrazisty i dynamiczny dźwięk radiowy.</text:p>
      <text:p text:style-name="P3"/>
      <text:h text:style-name="P2" text:outline-level="2">Speech / Voiceover</text:h>
      <text:p text:style-name="Text_20_body">Procesor doskonale sprawdza się również podczas obróbki mowy oraz nagrań lektorskich.</text:p>
      <text:p text:style-name="Text_20_body">Typowe ustawienia mogą obejmować:</text:p>
      <text:list text:style-name="L52">
        <text:list-item>
          <text:p text:style-name="P58">redukcję niepożądanych niskich częstotliwości</text:p>
        </text:list-item>
        <text:list-item>
          <text:p text:style-name="P58">zwiększenie czytelności i obecności głosu w zakresie <text:span text:style-name="Strong_20_Emphasis">1–4 kHz</text:span></text:p>
        </text:list-item>
        <text:list-item>
          <text:p text:style-name="P58">umiarkowaną kompresję</text:p>
        </text:list-item>
        <text:list-item>
          <text:p text:style-name="P58">wyrównany poziom wyjściowy</text:p>
        </text:list-item>
      </text:list>
      <text:p text:style-name="Text_20_body">Dzięki temu głos staje się czystszy, bardziej zrozumiały i profesjonalny.</text:p>
      <text:p text:style-name="P3"/>
      <text:h text:style-name="P1" text:outline-level="1">Samodzielna aplikacja lub wtyczka VST3</text:h>
      <text:p text:style-name="Text_20_body">BroadCaster Composer PRO-XL może być elastycznie wykorzystywany w różnych środowiskach produkcyjnych.</text:p>
      <text:h text:style-name="P4" text:outline-level="3"><text:soft-page-break/>Samodzielna aplikacja Windows</text:h>
      <text:p text:style-name="Text_20_body">Procesor może działać bezpośrednio jako samodzielna aplikacja w systemie Windows.</text:p>
      <text:p text:style-name="Text_20_body">Do obsługi wejścia i wyjścia audio zalecany jest sterownik <text:span text:style-name="Strong_20_Emphasis">ASIO</text:span>. Obsługiwany jest również <text:span text:style-name="Strong_20_Emphasis">WASAPI</text:span>.</text:p>
      <text:h text:style-name="P4" text:outline-level="3">Wtyczka VST3</text:h>
      <text:p text:style-name="Text_20_body">Alternatywnie BroadCaster Composer PRO-XL może działać jako <text:span text:style-name="Strong_20_Emphasis">wtyczka VST3</text:span> w kompatybilnym oprogramowaniu audio, streamingowym lub radiowym.</text:p>
      <text:p text:style-name="Text_20_body">Przykładowe kompatybilne hosty VST3:</text:p>
      <text:list text:style-name="L53">
        <text:list-item>
          <text:p text:style-name="P59">vMix</text:p>
        </text:list-item>
        <text:list-item>
          <text:p text:style-name="P59">OBS Studio</text:p>
        </text:list-item>
        <text:list-item>
          <text:p text:style-name="P59">Reaper</text:p>
        </text:list-item>
        <text:list-item>
          <text:p text:style-name="P59">Cubase</text:p>
        </text:list-item>
        <text:list-item>
          <text:p text:style-name="P59">Ableton</text:p>
        </text:list-item>
        <text:list-item>
          <text:p text:style-name="P59">FL Studio</text:p>
        </text:list-item>
        <text:list-item>
          <text:p text:style-name="P59">Radio Profesional</text:p>
        </text:list-item>
        <text:list-item>
          <text:p text:style-name="P59">RPX</text:p>
        </text:list-item>
      </text:list>
      <text:p text:style-name="P3"/>
      <text:h text:style-name="P1" text:outline-level="1">Wersje licencji</text:h>
      <table:table table:name="Tabulka5" table:style-name="Tabulka5">
        <table:table-column table:style-name="Tabulka5.A"/>
        <table:table-column table:style-name="Tabulka5.B"/>
        <table:table-header-rows>
          <table:table-row>
            <table:table-cell table:style-name="Tabulka5.A1" office:value-type="string">
              <text:p text:style-name="Table_20_Heading">Licencja</text:p>
            </table:table-cell>
            <table:table-cell table:style-name="Tabulka5.A1" office:value-type="string">
              <text:p text:style-name="P8">Okres ważności</text:p>
            </table:table-cell>
          </table:table-row>
        </table:table-header-rows>
        <table:table-row>
          <table:table-cell table:style-name="Tabulka5.A1" office:value-type="string">
            <text:p text:style-name="Table_20_Contents"><text:span text:style-name="Strong_20_Emphasis">LIGHT</text:span></text:p>
          </table:table-cell>
          <table:table-cell table:style-name="Tabulka5.A1" office:value-type="string">
            <text:p text:style-name="P9">1 rok</text:p>
          </table:table-cell>
        </table:table-row>
        <table:table-row>
          <table:table-cell table:style-name="Tabulka5.A1" office:value-type="string">
            <text:p text:style-name="Table_20_Contents"><text:span text:style-name="Strong_20_Emphasis">NORMAL</text:span></text:p>
          </table:table-cell>
          <table:table-cell table:style-name="Tabulka5.A1" office:value-type="string">
            <text:p text:style-name="P9">2 lata</text:p>
          </table:table-cell>
        </table:table-row>
        <table:table-row>
          <table:table-cell table:style-name="Tabulka5.A1" office:value-type="string">
            <text:p text:style-name="Table_20_Contents"><text:span text:style-name="Strong_20_Emphasis">DELUXE</text:span></text:p>
          </table:table-cell>
          <table:table-cell table:style-name="Tabulka5.A1" office:value-type="string">
            <text:p text:style-name="P9">5 lat</text:p>
          </table:table-cell>
        </table:table-row>
        <table:table-row>
          <table:table-cell table:style-name="Tabulka5.A1" office:value-type="string">
            <text:p text:style-name="Table_20_Contents"><text:span text:style-name="Strong_20_Emphasis">FOREVER</text:span></text:p>
          </table:table-cell>
          <table:table-cell table:style-name="Tabulka5.A1" office:value-type="string">
            <text:p text:style-name="P9">Dożywotnia</text:p>
          </table:table-cell>
        </table:table-row>
      </table:table>
      <text:p text:style-name="P3"/>
      <text:h text:style-name="P1" text:outline-level="1">Każda licencja zawiera</text:h>
      <text:p text:style-name="Text_20_body">Niezależnie od wybranej wersji licencji otrzymujesz:</text:p>
      <text:list text:style-name="L54">
        <text:list-item>
          <text:p text:style-name="P60"><text:span text:style-name="Strong_20_Emphasis">bezpłatne aktualizacje przez cały okres użytkowania</text:span></text:p>
        </text:list-item>
        <text:list-item>
          <text:p text:style-name="P60"><text:span text:style-name="Strong_20_Emphasis">bezpłatne aktualizacje do nowych wersji programu</text:span></text:p>
        </text:list-item>
        <text:list-item>
          <text:p text:style-name="P60"><text:span text:style-name="Strong_20_Emphasis">do 5 aktywacji</text:span></text:p>
        </text:list-item>
      </text:list>
      <text:p text:style-name="Text_20_body">Aktywacje mogą być wykorzystywane na przykład ponownie na tym samym komputerze po reinstalacji systemu operacyjnego.</text:p>
      <text:p text:style-name="Text_20_body">Alternatywnie licencja może być używana w ramach <text:span text:style-name="Strong_20_Emphasis">jednej osoby lub jednej firmy</text:span> jednocześnie na maksymalnie <text:span text:style-name="Strong_20_Emphasis">pięciu urządzeniach</text:span>.</text:p>
      <text:p text:style-name="P3"/>
      <text:h text:style-name="P1" text:outline-level="1"><text:soft-page-break/>Aktywacja</text:h>
      <text:p text:style-name="Text_20_body">Do aktywacji potrzebny jest <text:span text:style-name="Strong_20_Emphasis">Instance ID</text:span> danej instalacji.</text:p>
      <text:p text:style-name="Text_20_body">Procedura aktywacji:</text:p>
      <text:list text:style-name="L55">
        <text:list-item>
          <text:p text:style-name="P61">Otwórz <text:span text:style-name="Strong_20_Emphasis">ABOUT / SETTINGS</text:span>.</text:p>
        </text:list-item>
        <text:list-item>
          <text:p text:style-name="P61">Skopiuj swój <text:span text:style-name="Strong_20_Emphasis">Instance ID</text:span>.</text:p>
        </text:list-item>
        <text:list-item>
          <text:p text:style-name="P61">Wybierz <text:span text:style-name="Strong_20_Emphasis">Order License (Online)</text:span>.</text:p>
        </text:list-item>
        <text:list-item>
          <text:p text:style-name="P61">Po zakupie otrzymasz klucz licencyjny pocztą elektroniczną.</text:p>
        </text:list-item>
        <text:list-item>
          <text:p text:style-name="P61">Wprowadź klucz za pomocą opcji <text:span text:style-name="Strong_20_Emphasis">Enter License Key</text:span>.</text:p>
        </text:list-item>
        <text:list-item>
          <text:p text:style-name="P61">Kliknij <text:span text:style-name="Strong_20_Emphasis">Activate</text:span>.</text:p>
        </text:list-item>
      </text:list>
      <text:p text:style-name="Text_20_body">Bez ważnej licencji aplikacja początkowo działa w <text:span text:style-name="Strong_20_Emphasis">trybie Demo</text:span>. Po upływie czasu demonstracyjnego przetwarzanie dźwięku zostaje wyłączone (<text:span text:style-name="Strong_20_Emphasis">Bypass</text:span>).</text:p>
      <text:p text:style-name="P3"/>
      <text:h text:style-name="P1" text:outline-level="1">Pliki do pobrania</text:h>
      <text:h text:style-name="P4" text:outline-level="3">Aplikacja Windows</text:h>
      <text:p text:style-name="Text_20_body"><text:a xlink:type="simple" xlink:href="https://download.mysoft.cz/radioprocessor/RadioProcessor.exe?utm_source=chatgpt.com" text:style-name="Internet_20_link" text:visited-style-name="Visited_20_Internet_20_Link">Pobierz RadioProcessor.exe</text:a></text:p>
      <text:h text:style-name="P4" text:outline-level="3">Wtyczka VST3</text:h>
      <text:p text:style-name="Text_20_body"><text:a xlink:type="simple" xlink:href="https://download.mysoft.cz/radioprocessor/RadioProcessor.vst3?utm_source=chatgpt.com" text:style-name="Internet_20_link" text:visited-style-name="Visited_20_Internet_20_Link">Pobierz RadioProcessor.vst3</text:a></text:p>
      <text:h text:style-name="P4" text:outline-level="3">Instrukcja obsługi</text:h>
      <text:p text:style-name="Text_20_body"><text:a xlink:type="simple" xlink:href="https://download.mysoft.cz/radioprocessor/BroadCaster_Composer_PRO-XL_Manual.pdf?utm_source=chatgpt.com" text:style-name="Internet_20_link" text:visited-style-name="Visited_20_Internet_20_Link">Pobierz instrukcję obsługi</text:a></text:p>
      <text:h text:style-name="P4" text:outline-level="3">Czeska instrukcja obsługi</text:h>
      <text:p text:style-name="Text_20_body"><text:a xlink:type="simple" xlink:href="https://download.mysoft.cz/radioprocessor/BroadCaster_Composer_PRO-XL_Manual_CZ.pdf?utm_source=chatgpt.com" text:style-name="Internet_20_link" text:visited-style-name="Visited_20_Internet_20_Link">Pobierz czeską instrukcję obsługi</text:a></text:p>
      <text:h text:style-name="P4" text:outline-level="3">Warunki licencji</text:h>
      <text:p text:style-name="Text_20_body"><text:a xlink:type="simple" xlink:href="https://download.mysoft.cz/Licence.txt?utm_source=chatgpt.com" text:style-name="Internet_20_link" text:visited-style-name="Visited_20_Internet_20_Link">Wyświetl warunki licencji</text:a></text:p>
      <text:p text:style-name="P3"/>
      <text:h text:style-name="P1" text:outline-level="1">Najważniejsze funkcje</text:h>
      <text:list text:style-name="L56">
        <text:list-item>
          <text:p text:style-name="P62">Profesjonalny wirtualny procesor audio typu rack</text:p>
        </text:list-item>
        <text:list-item>
          <text:p text:style-name="P62">Samodzielna aplikacja Windows</text:p>
        </text:list-item>
        <text:list-item>
          <text:p text:style-name="P62">Wtyczka VST3</text:p>
        </text:list-item>
        <text:list-item>
          <text:p text:style-name="P62">Input AGC</text:p>
        </text:list-item>
        <text:list-item>
          <text:p text:style-name="P62">10-pasmowy korektor graficzny</text:p>
        </text:list-item>
        <text:list-item>
          <text:p text:style-name="P62"><text:soft-page-break/>Zakres częstotliwości 31 Hz – 16 kHz</text:p>
        </text:list-item>
        <text:list-item>
          <text:p text:style-name="P62">Regulacja ±15 dB dla każdego pasma EQ</text:p>
        </text:list-item>
        <text:list-item>
          <text:p text:style-name="P62">Multiband Compressor</text:p>
        </text:list-item>
        <text:list-item>
          <text:p text:style-name="P62">Threshold, Ratio, Attack i Release</text:p>
        </text:list-item>
        <text:list-item>
          <text:p text:style-name="P62">Peak Limiter</text:p>
        </text:list-item>
        <text:list-item>
          <text:p text:style-name="P62">Ochrona przed cyfrowym clippingiem</text:p>
        </text:list-item>
        <text:list-item>
          <text:p text:style-name="P62">Odpowiedni dla radia FM i internetowego</text:p>
        </text:list-item>
        <text:list-item>
          <text:p text:style-name="P62">Idealny do streamingu i broadcastingu</text:p>
        </text:list-item>
        <text:list-item>
          <text:p text:style-name="P62">Przetwarzanie mowy i voiceover</text:p>
        </text:list-item>
        <text:list-item>
          <text:p text:style-name="P62">Bezpłatne aktualizacje i nowe wersje</text:p>
        </text:list-item>
        <text:list-item>
          <text:p text:style-name="P62">Do 5 aktywacji</text:p>
        </text:list-item>
        <text:list-item>
          <text:p text:style-name="P62">Windows 10 64-bit i Windows 11</text:p>
        </text:list-item>
      </text:list>
      <text:p text:style-name="P3"/>
      <text:h text:style-name="P1" text:outline-level="1">Wymagania systemowe</text:h>
      <text:h text:style-name="P4" text:outline-level="3">System operacyjny</text:h>
      <text:list text:style-name="L57">
        <text:list-item>
          <text:p text:style-name="P63">Windows 10 64-bit</text:p>
        </text:list-item>
        <text:list-item>
          <text:p text:style-name="P63">Windows 11</text:p>
        </text:list-item>
      </text:list>
      <text:h text:style-name="P4" text:outline-level="3">Procesor</text:h>
      <text:list text:style-name="L58">
        <text:list-item>
          <text:p text:style-name="P64">Intel Core i5 lub nowszy</text:p>
        </text:list-item>
        <text:list-item>
          <text:p text:style-name="P64">AMD Ryzen 5 lub nowszy</text:p>
        </text:list-item>
        <text:list-item>
          <text:p text:style-name="P64">zalecana obsługa AVX</text:p>
        </text:list-item>
      </text:list>
      <text:h text:style-name="P4" text:outline-level="3">Pamięć RAM</text:h>
      <text:list text:style-name="L59">
        <text:list-item>
          <text:p text:style-name="P65">minimum 4 GB RAM</text:p>
        </text:list-item>
        <text:list-item>
          <text:p text:style-name="P65">zalecane 8 GB RAM</text:p>
        </text:list-item>
      </text:list>
      <text:h text:style-name="P4" text:outline-level="3">Miejsce na dysku</text:h>
      <text:list text:style-name="L60">
        <text:list-item>
          <text:p text:style-name="P66">około 50 MB</text:p>
        </text:list-item>
      </text:list>
      <text:h text:style-name="P4" text:outline-level="3">Audio</text:h>
      <text:list text:style-name="L61">
        <text:list-item>
          <text:p text:style-name="P67">zalecany ASIO</text:p>
        </text:list-item>
        <text:list-item>
          <text:p text:style-name="P67">obsługiwany WASAPI</text:p>
        </text:list-item>
      </text:list>
      <text:p text:style-name="Text_20_body">Do pierwszej aktywacji wymagane jest połączenie z Internetem. Po aktywacji możliwa jest weryfikacja offline.</text:p>
      <text:p text:style-name="P3"><text:soft-page-break/></text:p>
      <text:h text:style-name="P1" text:outline-level="1">Profesjonalne brzmienie dla Twojej stacji radiowej</text:h>
      <text:p text:style-name="Text_20_body">Dzięki <text:span text:style-name="Strong_20_Emphasis">BroadCaster Composer PRO-XL</text:span> otrzymujesz wydajne i elastyczne rozwiązanie do profesjonalnego przetwarzania sygnału emisyjnego.</text:p>
      <text:p text:style-name="Text_20_body">Niezależnie od tego, czy korzystasz z niego jako samodzielnej aplikacji Windows, czy jako wtyczki VST3, połączenie <text:span text:style-name="Strong_20_Emphasis">AGC, korektora, kompresora wielopasmowego i Peak Limitera</text:span> tworzy kompletny łańcuch przetwarzania zapewniający wyrównany, zwarty i profesjonalny dźwięk radiowy.</text:p>
      <text:p text:style-name="Text_20_body"><text:span text:style-name="Strong_20_Emphasis">BroadCaster Composer PRO-XL – profesjonalne brzmienie dla radia, streamingu i broadcastingu.</text:span></text:p>
      <text:h text:style-name="P1" text:outline-level="1">BroadCaster Composer PRO-XL</text:h>
      <text:h text:style-name="P2" text:outline-level="2">Traitement audio professionnel pour la radio, le streaming et la diffusion</text:h>
      <text:p text:style-name="Text_20_body"><text:span text:style-name="Strong_20_Emphasis">BroadCaster Composer PRO-XL</text:span> est un processeur rack virtuel de haute précision, conçu pour donner à votre son de diffusion un rendu professionnel, équilibré et parfaitement égalisé.</text:p>
      <text:p text:style-name="Text_20_body">L’application peut être utilisée comme <text:span text:style-name="Strong_20_Emphasis">application autonome sous Windows</text:span> ou comme <text:span text:style-name="Strong_20_Emphasis">plugin VST3</text:span> au sein de votre logiciel d’automation radio, de diffusion ou de production audio (DAW).</text:p>
      <text:p text:style-name="Text_20_body">Le traitement complet du signal repose sur une chaîne professionnelle :</text:p>
      <text:p text:style-name="Text_20_body"><text:span text:style-name="Strong_20_Emphasis">Input AGC → Égaliseur 10 bandes → Compresseur multibande → Peak Limiter</text:span></text:p>
      <text:p text:style-name="P3"/>
      <text:h text:style-name="P2" text:outline-level="2">Traitement audio professionnel</text:h>
      <text:p text:style-name="Text_20_body">BroadCaster Composer PRO-XL réunit plusieurs processeurs audio essentiels dans une solution unique, puissante et facile à utiliser.</text:p>
      <text:p text:style-name="Text_20_body">Le résultat est un son <text:span text:style-name="Strong_20_Emphasis">équilibré, dense, dynamique et percutant</text:span>, particulièrement adapté aux radios Internet, à la diffusion FM, au streaming et au traitement de la voix.</text:p>
      <text:p text:style-name="P3"/>
      <text:h text:style-name="P2" text:outline-level="2">Input AGC – Contrôle automatique du niveau</text:h>
      <text:p text:style-name="Text_20_body">Le module intégré <text:span text:style-name="Strong_20_Emphasis">Input AGC (Automatic Gain Control)</text:span> assure un niveau d’entrée stable et compense automatiquement les différences de volume entre les différentes sources audio.</text:p>
      <text:p text:style-name="Text_20_body">Vous pouvez notamment régler :</text:p>
      <text:list text:style-name="L62">
        <text:list-item>
          <text:p text:style-name="P68"><text:span text:style-name="Strong_20_Emphasis">Target Level (dB)</text:span> – niveau cible souhaité</text:p>
        </text:list-item>
        <text:list-item>
          <text:p text:style-name="P68"><text:span text:style-name="Strong_20_Emphasis">Speed (ms)</text:span> – vitesse de la régulation automatique</text:p>
        </text:list-item>
      </text:list>
      <text:p text:style-name="Text_20_body"><text:soft-page-break/>Pour une radio Internet, il est par exemple possible d’utiliser un niveau cible de <text:span text:style-name="Strong_20_Emphasis">-14 dB</text:span> avec une vitesse de <text:span text:style-name="Strong_20_Emphasis">500 ms</text:span>.</text:p>
      <text:p text:style-name="Text_20_body">Cela permet de compenser automatiquement les différences de niveau entre la musique et les autres contenus diffusés.</text:p>
      <text:p text:style-name="P3"/>
      <text:h text:style-name="P2" text:outline-level="2">Égaliseur graphique 10 bandes</text:h>
      <text:p text:style-name="Text_20_body">L’<text:span text:style-name="Strong_20_Emphasis">égaliseur graphique 10 bandes</text:span> intégré permet d’ajuster précisément le caractère sonore du signal.</text:p>
      <text:p text:style-name="Text_20_body">L’égaliseur couvre une plage de fréquences de :</text:p>
      <text:p text:style-name="Text_20_body"><text:span text:style-name="Strong_20_Emphasis">31 Hz à 16 kHz</text:span></text:p>
      <text:p text:style-name="Text_20_body">Chaque bande de fréquence dispose d’une plage de réglage de :</text:p>
      <text:p text:style-name="Text_20_body"><text:span text:style-name="Strong_20_Emphasis">±15 dB</text:span></text:p>
      <text:p text:style-name="Text_20_body">Vous pouvez ainsi ajuster précisément le son, des basses fréquences aux aigus, en passant par les médiums, afin d’obtenir la tonalité et la clarté souhaitées.</text:p>
      <text:p text:style-name="P3"/>
      <text:h text:style-name="P2" text:outline-level="2">Compresseur multibande</text:h>
      <text:p text:style-name="Text_20_body">Le <text:span text:style-name="Strong_20_Emphasis">compresseur multibande</text:span> intégré permet d’obtenir un son plus dense, plus homogène et plus percutant.</text:p>
      <text:p text:style-name="Text_20_body">Les principaux paramètres disponibles comprennent :</text:p>
      <text:list text:style-name="L63">
        <text:list-item>
          <text:p text:style-name="P69"><text:span text:style-name="Strong_20_Emphasis">Threshold</text:span></text:p>
        </text:list-item>
        <text:list-item>
          <text:p text:style-name="P69"><text:span text:style-name="Strong_20_Emphasis">Ratio</text:span></text:p>
        </text:list-item>
        <text:list-item>
          <text:p text:style-name="P69"><text:span text:style-name="Strong_20_Emphasis">Attack</text:span></text:p>
        </text:list-item>
        <text:list-item>
          <text:p text:style-name="P69"><text:span text:style-name="Strong_20_Emphasis">Release</text:span></text:p>
        </text:list-item>
      </text:list>
      <text:p text:style-name="Text_20_body">La compression permet de contrôler la dynamique du signal tout en augmentant sa densité et sa présence.</text:p>
      <text:p text:style-name="Text_20_body">Elle est particulièrement adaptée à un traitement professionnel de type radio, où la musique et les autres éléments du programme doivent conserver un niveau homogène et une présence sonore importante.</text:p>
      <text:p text:style-name="P3"/>
      <text:h text:style-name="P2" text:outline-level="2">Peak Limiter – Protection contre l’écrêtage</text:h>
      <text:p text:style-name="Text_20_body">À la fin de la chaîne de traitement se trouve le <text:span text:style-name="Strong_20_Emphasis">Peak Limiter</text:span>.</text:p>
      <text:p text:style-name="Text_20_body">Son rôle est de garantir que le signal de sortie ne dépasse jamais la limite numérique de <text:span text:style-name="Strong_20_Emphasis">0 dBFS</text:span>.</text:p>
      <text:p text:style-name="Text_20_body">Le signal est ainsi protégé contre les surcharges numériques et l’écrêtage (<text:span text:style-name="Strong_20_Emphasis">clipping</text:span>).</text:p>
      <text:p text:style-name="P3"/>
      <text:h text:style-name="P1" text:outline-level="1"><text:soft-page-break/>Domaines d’utilisation</text:h>
      <text:h text:style-name="P2" text:outline-level="2">FM / Internet Broadcast</text:h>
      <text:p text:style-name="Text_20_body">BroadCaster Composer PRO-XL est parfaitement adapté au traitement professionnel du signal radio.</text:p>
      <text:p text:style-name="Text_20_body">Pour la radio FM ou Internet, vous pouvez par exemple utiliser une combinaison de :</text:p>
      <text:list text:style-name="L64">
        <text:list-item>
          <text:p text:style-name="P70">compression plus agressive</text:p>
        </text:list-item>
        <text:list-item>
          <text:p text:style-name="P70">égalisation de type <text:span text:style-name="Strong_20_Emphasis">« Smile EQ »</text:span></text:p>
        </text:list-item>
        <text:list-item>
          <text:p text:style-name="P70">contrôle de la dynamique</text:p>
        </text:list-item>
        <text:list-item>
          <text:p text:style-name="P70">Peak Limiter</text:p>
        </text:list-item>
      </text:list>
      <text:p text:style-name="Text_20_body">Le résultat est un son radio dense, puissant, présent et dynamique.</text:p>
      <text:p text:style-name="P3"/>
      <text:h text:style-name="P2" text:outline-level="2">Speech / Voiceover</text:h>
      <text:p text:style-name="Text_20_body">Le processeur convient également parfaitement au traitement de la parole, des voix et des voiceovers.</text:p>
      <text:p text:style-name="Text_20_body">Les réglages typiques peuvent comprendre :</text:p>
      <text:list text:style-name="L65">
        <text:list-item>
          <text:p text:style-name="P71">réduction des basses fréquences indésirables</text:p>
        </text:list-item>
        <text:list-item>
          <text:p text:style-name="P71">augmentation de la présence de la voix dans la plage <text:span text:style-name="Strong_20_Emphasis">1–4 kHz</text:span></text:p>
        </text:list-item>
        <text:list-item>
          <text:p text:style-name="P71">compression modérée</text:p>
        </text:list-item>
        <text:list-item>
          <text:p text:style-name="P71">niveau de sortie homogène</text:p>
        </text:list-item>
      </text:list>
      <text:p text:style-name="Text_20_body">Le résultat est une voix plus claire, plus intelligible et plus professionnelle.</text:p>
      <text:p text:style-name="P3"/>
      <text:h text:style-name="P1" text:outline-level="1">Application autonome ou plugin VST3</text:h>
      <text:p text:style-name="Text_20_body">BroadCaster Composer PRO-XL peut être utilisé de manière flexible dans différents environnements de production.</text:p>
      <text:h text:style-name="P4" text:outline-level="3">Application Windows autonome</text:h>
      <text:p text:style-name="Text_20_body">Le processeur peut fonctionner directement comme une application autonome sous Windows.</text:p>
      <text:p text:style-name="Text_20_body">Pour l’entrée et la sortie audio, l’utilisation de <text:span text:style-name="Strong_20_Emphasis">ASIO</text:span> est recommandée. <text:span text:style-name="Strong_20_Emphasis">WASAPI</text:span> est également pris en charge.</text:p>
      <text:h text:style-name="P4" text:outline-level="3">Plugin VST3</text:h>
      <text:p text:style-name="Text_20_body">BroadCaster Composer PRO-XL peut également être utilisé comme <text:span text:style-name="Strong_20_Emphasis">plugin VST3</text:span> dans un logiciel audio, de streaming ou de diffusion radio compatible.</text:p>
      <text:p text:style-name="Text_20_body">Exemples d’hôtes VST3 compatibles :</text:p>
      <text:list text:style-name="L66">
        <text:list-item>
          <text:p text:style-name="P72"><text:soft-page-break/>vMix</text:p>
        </text:list-item>
        <text:list-item>
          <text:p text:style-name="P72">OBS Studio</text:p>
        </text:list-item>
        <text:list-item>
          <text:p text:style-name="P72">Reaper</text:p>
        </text:list-item>
        <text:list-item>
          <text:p text:style-name="P72">Cubase</text:p>
        </text:list-item>
        <text:list-item>
          <text:p text:style-name="P72">Ableton</text:p>
        </text:list-item>
        <text:list-item>
          <text:p text:style-name="P72">FL Studio</text:p>
        </text:list-item>
        <text:list-item>
          <text:p text:style-name="P72">Radio Profesional</text:p>
        </text:list-item>
        <text:list-item>
          <text:p text:style-name="P72">RPX</text:p>
        </text:list-item>
      </text:list>
      <text:p text:style-name="P3"/>
      <text:h text:style-name="P1" text:outline-level="1">Versions de licence</text:h>
      <table:table table:name="Tabulka6" table:style-name="Tabulka6">
        <table:table-column table:style-name="Tabulka6.A"/>
        <table:table-column table:style-name="Tabulka6.B"/>
        <table:table-header-rows>
          <table:table-row>
            <table:table-cell table:style-name="Tabulka6.A1" office:value-type="string">
              <text:p text:style-name="Table_20_Heading">Licence</text:p>
            </table:table-cell>
            <table:table-cell table:style-name="Tabulka6.A1" office:value-type="string">
              <text:p text:style-name="P8">Durée</text:p>
            </table:table-cell>
          </table:table-row>
        </table:table-header-rows>
        <table:table-row>
          <table:table-cell table:style-name="Tabulka6.A1" office:value-type="string">
            <text:p text:style-name="Table_20_Contents"><text:span text:style-name="Strong_20_Emphasis">LIGHT</text:span></text:p>
          </table:table-cell>
          <table:table-cell table:style-name="Tabulka6.A1" office:value-type="string">
            <text:p text:style-name="P9">1 an</text:p>
          </table:table-cell>
        </table:table-row>
        <table:table-row>
          <table:table-cell table:style-name="Tabulka6.A1" office:value-type="string">
            <text:p text:style-name="Table_20_Contents"><text:span text:style-name="Strong_20_Emphasis">NORMAL</text:span></text:p>
          </table:table-cell>
          <table:table-cell table:style-name="Tabulka6.A1" office:value-type="string">
            <text:p text:style-name="P9">2 ans</text:p>
          </table:table-cell>
        </table:table-row>
        <table:table-row>
          <table:table-cell table:style-name="Tabulka6.A1" office:value-type="string">
            <text:p text:style-name="Table_20_Contents"><text:span text:style-name="Strong_20_Emphasis">DELUXE</text:span></text:p>
          </table:table-cell>
          <table:table-cell table:style-name="Tabulka6.A1" office:value-type="string">
            <text:p text:style-name="P9">5 ans</text:p>
          </table:table-cell>
        </table:table-row>
        <table:table-row>
          <table:table-cell table:style-name="Tabulka6.A1" office:value-type="string">
            <text:p text:style-name="Table_20_Contents"><text:span text:style-name="Strong_20_Emphasis">FOREVER</text:span></text:p>
          </table:table-cell>
          <table:table-cell table:style-name="Tabulka6.A1" office:value-type="string">
            <text:p text:style-name="P9">À vie</text:p>
          </table:table-cell>
        </table:table-row>
      </table:table>
      <text:p text:style-name="P3"/>
      <text:h text:style-name="P1" text:outline-level="1">Chaque licence comprend</text:h>
      <text:p text:style-name="Text_20_body">Quelle que soit la version de licence choisie, vous bénéficiez de :</text:p>
      <text:list text:style-name="L67">
        <text:list-item>
          <text:p text:style-name="P73"><text:span text:style-name="Strong_20_Emphasis">mises à jour gratuites à vie</text:span></text:p>
        </text:list-item>
        <text:list-item>
          <text:p text:style-name="P73"><text:span text:style-name="Strong_20_Emphasis">upgrades gratuits vers les nouvelles versions</text:span></text:p>
        </text:list-item>
        <text:list-item>
          <text:p text:style-name="P73"><text:span text:style-name="Strong_20_Emphasis">jusqu’à 5 activations</text:span></text:p>
        </text:list-item>
      </text:list>
      <text:p text:style-name="Text_20_body">Les activations peuvent par exemple être réutilisées sur le même ordinateur après une réinstallation du système d’exploitation.</text:p>
      <text:p text:style-name="Text_20_body">La licence peut également être utilisée, dans le cadre <text:span text:style-name="Strong_20_Emphasis">d’une même personne ou d’une même entreprise</text:span>, simultanément sur un maximum de <text:span text:style-name="Strong_20_Emphasis">cinq appareils</text:span>.</text:p>
      <text:p text:style-name="P3"/>
      <text:h text:style-name="P1" text:outline-level="1">Activation</text:h>
      <text:p text:style-name="Text_20_body">Pour activer le produit, vous aurez besoin de l’<text:span text:style-name="Strong_20_Emphasis">Instance ID</text:span> de votre installation.</text:p>
      <text:p text:style-name="Text_20_body">Procédure d’activation :</text:p>
      <text:list text:style-name="L68">
        <text:list-item>
          <text:p text:style-name="P74">Ouvrez <text:span text:style-name="Strong_20_Emphasis">ABOUT / SETTINGS</text:span>.</text:p>
        </text:list-item>
        <text:list-item>
          <text:p text:style-name="P74">Copiez votre <text:span text:style-name="Strong_20_Emphasis">Instance ID</text:span>.</text:p>
        </text:list-item>
        <text:list-item>
          <text:p text:style-name="P74">Sélectionnez <text:span text:style-name="Strong_20_Emphasis">Order License (Online)</text:span>.</text:p>
        </text:list-item>
        <text:list-item>
          <text:p text:style-name="P74">Après l’achat, vous recevrez votre clé de licence par e-mail.</text:p>
        </text:list-item>
        <text:list-item>
          <text:p text:style-name="P74"><text:soft-page-break/>Saisissez la clé à l’aide de l’option <text:span text:style-name="Strong_20_Emphasis">Enter License Key</text:span>.</text:p>
        </text:list-item>
        <text:list-item>
          <text:p text:style-name="P74">Cliquez sur <text:span text:style-name="Strong_20_Emphasis">Activate</text:span>.</text:p>
        </text:list-item>
      </text:list>
      <text:p text:style-name="Text_20_body">Sans licence valide, l’application fonctionne d’abord en <text:span text:style-name="Strong_20_Emphasis">mode Demo</text:span>. Une fois la période de démonstration terminée, le traitement audio est désactivé (<text:span text:style-name="Strong_20_Emphasis">Bypass</text:span>).</text:p>
      <text:p text:style-name="P3"/>
      <text:h text:style-name="P1" text:outline-level="1">Téléchargements</text:h>
      <text:h text:style-name="P4" text:outline-level="3">Application Windows</text:h>
      <text:p text:style-name="Text_20_body"><text:a xlink:type="simple" xlink:href="https://download.mysoft.cz/radioprocessor/RadioProcessor.exe?utm_source=chatgpt.com" text:style-name="Internet_20_link" text:visited-style-name="Visited_20_Internet_20_Link">Télécharger RadioProcessor.exe</text:a></text:p>
      <text:h text:style-name="P4" text:outline-level="3">Plugin VST3</text:h>
      <text:p text:style-name="Text_20_body"><text:a xlink:type="simple" xlink:href="https://download.mysoft.cz/radioprocessor/RadioProcessor.vst3?utm_source=chatgpt.com" text:style-name="Internet_20_link" text:visited-style-name="Visited_20_Internet_20_Link">Télécharger RadioProcessor.vst3</text:a></text:p>
      <text:h text:style-name="P4" text:outline-level="3">Manuel d’utilisation</text:h>
      <text:p text:style-name="Text_20_body"><text:a xlink:type="simple" xlink:href="https://download.mysoft.cz/radioprocessor/BroadCaster_Composer_PRO-XL_Manual.pdf?utm_source=chatgpt.com" text:style-name="Internet_20_link" text:visited-style-name="Visited_20_Internet_20_Link">Télécharger le manuel d’utilisation</text:a></text:p>
      <text:h text:style-name="P4" text:outline-level="3">Manuel en tchèque</text:h>
      <text:p text:style-name="Text_20_body"><text:a xlink:type="simple" xlink:href="https://download.mysoft.cz/radioprocessor/BroadCaster_Composer_PRO-XL_Manual_CZ.pdf?utm_source=chatgpt.com" text:style-name="Internet_20_link" text:visited-style-name="Visited_20_Internet_20_Link">Télécharger le manuel en tchèque</text:a></text:p>
      <text:h text:style-name="P4" text:outline-level="3">Conditions de licence</text:h>
      <text:p text:style-name="Text_20_body"><text:a xlink:type="simple" xlink:href="https://download.mysoft.cz/Licence.txt?utm_source=chatgpt.com" text:style-name="Internet_20_link" text:visited-style-name="Visited_20_Internet_20_Link">Consulter les conditions de licence</text:a></text:p>
      <text:p text:style-name="P3"/>
      <text:h text:style-name="P1" text:outline-level="1">Principales fonctionnalités</text:h>
      <text:list text:style-name="L69">
        <text:list-item>
          <text:p text:style-name="P75">Processeur audio rack virtuel professionnel</text:p>
        </text:list-item>
        <text:list-item>
          <text:p text:style-name="P75">Application Windows autonome</text:p>
        </text:list-item>
        <text:list-item>
          <text:p text:style-name="P75">Plugin VST3</text:p>
        </text:list-item>
        <text:list-item>
          <text:p text:style-name="P75">Input AGC</text:p>
        </text:list-item>
        <text:list-item>
          <text:p text:style-name="P75">Égaliseur graphique 10 bandes</text:p>
        </text:list-item>
        <text:list-item>
          <text:p text:style-name="P75">Plage de fréquences de 31 Hz à 16 kHz</text:p>
        </text:list-item>
        <text:list-item>
          <text:p text:style-name="P75">Réglage de ±15 dB pour chaque bande EQ</text:p>
        </text:list-item>
        <text:list-item>
          <text:p text:style-name="P75">Compresseur multibande</text:p>
        </text:list-item>
        <text:list-item>
          <text:p text:style-name="P75">Threshold, Ratio, Attack et Release</text:p>
        </text:list-item>
        <text:list-item>
          <text:p text:style-name="P75">Peak Limiter</text:p>
        </text:list-item>
        <text:list-item>
          <text:p text:style-name="P75">Protection contre le clipping numérique</text:p>
        </text:list-item>
        <text:list-item>
          <text:p text:style-name="P75">Adapté à la radio FM et Internet</text:p>
        </text:list-item>
        <text:list-item>
          <text:p text:style-name="P75">Idéal pour le streaming et la diffusion</text:p>
        </text:list-item>
        <text:list-item>
          <text:p text:style-name="P75"><text:soft-page-break/>Traitement de la parole et des voiceovers</text:p>
        </text:list-item>
        <text:list-item>
          <text:p text:style-name="P75">Mises à jour et upgrades gratuits à vie</text:p>
        </text:list-item>
        <text:list-item>
          <text:p text:style-name="P75">Jusqu’à 5 activations</text:p>
        </text:list-item>
        <text:list-item>
          <text:p text:style-name="P75">Windows 10 64 bits et Windows 11</text:p>
        </text:list-item>
      </text:list>
      <text:p text:style-name="P3"/>
      <text:h text:style-name="P1" text:outline-level="1">Configuration système requise</text:h>
      <text:h text:style-name="P4" text:outline-level="3">Système d’exploitation</text:h>
      <text:list text:style-name="L70">
        <text:list-item>
          <text:p text:style-name="P76">Windows 10 64 bits</text:p>
        </text:list-item>
        <text:list-item>
          <text:p text:style-name="P76">Windows 11</text:p>
        </text:list-item>
      </text:list>
      <text:h text:style-name="P4" text:outline-level="3">Processeur</text:h>
      <text:list text:style-name="L71">
        <text:list-item>
          <text:p text:style-name="P77">Intel Core i5 ou plus récent</text:p>
        </text:list-item>
        <text:list-item>
          <text:p text:style-name="P77">AMD Ryzen 5 ou plus récent</text:p>
        </text:list-item>
        <text:list-item>
          <text:p text:style-name="P77">prise en charge AVX recommandée</text:p>
        </text:list-item>
      </text:list>
      <text:h text:style-name="P4" text:outline-level="3">Mémoire vive</text:h>
      <text:list text:style-name="L72">
        <text:list-item>
          <text:p text:style-name="P78">minimum 4 Go de RAM</text:p>
        </text:list-item>
        <text:list-item>
          <text:p text:style-name="P78">8 Go de RAM recommandés</text:p>
        </text:list-item>
      </text:list>
      <text:h text:style-name="P4" text:outline-level="3">Espace disque</text:h>
      <text:list text:style-name="L73">
        <text:list-item>
          <text:p text:style-name="P79">environ 50 Mo</text:p>
        </text:list-item>
      </text:list>
      <text:h text:style-name="P4" text:outline-level="3">Audio</text:h>
      <text:list text:style-name="L74">
        <text:list-item>
          <text:p text:style-name="P80">ASIO recommandé</text:p>
        </text:list-item>
        <text:list-item>
          <text:p text:style-name="P80">WASAPI pris en charge</text:p>
        </text:list-item>
      </text:list>
      <text:p text:style-name="Text_20_body">Une connexion Internet est nécessaire pour la première activation. Après l’activation, une vérification hors ligne est possible.</text:p>
      <text:p text:style-name="P3"/>
      <text:h text:style-name="P1" text:outline-level="1">Un son professionnel pour votre radio</text:h>
      <text:p text:style-name="Text_20_body">Avec <text:span text:style-name="Strong_20_Emphasis">BroadCaster Composer PRO-XL</text:span>, vous disposez d’une solution puissante et flexible pour le traitement professionnel de votre signal de diffusion.</text:p>
      <text:p text:style-name="Text_20_body">Que vous l’utilisiez comme application Windows autonome ou comme plugin VST3, la combinaison de <text:span text:style-name="Strong_20_Emphasis">l’AGC, de l’égaliseur, du compresseur multibande et du Peak Limiter</text:span> constitue une chaîne de traitement complète permettant d’obtenir un son radio équilibré, dense, puissant et professionnel.</text:p>
      <text:p text:style-name="Text_20_body"><text:soft-page-break/><text:span text:style-name="Strong_20_Emphasis">BroadCaster Composer PRO-XL – un son professionnel pour la radio, le streaming et la diffusion.</text:span></text:p>
      <text:h text:style-name="P81" text:outline-level="1">BroadCaster Composer PRO-XL</text:h>
      <text:h text:style-name="P82" text:outline-level="2">Elaborazione audio professionale per radio, streaming e broadcasting</text:h>
      <text:p text:style-name="P83"><text:span text:style-name="Strong_20_Emphasis"><text:span text:style-name="T1">BroadCaster Composer PRO-XL</text:span></text:span><text:span text:style-name="T1"> è un processore rack virtuale ad alta precisione, progettato per offrire al vostro audio di trasmissione un suono professionale, equilibrato e perfettamente equalizzato.</text:span></text:p>
      <text:p text:style-name="P83"><text:span text:style-name="T1">L’applicazione può essere utilizzata come </text:span><text:span text:style-name="Strong_20_Emphasis"><text:span text:style-name="T1">software autonomo per Windows</text:span></text:span><text:span text:style-name="T1"> oppure come </text:span><text:span text:style-name="Strong_20_Emphasis"><text:span text:style-name="T1">plugin VST3</text:span></text:span><text:span text:style-name="T1"> all’interno del vostro software di automazione radio, messa in onda o produzione audio (DAW).</text:span></text:p>
      <text:p text:style-name="P84">L’intera elaborazione del segnale avviene attraverso una catena di processamento professionale:</text:p>
      <text:p text:style-name="P83"><text:span text:style-name="Strong_20_Emphasis"><text:span text:style-name="T1">Input AGC → Equalizzatore a 10 bande → Compressore multibanda → Peak Limiter</text:span></text:span></text:p>
      <text:h text:style-name="P1" text:outline-level="1">BroadCaster Composer PRO-XL</text:h>
      <text:h text:style-name="P2" text:outline-level="2">专业的广播、网络电台与流媒体音频处理器</text:h>
      <text:p text:style-name="Text_20_body"><text:span text:style-name="Strong_20_Emphasis">BroadCaster Composer PRO-XL</text:span> 是一款高精度虚拟机架式音频处理器，专为广播音频而设计，可让您的声音更加专业、均衡，并获得精准的均衡处理效果。</text:p>
      <text:p text:style-name="Text_20_body">本软件既可以作为 <text:span text:style-name="Strong_20_Emphasis">Windows 独立应用程序</text:span> 使用，也可以作为 <text:span text:style-name="Strong_20_Emphasis">VST3 插件</text:span> 集成到广播自动化、播出或音频制作软件（DAW）中。</text:p>
      <text:p text:style-name="Text_20_body">完整的音频信号处理采用专业处理链：</text:p>
      <text:p text:style-name="Text_20_body"><text:span text:style-name="Strong_20_Emphasis">Input AGC → 10 段均衡器 → 多频段压缩器 → Peak Limiter</text:span></text:p>
      <text:p text:style-name="P3"/>
      <text:h text:style-name="P2" text:outline-level="2">专业音频处理</text:h>
      <text:p text:style-name="Text_20_body">BroadCaster Composer PRO-XL 将多个重要的专业音频处理模块集成在一个功能强大且易于使用的解决方案中。</text:p>
      <text:p text:style-name="Text_20_body">通过完整的信号处理，可以获得 <text:span text:style-name="Strong_20_Emphasis">均衡、饱满、动态且具有冲击力的声音</text:span>，特别适用于网络电台、FM 广播、流媒体以及语音处理。</text:p>
      <text:p text:style-name="P3"/>
      <text:h text:style-name="P2" text:outline-level="2">Input AGC – 自动增益控制</text:h>
      <text:p text:style-name="Text_20_body">内置的 <text:span text:style-name="Strong_20_Emphasis">Input AGC（Automatic Gain Control，自动增益控制）</text:span> 可以保持稳定的输入信号电平，并自动补偿不同音频源之间的音量差异。</text:p>
      <text:p text:style-name="Text_20_body">可调节的主要参数包括：</text:p>
      <text:list text:style-name="L75">
        <text:list-item>
          <text:p text:style-name="P85"><text:span text:style-name="Strong_20_Emphasis">Target Level (dB)</text:span> – 目标电平</text:p>
        </text:list-item>
        <text:list-item>
          <text:p text:style-name="P85"><text:span text:style-name="Strong_20_Emphasis">Speed (ms)</text:span> – 自动增益调节速度</text:p>
        </text:list-item>
      </text:list>
      <text:p text:style-name="Text_20_body">例如，对于网络电台，可以将目标电平设置为 <text:span text:style-name="Strong_20_Emphasis">-14 dB</text:span>，调节速度设置为 <text:span text:style-name="Strong_20_Emphasis">500 ms</text:span>。</text:p>
      <text:p text:style-name="Text_20_body">这样可以自动平衡音乐与其他广播内容之间的音量差异。</text:p>
      <text:p text:style-name="P3"><text:soft-page-break/></text:p>
      <text:h text:style-name="P2" text:outline-level="2">10 段图形均衡器</text:h>
      <text:p text:style-name="Text_20_body">内置的 <text:span text:style-name="Strong_20_Emphasis">10 段图形均衡器（Graphic EQ）</text:span> 可以精确调整音频信号的声音特性。</text:p>
      <text:p text:style-name="Text_20_body">均衡器的频率范围为：</text:p>
      <text:p text:style-name="Text_20_body"><text:span text:style-name="Strong_20_Emphasis">31 Hz 至 16 kHz</text:span></text:p>
      <text:p text:style-name="Text_20_body">每个频段均提供：</text:p>
      <text:p text:style-name="Text_20_body"><text:span text:style-name="Strong_20_Emphasis">±15 dB</text:span></text:p>
      <text:p text:style-name="Text_20_body">的调节范围。</text:p>
      <text:p text:style-name="Text_20_body">您可以从低频、中频到高频对声音进行精确调整，从而获得所需的音色、清晰度和整体声音表现。</text:p>
      <text:p text:style-name="P3"/>
      <text:h text:style-name="P2" text:outline-level="2">多频段压缩器</text:h>
      <text:p text:style-name="Text_20_body">内置的 <text:span text:style-name="Strong_20_Emphasis">Multiband Compressor（多频段压缩器）</text:span> 可以使声音更加饱满、均衡并具有更强的冲击力。</text:p>
      <text:p text:style-name="Text_20_body">主要可调参数包括：</text:p>
      <text:list text:style-name="L76">
        <text:list-item>
          <text:p text:style-name="P86"><text:span text:style-name="Strong_20_Emphasis">Threshold</text:span></text:p>
        </text:list-item>
        <text:list-item>
          <text:p text:style-name="P86"><text:span text:style-name="Strong_20_Emphasis">Ratio</text:span></text:p>
        </text:list-item>
        <text:list-item>
          <text:p text:style-name="P86"><text:span text:style-name="Strong_20_Emphasis">Attack</text:span></text:p>
        </text:list-item>
        <text:list-item>
          <text:p text:style-name="P86"><text:span text:style-name="Strong_20_Emphasis">Release</text:span></text:p>
        </text:list-item>
      </text:list>
      <text:p text:style-name="Text_20_body">压缩处理可以有效控制信号的动态范围，同时提升声音的密度与存在感。</text:p>
      <text:p text:style-name="Text_20_body">对于专业广播而言，这能够使音乐及其他节目内容保持更加稳定的音量，并获得更具冲击力的广播声音。</text:p>
      <text:p text:style-name="P3"/>
      <text:h text:style-name="P2" text:outline-level="2">Peak Limiter – 防止数字削波</text:h>
      <text:p text:style-name="Text_20_body">信号处理链的最后一级为 <text:span text:style-name="Strong_20_Emphasis">Peak Limiter（峰值限制器）</text:span>。</text:p>
      <text:p text:style-name="Text_20_body">它的作用是确保输出信号不会超过数字音频的最大限制：</text:p>
      <text:p text:style-name="Text_20_body"><text:span text:style-name="Strong_20_Emphasis">0 dBFS</text:span></text:p>
      <text:p text:style-name="Text_20_body">从而有效防止数字过载和削波（Clipping），保护最终输出信号。</text:p>
      <text:p text:style-name="P3"/>
      <text:h text:style-name="P1" text:outline-level="1">应用场景</text:h>
      <text:h text:style-name="P2" text:outline-level="2">FM / 网络广播</text:h>
      <text:p text:style-name="Text_20_body">BroadCaster Composer PRO-XL 非常适合专业广播信号处理。</text:p>
      <text:p text:style-name="Text_20_body">对于 FM 广播和网络电台，可以使用例如以下处理组合：</text:p>
      <text:list text:style-name="L77">
        <text:list-item>
          <text:p text:style-name="P87">更强的压缩</text:p>
        </text:list-item>
        <text:list-item>
          <text:p text:style-name="P87"><text:span text:style-name="Strong_20_Emphasis">“Smile EQ”</text:span> 均衡曲线</text:p>
        </text:list-item>
        <text:list-item>
          <text:p text:style-name="P87"><text:soft-page-break/>动态范围控制</text:p>
        </text:list-item>
        <text:list-item>
          <text:p text:style-name="P87">Peak Limiter 峰值限制</text:p>
        </text:list-item>
      </text:list>
      <text:p text:style-name="Text_20_body">最终可获得饱满、清晰、强劲且富有动态感的专业广播声音。</text:p>
      <text:p text:style-name="P3"/>
      <text:h text:style-name="P2" text:outline-level="2">语音 / Voiceover</text:h>
      <text:p text:style-name="Text_20_body">该处理器同样非常适合语音、主持人声音以及 Voiceover 配音处理。</text:p>
      <text:p text:style-name="Text_20_body">典型的设置包括：</text:p>
      <text:list text:style-name="L78">
        <text:list-item>
          <text:p text:style-name="P88">降低不需要的低频</text:p>
        </text:list-item>
        <text:list-item>
          <text:p text:style-name="P88">在 <text:span text:style-name="Strong_20_Emphasis">1–4 kHz</text:span> 范围内提升语音存在感和清晰度</text:p>
        </text:list-item>
        <text:list-item>
          <text:p text:style-name="P88">适度压缩</text:p>
        </text:list-item>
        <text:list-item>
          <text:p text:style-name="P88">保持稳定的输出电平</text:p>
        </text:list-item>
      </text:list>
      <text:p text:style-name="Text_20_body">处理后的声音更加清晰、易于理解，并具有更加专业的广播效果。</text:p>
      <text:p text:style-name="P3"/>
      <text:h text:style-name="P1" text:outline-level="1">独立应用程序或 VST3 插件</text:h>
      <text:p text:style-name="Text_20_body">BroadCaster Composer PRO-XL 可以灵活应用于不同的广播和音频制作环境。</text:p>
      <text:h text:style-name="P4" text:outline-level="3">Windows 独立应用程序</text:h>
      <text:p text:style-name="Text_20_body">您可以直接将该处理器作为 Windows 独立应用程序运行。</text:p>
      <text:p text:style-name="Text_20_body">对于音频输入和输出，推荐使用 <text:span text:style-name="Strong_20_Emphasis">ASIO</text:span> 驱动，同时也支持 <text:span text:style-name="Strong_20_Emphasis">WASAPI</text:span>。</text:p>
      <text:h text:style-name="P4" text:outline-level="3">VST3 插件</text:h>
      <text:p text:style-name="Text_20_body">BroadCaster Composer PRO-XL 也可以作为 <text:span text:style-name="Strong_20_Emphasis">VST3 插件</text:span>，用于兼容的音频、流媒体或广播软件中。</text:p>
      <text:p text:style-name="Text_20_body">兼容的 VST3 宿主软件示例：</text:p>
      <text:list text:style-name="L79">
        <text:list-item>
          <text:p text:style-name="P89">vMix</text:p>
        </text:list-item>
        <text:list-item>
          <text:p text:style-name="P89">OBS Studio</text:p>
        </text:list-item>
        <text:list-item>
          <text:p text:style-name="P89">Reaper</text:p>
        </text:list-item>
        <text:list-item>
          <text:p text:style-name="P89">Cubase</text:p>
        </text:list-item>
        <text:list-item>
          <text:p text:style-name="P89">Ableton</text:p>
        </text:list-item>
        <text:list-item>
          <text:p text:style-name="P89">FL Studio</text:p>
        </text:list-item>
        <text:list-item>
          <text:p text:style-name="P89">Radio Profesional</text:p>
        </text:list-item>
        <text:list-item>
          <text:p text:style-name="P89">RPX</text:p>
        </text:list-item>
      </text:list>
      <text:p text:style-name="P3"/>
      <text:h text:style-name="P1" text:outline-level="1"><text:soft-page-break/>许可证版本</text:h>
      <table:table table:name="Tabulka7" table:style-name="Tabulka7">
        <table:table-column table:style-name="Tabulka7.A"/>
        <table:table-column table:style-name="Tabulka7.B"/>
        <table:table-header-rows>
          <table:table-row>
            <table:table-cell table:style-name="Tabulka7.A1" office:value-type="string">
              <text:p text:style-name="Table_20_Heading">许可证</text:p>
            </table:table-cell>
            <table:table-cell table:style-name="Tabulka7.A1" office:value-type="string">
              <text:p text:style-name="P8">有效期</text:p>
            </table:table-cell>
          </table:table-row>
        </table:table-header-rows>
        <table:table-row>
          <table:table-cell table:style-name="Tabulka7.A1" office:value-type="string">
            <text:p text:style-name="Table_20_Contents"><text:span text:style-name="Strong_20_Emphasis">LIGHT</text:span></text:p>
          </table:table-cell>
          <table:table-cell table:style-name="Tabulka7.A1" office:value-type="string">
            <text:p text:style-name="P9">1 年</text:p>
          </table:table-cell>
        </table:table-row>
        <table:table-row>
          <table:table-cell table:style-name="Tabulka7.A1" office:value-type="string">
            <text:p text:style-name="Table_20_Contents"><text:span text:style-name="Strong_20_Emphasis">NORMAL</text:span></text:p>
          </table:table-cell>
          <table:table-cell table:style-name="Tabulka7.A1" office:value-type="string">
            <text:p text:style-name="P9">2 年</text:p>
          </table:table-cell>
        </table:table-row>
        <table:table-row>
          <table:table-cell table:style-name="Tabulka7.A1" office:value-type="string">
            <text:p text:style-name="Table_20_Contents"><text:span text:style-name="Strong_20_Emphasis">DELUXE</text:span></text:p>
          </table:table-cell>
          <table:table-cell table:style-name="Tabulka7.A1" office:value-type="string">
            <text:p text:style-name="P9">5 年</text:p>
          </table:table-cell>
        </table:table-row>
        <table:table-row>
          <table:table-cell table:style-name="Tabulka7.A1" office:value-type="string">
            <text:p text:style-name="Table_20_Contents"><text:span text:style-name="Strong_20_Emphasis">FOREVER</text:span></text:p>
          </table:table-cell>
          <table:table-cell table:style-name="Tabulka7.A1" office:value-type="string">
            <text:p text:style-name="P9">终身</text:p>
          </table:table-cell>
        </table:table-row>
      </table:table>
      <text:p text:style-name="P3"/>
      <text:h text:style-name="P1" text:outline-level="1">所有许可证均包含</text:h>
      <text:p text:style-name="Text_20_body">无论您选择哪一种许可证版本，都可以获得：</text:p>
      <text:list text:style-name="L80">
        <text:list-item>
          <text:p text:style-name="P90"><text:span text:style-name="Strong_20_Emphasis">终身免费软件更新</text:span></text:p>
        </text:list-item>
        <text:list-item>
          <text:p text:style-name="P90"><text:span text:style-name="Strong_20_Emphasis">免费升级至新版本</text:span></text:p>
        </text:list-item>
        <text:list-item>
          <text:p text:style-name="P90"><text:span text:style-name="Strong_20_Emphasis">最多 5 次激活</text:span></text:p>
        </text:list-item>
      </text:list>
      <text:p text:style-name="Text_20_body">例如，在同一台计算机上重新安装操作系统后，可以再次使用激活。</text:p>
      <text:p text:style-name="Text_20_body">此外，在属于 <text:span text:style-name="Strong_20_Emphasis">同一个个人用户或同一家企业</text:span> 的情况下，同一许可证最多可以同时用于 <text:span text:style-name="Strong_20_Emphasis">5 台设备</text:span>。</text:p>
      <text:p text:style-name="P3"/>
      <text:h text:style-name="P1" text:outline-level="1">产品激活</text:h>
      <text:p text:style-name="Text_20_body">激活产品时，需要获取当前安装的 <text:span text:style-name="Strong_20_Emphasis">Instance ID</text:span>。</text:p>
      <text:p text:style-name="Text_20_body">激活步骤：</text:p>
      <text:list text:style-name="L81">
        <text:list-item>
          <text:p text:style-name="P91">打开 <text:span text:style-name="Strong_20_Emphasis">ABOUT / SETTINGS</text:span>。</text:p>
        </text:list-item>
        <text:list-item>
          <text:p text:style-name="P91">复制您的 <text:span text:style-name="Strong_20_Emphasis">Instance ID</text:span>。</text:p>
        </text:list-item>
        <text:list-item>
          <text:p text:style-name="P91">选择 <text:span text:style-name="Strong_20_Emphasis">Order License (Online)</text:span>。</text:p>
        </text:list-item>
        <text:list-item>
          <text:p text:style-name="P91">购买完成后，许可证密钥将通过电子邮件发送给您。</text:p>
        </text:list-item>
        <text:list-item>
          <text:p text:style-name="P91">使用 <text:span text:style-name="Strong_20_Emphasis">Enter License Key</text:span> 输入许可证密钥。</text:p>
        </text:list-item>
        <text:list-item>
          <text:p text:style-name="P91">点击 <text:span text:style-name="Strong_20_Emphasis">Activate</text:span> 完成激活。</text:p>
        </text:list-item>
      </text:list>
      <text:p text:style-name="Text_20_body">如果没有有效许可证，软件首先会以 <text:span text:style-name="Strong_20_Emphasis">Demo 演示模式</text:span> 运行。演示时间结束后，音频处理功能将被禁用并进入 <text:span text:style-name="Strong_20_Emphasis">Bypass</text:span> 状态。</text:p>
      <text:p text:style-name="P3"/>
      <text:h text:style-name="P1" text:outline-level="1">下载</text:h>
      <text:h text:style-name="P4" text:outline-level="3">Windows 应用程序</text:h>
      <text:p text:style-name="Text_20_body"><text:a xlink:type="simple" xlink:href="https://download.mysoft.cz/radioprocessor/RadioProcessor.exe?utm_source=chatgpt.com" text:style-name="Internet_20_link" text:visited-style-name="Visited_20_Internet_20_Link">下载 RadioProcessor.exe</text:a></text:p>
      <text:h text:style-name="P4" text:outline-level="3">VST3 插件</text:h>
      <text:p text:style-name="Text_20_body"><text:a xlink:type="simple" xlink:href="https://download.mysoft.cz/radioprocessor/RadioProcessor.vst3?utm_source=chatgpt.com" text:style-name="Internet_20_link" text:visited-style-name="Visited_20_Internet_20_Link">下载 RadioProcessor.vst3</text:a></text:p>
      <text:h text:style-name="P4" text:outline-level="3"><text:soft-page-break/>用户手册</text:h>
      <text:p text:style-name="Text_20_body"><text:a xlink:type="simple" xlink:href="https://download.mysoft.cz/radioprocessor/BroadCaster_Composer_PRO-XL_Manual.pdf?utm_source=chatgpt.com" text:style-name="Internet_20_link" text:visited-style-name="Visited_20_Internet_20_Link">下载用户手册</text:a></text:p>
      <text:h text:style-name="P4" text:outline-level="3">捷克语用户手册</text:h>
      <text:p text:style-name="Text_20_body"><text:a xlink:type="simple" xlink:href="https://download.mysoft.cz/radioprocessor/BroadCaster_Composer_PRO-XL_Manual_CZ.pdf?utm_source=chatgpt.com" text:style-name="Internet_20_link" text:visited-style-name="Visited_20_Internet_20_Link">下载捷克语用户手册</text:a></text:p>
      <text:h text:style-name="P4" text:outline-level="3">许可证条款</text:h>
      <text:p text:style-name="Text_20_body"><text:a xlink:type="simple" xlink:href="https://download.mysoft.cz/Licence.txt?utm_source=chatgpt.com" text:style-name="Internet_20_link" text:visited-style-name="Visited_20_Internet_20_Link">查看许可证条款</text:a></text:p>
      <text:p text:style-name="P3"/>
      <text:h text:style-name="P1" text:outline-level="1">主要功能</text:h>
      <text:list text:style-name="L82">
        <text:list-item>
          <text:p text:style-name="P92">专业虚拟机架式音频处理器</text:p>
        </text:list-item>
        <text:list-item>
          <text:p text:style-name="P92">Windows 独立应用程序</text:p>
        </text:list-item>
        <text:list-item>
          <text:p text:style-name="P92">VST3 插件</text:p>
        </text:list-item>
        <text:list-item>
          <text:p text:style-name="P92">Input AGC 自动增益控制</text:p>
        </text:list-item>
        <text:list-item>
          <text:p text:style-name="P92">10 段图形均衡器</text:p>
        </text:list-item>
        <text:list-item>
          <text:p text:style-name="P92">31 Hz – 16 kHz 频率范围</text:p>
        </text:list-item>
        <text:list-item>
          <text:p text:style-name="P92">每个 EQ 频段支持 ±15 dB 调节</text:p>
        </text:list-item>
        <text:list-item>
          <text:p text:style-name="P92">Multiband Compressor 多频段压缩器</text:p>
        </text:list-item>
        <text:list-item>
          <text:p text:style-name="P92">Threshold、Ratio、Attack 和 Release 参数调节</text:p>
        </text:list-item>
        <text:list-item>
          <text:p text:style-name="P92">Peak Limiter 峰值限制器</text:p>
        </text:list-item>
        <text:list-item>
          <text:p text:style-name="P92">防止数字削波</text:p>
        </text:list-item>
        <text:list-item>
          <text:p text:style-name="P92">适用于 FM 广播和网络电台</text:p>
        </text:list-item>
        <text:list-item>
          <text:p text:style-name="P92">适用于流媒体和专业广播</text:p>
        </text:list-item>
        <text:list-item>
          <text:p text:style-name="P92">支持语音及 Voiceover 处理</text:p>
        </text:list-item>
        <text:list-item>
          <text:p text:style-name="P92">终身免费更新和升级</text:p>
        </text:list-item>
        <text:list-item>
          <text:p text:style-name="P92">最多 5 次激活</text:p>
        </text:list-item>
        <text:list-item>
          <text:p text:style-name="P92">支持 Windows 10 64 位和 Windows 11</text:p>
        </text:list-item>
      </text:list>
      <text:p text:style-name="P3"/>
      <text:h text:style-name="P1" text:outline-level="1">系统要求</text:h>
      <text:h text:style-name="P4" text:outline-level="3">操作系统</text:h>
      <text:list text:style-name="L83">
        <text:list-item>
          <text:p text:style-name="P93">Windows 10 64 位</text:p>
        </text:list-item>
        <text:list-item>
          <text:p text:style-name="P93">Windows 11</text:p>
        </text:list-item>
      </text:list>
      <text:h text:style-name="P4" text:outline-level="3"><text:soft-page-break/>处理器</text:h>
      <text:list text:style-name="L84">
        <text:list-item>
          <text:p text:style-name="P94">Intel Core i5 或更高版本</text:p>
        </text:list-item>
        <text:list-item>
          <text:p text:style-name="P94">AMD Ryzen 5 或更高版本</text:p>
        </text:list-item>
        <text:list-item>
          <text:p text:style-name="P94">推荐支持 AVX 指令集</text:p>
        </text:list-item>
      </text:list>
      <text:h text:style-name="P4" text:outline-level="3">内存</text:h>
      <text:list text:style-name="L85">
        <text:list-item>
          <text:p text:style-name="P95">最低 4 GB RAM</text:p>
        </text:list-item>
        <text:list-item>
          <text:p text:style-name="P95">推荐 8 GB RAM</text:p>
        </text:list-item>
      </text:list>
      <text:h text:style-name="P4" text:outline-level="3">磁盘空间</text:h>
      <text:list text:style-name="L86">
        <text:list-item>
          <text:p text:style-name="P96">约 50 MB</text:p>
        </text:list-item>
      </text:list>
      <text:h text:style-name="P4" text:outline-level="3">音频</text:h>
      <text:list text:style-name="L87">
        <text:list-item>
          <text:p text:style-name="P97">推荐使用 ASIO</text:p>
        </text:list-item>
        <text:list-item>
          <text:p text:style-name="P97">支持 WASAPI</text:p>
        </text:list-item>
      </text:list>
      <text:p text:style-name="Text_20_body">首次激活产品需要连接互联网。完成激活后，可以进行离线验证。</text:p>
      <text:p text:style-name="P3"/>
      <text:h text:style-name="P1" text:outline-level="1">为您的电台打造专业声音</text:h>
      <text:p text:style-name="Text_20_body">使用 <text:span text:style-name="Strong_20_Emphasis">BroadCaster Composer PRO-XL</text:span>，您将获得一套功能强大且灵活的专业广播音频处理解决方案。</text:p>
      <text:p text:style-name="Text_20_body">无论将其作为 Windows 独立应用程序使用，还是作为 VST3 插件运行，<text:span text:style-name="Strong_20_Emphasis">AGC、均衡器、多频段压缩器和 Peak Limiter</text:span> 的组合都能构成完整的专业音频处理链，为您的广播带来均衡、饱满、强劲且专业的声音。</text:p>
      <text:p text:style-name="Text_20_body"><text:span text:style-name="Strong_20_Emphasis">BroadCaster Composer PRO-XL – 为广播、网络电台和流媒体打造专业音质。</text:span></text:p>
      <text:h text:style-name="P1" text:outline-level="1">BroadCaster Composer PRO-XL</text:h>
      <text:h text:style-name="P2" text:outline-level="2">Xử lý âm thanh chuyên nghiệp cho phát thanh, streaming và broadcasting</text:h>
      <text:p text:style-name="Text_20_body"><text:span text:style-name="Strong_20_Emphasis">BroadCaster Composer PRO-XL</text:span> là bộ xử lý âm thanh rack ảo có độ chính xác cao, được thiết kế để mang đến cho âm thanh phát sóng của bạn chất lượng chuyên nghiệp, cân bằng và được cân chỉnh hoàn hảo.</text:p>
      <text:p text:style-name="Text_20_body">Ứng dụng có thể được sử dụng như một <text:span text:style-name="Strong_20_Emphasis">phần mềm độc lập trên Windows</text:span> hoặc dưới dạng <text:span text:style-name="Strong_20_Emphasis">plugin VST3</text:span> bên trong phần mềm tự động hóa phát thanh, phát sóng hoặc sản xuất âm thanh (DAW).</text:p>
      <text:p text:style-name="Text_20_body">Toàn bộ quá trình xử lý tín hiệu được thực hiện thông qua chuỗi xử lý chuyên nghiệp:</text:p>
      <text:p text:style-name="Text_20_body"><text:span text:style-name="Strong_20_Emphasis">Input AGC → EQ 10 băng tần → Multiband Compressor → Peak Limiter</text:span></text:p>
      <text:p text:style-name="P3"/>
      <text:h text:style-name="P2" text:outline-level="2"><text:soft-page-break/>Xử lý âm thanh chuyên nghiệp</text:h>
      <text:p text:style-name="Text_20_body">BroadCaster Composer PRO-XL kết hợp nhiều bộ xử lý âm thanh quan trọng trong một giải pháp mạnh mẽ và dễ sử dụng.</text:p>
      <text:p text:style-name="Text_20_body">Kết quả là âm thanh <text:span text:style-name="Strong_20_Emphasis">cân bằng, dày, mạnh mẽ và giàu năng lượng</text:span>, đặc biệt phù hợp cho radio Internet, phát thanh FM, streaming và xử lý giọng nói.</text:p>
      <text:p text:style-name="P3"/>
      <text:h text:style-name="P2" text:outline-level="2">Input AGC – Tự động điều chỉnh mức tín hiệu</text:h>
      <text:p text:style-name="Text_20_body">Module <text:span text:style-name="Strong_20_Emphasis">Input AGC (Automatic Gain Control)</text:span> tích hợp giúp duy trì mức tín hiệu đầu vào ổn định và tự động cân bằng sự chênh lệch âm lượng giữa các nguồn âm thanh khác nhau.</text:p>
      <text:p text:style-name="Text_20_body">Các thông số có thể điều chỉnh bao gồm:</text:p>
      <text:list text:style-name="L88">
        <text:list-item>
          <text:p text:style-name="P98"><text:span text:style-name="Strong_20_Emphasis">Target Level (dB)</text:span> – mức tín hiệu mục tiêu</text:p>
        </text:list-item>
        <text:list-item>
          <text:p text:style-name="P98"><text:span text:style-name="Strong_20_Emphasis">Speed (ms)</text:span> – tốc độ điều chỉnh tự động</text:p>
        </text:list-item>
      </text:list>
      <text:p text:style-name="Text_20_body">Ví dụ, đối với radio Internet, có thể sử dụng mức mục tiêu <text:span text:style-name="Strong_20_Emphasis">-14 dB</text:span> và tốc độ điều chỉnh <text:span text:style-name="Strong_20_Emphasis">500 ms</text:span>.</text:p>
      <text:p text:style-name="Text_20_body">Nhờ đó, sự chênh lệch âm lượng giữa âm nhạc và các nội dung phát sóng khác được tự động cân bằng.</text:p>
      <text:p text:style-name="P3"/>
      <text:h text:style-name="P2" text:outline-level="2">Bộ cân bằng đồ họa 10 băng tần</text:h>
      <text:p text:style-name="Text_20_body"><text:span text:style-name="Strong_20_Emphasis">EQ đồ họa 10 băng tần</text:span> tích hợp cho phép điều chỉnh chính xác đặc tính âm thanh của tín hiệu.</text:p>
      <text:p text:style-name="Text_20_body">Bộ cân bằng hoạt động trong dải tần:</text:p>
      <text:p text:style-name="Text_20_body"><text:span text:style-name="Strong_20_Emphasis">31 Hz đến 16 kHz</text:span></text:p>
      <text:p text:style-name="Text_20_body">Mỗi băng tần có phạm vi điều chỉnh:</text:p>
      <text:p text:style-name="Text_20_body"><text:span text:style-name="Strong_20_Emphasis">±15 dB</text:span></text:p>
      <text:p text:style-name="Text_20_body">Điều này cho phép bạn tinh chỉnh âm thanh một cách chính xác từ dải trầm, trung đến cao, để đạt được âm sắc, độ rõ nét và chất âm mong muốn.</text:p>
      <text:p text:style-name="P3"/>
      <text:h text:style-name="P2" text:outline-level="2">Multiband Compressor</text:h>
      <text:p text:style-name="Text_20_body"><text:span text:style-name="Strong_20_Emphasis">Multiband Compressor</text:span> tích hợp giúp âm thanh trở nên dày hơn, đồng đều hơn và mạnh mẽ hơn.</text:p>
      <text:p text:style-name="Text_20_body">Các thông số chính bao gồm:</text:p>
      <text:list text:style-name="L89">
        <text:list-item>
          <text:p text:style-name="P99"><text:span text:style-name="Strong_20_Emphasis">Threshold</text:span></text:p>
        </text:list-item>
        <text:list-item>
          <text:p text:style-name="P99"><text:span text:style-name="Strong_20_Emphasis">Ratio</text:span></text:p>
        </text:list-item>
        <text:list-item>
          <text:p text:style-name="P99"><text:span text:style-name="Strong_20_Emphasis">Attack</text:span></text:p>
        </text:list-item>
        <text:list-item>
          <text:p text:style-name="P99"><text:span text:style-name="Strong_20_Emphasis">Release</text:span></text:p>
        </text:list-item>
      </text:list>
      <text:p text:style-name="Text_20_body"><text:soft-page-break/>Quá trình nén giúp kiểm soát dải động của tín hiệu, đồng thời tăng độ dày và sự hiện diện của âm thanh.</text:p>
      <text:p text:style-name="Text_20_body">Đây là giải pháp lý tưởng để tạo ra chất âm phát thanh chuyên nghiệp, trong đó âm nhạc và các nội dung chương trình khác được phát với mức âm lượng ổn định và có độ mạnh cần thiết.</text:p>
      <text:p text:style-name="P3"/>
      <text:h text:style-name="P2" text:outline-level="2">Peak Limiter – Bảo vệ chống clipping</text:h>
      <text:p text:style-name="Text_20_body">Ở cuối chuỗi xử lý tín hiệu là <text:span text:style-name="Strong_20_Emphasis">Peak Limiter</text:span>.</text:p>
      <text:p text:style-name="Text_20_body">Nhiệm vụ của nó là đảm bảo tín hiệu đầu ra không bao giờ vượt quá giới hạn kỹ thuật số:</text:p>
      <text:p text:style-name="Text_20_body"><text:span text:style-name="Strong_20_Emphasis">0 dBFS</text:span></text:p>
      <text:p text:style-name="Text_20_body">Nhờ đó, tín hiệu được bảo vệ khỏi quá tải kỹ thuật số và hiện tượng clipping.</text:p>
      <text:p text:style-name="P3"/>
      <text:h text:style-name="P1" text:outline-level="1">Lĩnh vực sử dụng</text:h>
      <text:h text:style-name="P2" text:outline-level="2">FM / Internet Broadcast</text:h>
      <text:p text:style-name="Text_20_body">BroadCaster Composer PRO-XL đặc biệt phù hợp để xử lý tín hiệu phát thanh chuyên nghiệp.</text:p>
      <text:p text:style-name="Text_20_body">Đối với phát thanh FM và radio Internet, bạn có thể sử dụng kết hợp:</text:p>
      <text:list text:style-name="L90">
        <text:list-item>
          <text:p text:style-name="P100">nén mạnh hơn</text:p>
        </text:list-item>
        <text:list-item>
          <text:p text:style-name="P100">đường cong cân bằng <text:span text:style-name="Strong_20_Emphasis">“Smile EQ”</text:span></text:p>
        </text:list-item>
        <text:list-item>
          <text:p text:style-name="P100">kiểm soát dải động</text:p>
        </text:list-item>
        <text:list-item>
          <text:p text:style-name="P100">Peak Limiter</text:p>
        </text:list-item>
      </text:list>
      <text:p text:style-name="Text_20_body">Kết quả là chất âm radio dày, rõ ràng, mạnh mẽ và giàu năng lượng.</text:p>
      <text:p text:style-name="P3"/>
      <text:h text:style-name="P2" text:outline-level="2">Speech / Voiceover</text:h>
      <text:p text:style-name="Text_20_body">Bộ xử lý cũng rất phù hợp cho giọng nói, phát thanh viên và voiceover.</text:p>
      <text:p text:style-name="Text_20_body">Các thiết lập điển hình có thể bao gồm:</text:p>
      <text:list text:style-name="L91">
        <text:list-item>
          <text:p text:style-name="P101">giảm các tần số thấp không mong muốn</text:p>
        </text:list-item>
        <text:list-item>
          <text:p text:style-name="P101">tăng độ rõ và sự hiện diện của giọng nói trong dải <text:span text:style-name="Strong_20_Emphasis">1–4 kHz</text:span></text:p>
        </text:list-item>
        <text:list-item>
          <text:p text:style-name="P101">nén vừa phải</text:p>
        </text:list-item>
        <text:list-item>
          <text:p text:style-name="P101">duy trì mức tín hiệu đầu ra ổn định</text:p>
        </text:list-item>
      </text:list>
      <text:p text:style-name="Text_20_body">Kết quả là giọng nói rõ ràng hơn, dễ nghe hơn và chuyên nghiệp hơn.</text:p>
      <text:p text:style-name="P3"/>
      <text:h text:style-name="P1" text:outline-level="1"><text:soft-page-break/>Ứng dụng độc lập hoặc plugin VST3</text:h>
      <text:p text:style-name="Text_20_body">BroadCaster Composer PRO-XL có thể được sử dụng linh hoạt trong nhiều môi trường sản xuất và phát sóng khác nhau.</text:p>
      <text:h text:style-name="P4" text:outline-level="3">Ứng dụng Windows độc lập</text:h>
      <text:p text:style-name="Text_20_body">Bạn có thể sử dụng bộ xử lý trực tiếp như một ứng dụng độc lập trên Windows.</text:p>
      <text:p text:style-name="Text_20_body">Đối với đầu vào và đầu ra âm thanh, khuyến nghị sử dụng <text:span text:style-name="Strong_20_Emphasis">ASIO</text:span>. <text:span text:style-name="Strong_20_Emphasis">WASAPI</text:span> cũng được hỗ trợ.</text:p>
      <text:h text:style-name="P4" text:outline-level="3">Plugin VST3</text:h>
      <text:p text:style-name="Text_20_body">Ngoài ra, BroadCaster Composer PRO-XL có thể được sử dụng dưới dạng <text:span text:style-name="Strong_20_Emphasis">plugin VST3</text:span> trong các phần mềm âm thanh, streaming hoặc phát thanh tương thích.</text:p>
      <text:p text:style-name="Text_20_body">Ví dụ về các VST3 host tương thích:</text:p>
      <text:list text:style-name="L92">
        <text:list-item>
          <text:p text:style-name="P102">vMix</text:p>
        </text:list-item>
        <text:list-item>
          <text:p text:style-name="P102">OBS Studio</text:p>
        </text:list-item>
        <text:list-item>
          <text:p text:style-name="P102">Reaper</text:p>
        </text:list-item>
        <text:list-item>
          <text:p text:style-name="P102">Cubase</text:p>
        </text:list-item>
        <text:list-item>
          <text:p text:style-name="P102">Ableton</text:p>
        </text:list-item>
        <text:list-item>
          <text:p text:style-name="P102">FL Studio</text:p>
        </text:list-item>
        <text:list-item>
          <text:p text:style-name="P102">Radio Profesional</text:p>
        </text:list-item>
        <text:list-item>
          <text:p text:style-name="P102">RPX</text:p>
        </text:list-item>
      </text:list>
      <text:p text:style-name="P3"/>
      <text:h text:style-name="P1" text:outline-level="1">Các phiên bản giấy phép</text:h>
      <table:table table:name="Tabulka8" table:style-name="Tabulka8">
        <table:table-column table:style-name="Tabulka8.A"/>
        <table:table-column table:style-name="Tabulka8.B"/>
        <table:table-header-rows>
          <table:table-row>
            <table:table-cell table:style-name="Tabulka8.A1" office:value-type="string">
              <text:p text:style-name="Table_20_Heading">Giấy phép</text:p>
            </table:table-cell>
            <table:table-cell table:style-name="Tabulka8.A1" office:value-type="string">
              <text:p text:style-name="P8">Thời hạn</text:p>
            </table:table-cell>
          </table:table-row>
        </table:table-header-rows>
        <table:table-row>
          <table:table-cell table:style-name="Tabulka8.A1" office:value-type="string">
            <text:p text:style-name="Table_20_Contents"><text:span text:style-name="Strong_20_Emphasis">LIGHT</text:span></text:p>
          </table:table-cell>
          <table:table-cell table:style-name="Tabulka8.A1" office:value-type="string">
            <text:p text:style-name="P9">1 năm</text:p>
          </table:table-cell>
        </table:table-row>
        <table:table-row>
          <table:table-cell table:style-name="Tabulka8.A1" office:value-type="string">
            <text:p text:style-name="Table_20_Contents"><text:span text:style-name="Strong_20_Emphasis">NORMAL</text:span></text:p>
          </table:table-cell>
          <table:table-cell table:style-name="Tabulka8.A1" office:value-type="string">
            <text:p text:style-name="P9">2 năm</text:p>
          </table:table-cell>
        </table:table-row>
        <table:table-row>
          <table:table-cell table:style-name="Tabulka8.A1" office:value-type="string">
            <text:p text:style-name="Table_20_Contents"><text:span text:style-name="Strong_20_Emphasis">DELUXE</text:span></text:p>
          </table:table-cell>
          <table:table-cell table:style-name="Tabulka8.A1" office:value-type="string">
            <text:p text:style-name="P9">5 năm</text:p>
          </table:table-cell>
        </table:table-row>
        <table:table-row>
          <table:table-cell table:style-name="Tabulka8.A1" office:value-type="string">
            <text:p text:style-name="Table_20_Contents"><text:span text:style-name="Strong_20_Emphasis">FOREVER</text:span></text:p>
          </table:table-cell>
          <table:table-cell table:style-name="Tabulka8.A1" office:value-type="string">
            <text:p text:style-name="P9">Trọn đời</text:p>
          </table:table-cell>
        </table:table-row>
      </table:table>
      <text:p text:style-name="P3"/>
      <text:h text:style-name="P1" text:outline-level="1">Mỗi giấy phép bao gồm</text:h>
      <text:p text:style-name="Text_20_body">Bất kể phiên bản giấy phép nào được lựa chọn, bạn đều nhận được:</text:p>
      <text:list text:style-name="L93">
        <text:list-item>
          <text:p text:style-name="P103"><text:span text:style-name="Strong_20_Emphasis">cập nhật phần mềm miễn phí trọn đời</text:span></text:p>
        </text:list-item>
        <text:list-item>
          <text:p text:style-name="P103"><text:span text:style-name="Strong_20_Emphasis">nâng cấp miễn phí lên các phiên bản mới</text:span></text:p>
        </text:list-item>
        <text:list-item>
          <text:p text:style-name="P103"><text:span text:style-name="Strong_20_Emphasis">tối đa 5 lần kích hoạt</text:span></text:p>
        </text:list-item>
      </text:list>
      <text:p text:style-name="Text_20_body"><text:soft-page-break/>Ví dụ, các lần kích hoạt có thể được sử dụng lại trên cùng một máy tính sau khi cài đặt lại hệ điều hành.</text:p>
      <text:p text:style-name="Text_20_body">Ngoài ra, trong phạm vi <text:span text:style-name="Strong_20_Emphasis">một cá nhân hoặc một công ty</text:span>, giấy phép có thể được sử dụng đồng thời trên tối đa <text:span text:style-name="Strong_20_Emphasis">5 thiết bị</text:span>.</text:p>
      <text:p text:style-name="P3"/>
      <text:h text:style-name="P1" text:outline-level="1">Kích hoạt sản phẩm</text:h>
      <text:p text:style-name="Text_20_body">Để kích hoạt sản phẩm, bạn cần <text:span text:style-name="Strong_20_Emphasis">Instance ID</text:span> của bản cài đặt.</text:p>
      <text:p text:style-name="Text_20_body">Quy trình kích hoạt:</text:p>
      <text:list text:style-name="L94">
        <text:list-item>
          <text:p text:style-name="P104">Mở <text:span text:style-name="Strong_20_Emphasis">ABOUT / SETTINGS</text:span>.</text:p>
        </text:list-item>
        <text:list-item>
          <text:p text:style-name="P104">Sao chép <text:span text:style-name="Strong_20_Emphasis">Instance ID</text:span>.</text:p>
        </text:list-item>
        <text:list-item>
          <text:p text:style-name="P104">Chọn <text:span text:style-name="Strong_20_Emphasis">Order License (Online)</text:span>.</text:p>
        </text:list-item>
        <text:list-item>
          <text:p text:style-name="P104">Sau khi mua, bạn sẽ nhận được khóa giấy phép qua e-mail.</text:p>
        </text:list-item>
        <text:list-item>
          <text:p text:style-name="P104">Nhập khóa bằng tùy chọn <text:span text:style-name="Strong_20_Emphasis">Enter License Key</text:span>.</text:p>
        </text:list-item>
        <text:list-item>
          <text:p text:style-name="P104">Nhấn <text:span text:style-name="Strong_20_Emphasis">Activate</text:span> để hoàn tất kích hoạt.</text:p>
        </text:list-item>
      </text:list>
      <text:p text:style-name="Text_20_body">Nếu không có giấy phép hợp lệ, ứng dụng ban đầu sẽ hoạt động ở <text:span text:style-name="Strong_20_Emphasis">chế độ Demo</text:span>. Sau khi thời gian dùng thử kết thúc, chức năng xử lý âm thanh sẽ bị vô hiệu hóa (<text:span text:style-name="Strong_20_Emphasis">Bypass</text:span>).</text:p>
      <text:p text:style-name="P3"/>
      <text:h text:style-name="P1" text:outline-level="1">Tải xuống</text:h>
      <text:h text:style-name="P4" text:outline-level="3">Ứng dụng Windows</text:h>
      <text:p text:style-name="Text_20_body"><text:a xlink:type="simple" xlink:href="https://download.mysoft.cz/radioprocessor/RadioProcessor.exe?utm_source=chatgpt.com" text:style-name="Internet_20_link" text:visited-style-name="Visited_20_Internet_20_Link">Tải RadioProcessor.exe</text:a></text:p>
      <text:h text:style-name="P4" text:outline-level="3">Plugin VST3</text:h>
      <text:p text:style-name="Text_20_body"><text:a xlink:type="simple" xlink:href="https://download.mysoft.cz/radioprocessor/RadioProcessor.vst3?utm_source=chatgpt.com" text:style-name="Internet_20_link" text:visited-style-name="Visited_20_Internet_20_Link">Tải RadioProcessor.vst3</text:a></text:p>
      <text:h text:style-name="P4" text:outline-level="3">Hướng dẫn sử dụng</text:h>
      <text:p text:style-name="Text_20_body"><text:a xlink:type="simple" xlink:href="https://download.mysoft.cz/radioprocessor/BroadCaster_Composer_PRO-XL_Manual.pdf?utm_source=chatgpt.com" text:style-name="Internet_20_link" text:visited-style-name="Visited_20_Internet_20_Link">Tải hướng dẫn sử dụng</text:a></text:p>
      <text:h text:style-name="P4" text:outline-level="3">Hướng dẫn sử dụng bằng tiếng Séc</text:h>
      <text:p text:style-name="Text_20_body"><text:a xlink:type="simple" xlink:href="https://download.mysoft.cz/radioprocessor/BroadCaster_Composer_PRO-XL_Manual_CZ.pdf?utm_source=chatgpt.com" text:style-name="Internet_20_link" text:visited-style-name="Visited_20_Internet_20_Link">Tải hướng dẫn bằng tiếng Séc</text:a></text:p>
      <text:h text:style-name="P4" text:outline-level="3">Điều khoản giấy phép</text:h>
      <text:p text:style-name="Text_20_body"><text:a xlink:type="simple" xlink:href="https://download.mysoft.cz/Licence.txt?utm_source=chatgpt.com" text:style-name="Internet_20_link" text:visited-style-name="Visited_20_Internet_20_Link">Xem điều khoản giấy phép</text:a></text:p>
      <text:p text:style-name="P3"/>
      <text:h text:style-name="P1" text:outline-level="1">Các tính năng chính</text:h>
      <text:list text:style-name="L95">
        <text:list-item>
          <text:p text:style-name="P105">Bộ xử lý âm thanh rack ảo chuyên nghiệp</text:p>
        </text:list-item>
        <text:list-item>
          <text:p text:style-name="P105"><text:soft-page-break/>Ứng dụng Windows độc lập</text:p>
        </text:list-item>
        <text:list-item>
          <text:p text:style-name="P105">Plugin VST3</text:p>
        </text:list-item>
        <text:list-item>
          <text:p text:style-name="P105">Input AGC</text:p>
        </text:list-item>
        <text:list-item>
          <text:p text:style-name="P105">Bộ cân bằng đồ họa 10 băng tần</text:p>
        </text:list-item>
        <text:list-item>
          <text:p text:style-name="P105">Dải tần từ 31 Hz đến 16 kHz</text:p>
        </text:list-item>
        <text:list-item>
          <text:p text:style-name="P105">Điều chỉnh ±15 dB cho mỗi băng tần EQ</text:p>
        </text:list-item>
        <text:list-item>
          <text:p text:style-name="P105">Multiband Compressor</text:p>
        </text:list-item>
        <text:list-item>
          <text:p text:style-name="P105">Threshold, Ratio, Attack và Release</text:p>
        </text:list-item>
        <text:list-item>
          <text:p text:style-name="P105">Peak Limiter</text:p>
        </text:list-item>
        <text:list-item>
          <text:p text:style-name="P105">Bảo vệ chống clipping kỹ thuật số</text:p>
        </text:list-item>
        <text:list-item>
          <text:p text:style-name="P105">Phù hợp cho phát thanh FM và radio Internet</text:p>
        </text:list-item>
        <text:list-item>
          <text:p text:style-name="P105">Lý tưởng cho streaming và broadcasting</text:p>
        </text:list-item>
        <text:list-item>
          <text:p text:style-name="P105">Xử lý giọng nói và voiceover</text:p>
        </text:list-item>
        <text:list-item>
          <text:p text:style-name="P105">Cập nhật và nâng cấp miễn phí trọn đời</text:p>
        </text:list-item>
        <text:list-item>
          <text:p text:style-name="P105">Tối đa 5 lần kích hoạt</text:p>
        </text:list-item>
        <text:list-item>
          <text:p text:style-name="P105">Hỗ trợ Windows 10 64-bit và Windows 11</text:p>
        </text:list-item>
      </text:list>
      <text:p text:style-name="P3"/>
      <text:h text:style-name="P1" text:outline-level="1">Yêu cầu hệ thống</text:h>
      <text:h text:style-name="P4" text:outline-level="3">Hệ điều hành</text:h>
      <text:list text:style-name="L96">
        <text:list-item>
          <text:p text:style-name="P106">Windows 10 64-bit</text:p>
        </text:list-item>
        <text:list-item>
          <text:p text:style-name="P106">Windows 11</text:p>
        </text:list-item>
      </text:list>
      <text:h text:style-name="P4" text:outline-level="3">Bộ xử lý</text:h>
      <text:list text:style-name="L97">
        <text:list-item>
          <text:p text:style-name="P107">Intel Core i5 hoặc mới hơn</text:p>
        </text:list-item>
        <text:list-item>
          <text:p text:style-name="P107">AMD Ryzen 5 hoặc mới hơn</text:p>
        </text:list-item>
        <text:list-item>
          <text:p text:style-name="P107">khuyến nghị hỗ trợ AVX</text:p>
        </text:list-item>
      </text:list>
      <text:h text:style-name="P4" text:outline-level="3">Bộ nhớ RAM</text:h>
      <text:list text:style-name="L98">
        <text:list-item>
          <text:p text:style-name="P108">tối thiểu 4 GB RAM</text:p>
        </text:list-item>
        <text:list-item>
          <text:p text:style-name="P108">khuyến nghị 8 GB RAM</text:p>
        </text:list-item>
      </text:list>
      <text:h text:style-name="P4" text:outline-level="3">Dung lượng ổ đĩa</text:h>
      <text:list text:style-name="L99">
        <text:list-item>
          <text:p text:style-name="P109">khoảng 50 MB</text:p>
        </text:list-item>
      </text:list>
      <text:h text:style-name="P4" text:outline-level="3"><text:soft-page-break/>Âm thanh</text:h>
      <text:list text:style-name="L100">
        <text:list-item>
          <text:p text:style-name="P110">khuyến nghị ASIO</text:p>
        </text:list-item>
        <text:list-item>
          <text:p text:style-name="P110">hỗ trợ WASAPI</text:p>
        </text:list-item>
      </text:list>
      <text:p text:style-name="Text_20_body">Cần có kết nối Internet cho lần kích hoạt đầu tiên. Sau khi kích hoạt, có thể thực hiện xác minh ngoại tuyến.</text:p>
      <text:p text:style-name="P3"/>
      <text:h text:style-name="P1" text:outline-level="1">Âm thanh chuyên nghiệp cho đài phát thanh của bạn</text:h>
      <text:p text:style-name="Text_20_body">Với <text:span text:style-name="Strong_20_Emphasis">BroadCaster Composer PRO-XL</text:span>, bạn có được một giải pháp mạnh mẽ và linh hoạt để xử lý chuyên nghiệp tín hiệu phát sóng.</text:p>
      <text:p text:style-name="Text_20_body">Cho dù sử dụng dưới dạng ứng dụng Windows độc lập hay plugin VST3, sự kết hợp của <text:span text:style-name="Strong_20_Emphasis">AGC, bộ cân bằng, bộ nén đa băng tần và Peak Limiter</text:span> tạo thành một chuỗi xử lý âm thanh hoàn chỉnh, mang lại chất âm radio cân bằng, dày, mạnh mẽ và chuyên nghiệp.</text:p>
      <text:p text:style-name="Text_20_body"><text:span text:style-name="Strong_20_Emphasis">BroadCaster Composer PRO-XL – âm thanh chuyên nghiệp cho radio, streaming và broadcasting.</text:span></text:p>
      <text:h text:style-name="P1" text:outline-level="1">BroadCaster Composer PRO-XL</text:h>
      <text:h text:style-name="P2" text:outline-level="2">Procesamiento de audio profesional para radio, streaming y broadcasting</text:h>
      <text:p text:style-name="Text_20_body"><text:span text:style-name="Strong_20_Emphasis">BroadCaster Composer PRO-XL</text:span> es un procesador de rack virtual de alta precisión, diseñado para que el sonido de su emisión tenga un carácter profesional, equilibrado y perfectamente ecualizado.</text:p>
      <text:p text:style-name="Text_20_body">La aplicación puede utilizarse como <text:span text:style-name="Strong_20_Emphasis">programa independiente para Windows</text:span> o como <text:span text:style-name="Strong_20_Emphasis">plugin VST3</text:span> dentro de su software de automatización de radio, emisión o producción de audio (DAW).</text:p>
      <text:p text:style-name="Text_20_body">Todo el procesamiento de la señal se realiza mediante una cadena profesional:</text:p>
      <text:p text:style-name="Text_20_body"><text:span text:style-name="Strong_20_Emphasis">Input AGC → Ecualizador de 10 bandas → Compresor multibanda → Peak Limiter</text:span></text:p>
      <text:p text:style-name="P3"/>
      <text:h text:style-name="P2" text:outline-level="2">Procesamiento de audio profesional</text:h>
      <text:p text:style-name="Text_20_body">BroadCaster Composer PRO-XL combina varios procesadores de audio esenciales en una única solución potente y fácil de utilizar.</text:p>
      <text:p text:style-name="Text_20_body">El resultado es un sonido <text:span text:style-name="Strong_20_Emphasis">equilibrado, denso, dinámico y potente</text:span>, especialmente adecuado para radio por Internet, emisiones FM, streaming y procesamiento de voz.</text:p>
      <text:p text:style-name="P3"/>
      <text:h text:style-name="P2" text:outline-level="2"><text:soft-page-break/>Input AGC – Control automático de nivel</text:h>
      <text:p text:style-name="Text_20_body">El módulo integrado <text:span text:style-name="Strong_20_Emphasis">Input AGC (Automatic Gain Control)</text:span> mantiene estable el nivel de la señal de entrada y compensa automáticamente las diferencias de volumen entre las distintas fuentes de audio.</text:p>
      <text:p text:style-name="Text_20_body">Entre los parámetros ajustables se encuentran:</text:p>
      <text:list text:style-name="L101">
        <text:list-item>
          <text:p text:style-name="P111"><text:span text:style-name="Strong_20_Emphasis">Target Level (dB)</text:span> – nivel objetivo deseado</text:p>
        </text:list-item>
        <text:list-item>
          <text:p text:style-name="P111"><text:span text:style-name="Strong_20_Emphasis">Speed (ms)</text:span> – velocidad del ajuste automático</text:p>
        </text:list-item>
      </text:list>
      <text:p text:style-name="Text_20_body">Por ejemplo, para una radio por Internet se puede utilizar un nivel objetivo de <text:span text:style-name="Strong_20_Emphasis">-14 dB</text:span> y una velocidad de <text:span text:style-name="Strong_20_Emphasis">500 ms</text:span>.</text:p>
      <text:p text:style-name="Text_20_body">De este modo, las diferencias de volumen entre la música y otros contenidos de la emisión se compensan automáticamente.</text:p>
      <text:p text:style-name="P3"/>
      <text:h text:style-name="P2" text:outline-level="2">Ecualizador gráfico de 10 bandas</text:h>
      <text:p text:style-name="Text_20_body">El <text:span text:style-name="Strong_20_Emphasis">ecualizador gráfico de 10 bandas</text:span> integrado permite ajustar con precisión el carácter sonoro de la señal.</text:p>
      <text:p text:style-name="Text_20_body">El ecualizador trabaja en un rango de frecuencias de:</text:p>
      <text:p text:style-name="Text_20_body"><text:span text:style-name="Strong_20_Emphasis">31 Hz a 16 kHz</text:span></text:p>
      <text:p text:style-name="Text_20_body">Cada banda de frecuencia dispone de un rango de ajuste de:</text:p>
      <text:p text:style-name="Text_20_body"><text:span text:style-name="Strong_20_Emphasis">±15 dB</text:span></text:p>
      <text:p text:style-name="Text_20_body">Esto permite ajustar con precisión el sonido desde las frecuencias graves, pasando por los medios, hasta los agudos, para obtener el carácter, la claridad y el equilibrio tonal deseados.</text:p>
      <text:p text:style-name="P3"/>
      <text:h text:style-name="P2" text:outline-level="2">Compresor multibanda</text:h>
      <text:p text:style-name="Text_20_body">El <text:span text:style-name="Strong_20_Emphasis">Multiband Compressor</text:span> integrado permite obtener un sonido más denso, uniforme y potente.</text:p>
      <text:p text:style-name="Text_20_body">Entre sus principales parámetros se encuentran:</text:p>
      <text:list text:style-name="L102">
        <text:list-item>
          <text:p text:style-name="P112"><text:span text:style-name="Strong_20_Emphasis">Threshold</text:span></text:p>
        </text:list-item>
        <text:list-item>
          <text:p text:style-name="P112"><text:span text:style-name="Strong_20_Emphasis">Ratio</text:span></text:p>
        </text:list-item>
        <text:list-item>
          <text:p text:style-name="P112"><text:span text:style-name="Strong_20_Emphasis">Attack</text:span></text:p>
        </text:list-item>
        <text:list-item>
          <text:p text:style-name="P112"><text:span text:style-name="Strong_20_Emphasis">Release</text:span></text:p>
        </text:list-item>
      </text:list>
      <text:p text:style-name="Text_20_body">La compresión permite controlar la dinámica de la señal y aumentar al mismo tiempo su densidad y presencia.</text:p>
      <text:p text:style-name="Text_20_body">Es una solución ideal para conseguir un sonido de radio profesional, en el que la música y los demás elementos del programa deben mantener un nivel uniforme y una presencia sonora adecuada.</text:p>
      <text:p text:style-name="P3"/>
      <text:h text:style-name="P2" text:outline-level="2"><text:soft-page-break/>Peak Limiter – Protección contra clipping</text:h>
      <text:p text:style-name="Text_20_body">Al final de la cadena de procesamiento se encuentra el <text:span text:style-name="Strong_20_Emphasis">Peak Limiter</text:span>.</text:p>
      <text:p text:style-name="Text_20_body">Su función es garantizar que la señal de salida nunca supere el límite digital de:</text:p>
      <text:p text:style-name="Text_20_body"><text:span text:style-name="Strong_20_Emphasis">0 dBFS</text:span></text:p>
      <text:p text:style-name="Text_20_body">De esta forma, la señal queda protegida frente a sobrecargas digitales y clipping.</text:p>
      <text:p text:style-name="P3"/>
      <text:h text:style-name="P1" text:outline-level="1">Ámbitos de aplicación</text:h>
      <text:h text:style-name="P2" text:outline-level="2">FM / Internet Broadcast</text:h>
      <text:p text:style-name="Text_20_body">BroadCaster Composer PRO-XL es especialmente adecuado para el procesamiento profesional de señales de radio.</text:p>
      <text:p text:style-name="Text_20_body">Para emisiones FM y radio por Internet se puede utilizar, por ejemplo, una combinación de:</text:p>
      <text:list text:style-name="L103">
        <text:list-item>
          <text:p text:style-name="P113">compresión más agresiva</text:p>
        </text:list-item>
        <text:list-item>
          <text:p text:style-name="P113">ecualización tipo <text:span text:style-name="Strong_20_Emphasis">“Smile EQ”</text:span></text:p>
        </text:list-item>
        <text:list-item>
          <text:p text:style-name="P113">control de dinámica</text:p>
        </text:list-item>
        <text:list-item>
          <text:p text:style-name="P113">Peak Limiter</text:p>
        </text:list-item>
      </text:list>
      <text:p text:style-name="Text_20_body">El resultado es un sonido de radio denso, presente, potente y dinámico.</text:p>
      <text:p text:style-name="P3"/>
      <text:h text:style-name="P2" text:outline-level="2">Speech / Voiceover</text:h>
      <text:p text:style-name="Text_20_body">El procesador también es ideal para el tratamiento de voz, locución y voiceover.</text:p>
      <text:p text:style-name="Text_20_body">Los ajustes habituales pueden incluir:</text:p>
      <text:list text:style-name="L104">
        <text:list-item>
          <text:p text:style-name="P114">reducción de frecuencias graves no deseadas</text:p>
        </text:list-item>
        <text:list-item>
          <text:p text:style-name="P114">aumento de la presencia y claridad de la voz en el rango de <text:span text:style-name="Strong_20_Emphasis">1–4 kHz</text:span></text:p>
        </text:list-item>
        <text:list-item>
          <text:p text:style-name="P114">compresión moderada</text:p>
        </text:list-item>
        <text:list-item>
          <text:p text:style-name="P114">nivel de salida uniforme</text:p>
        </text:list-item>
      </text:list>
      <text:p text:style-name="Text_20_body">El resultado es una voz más clara, inteligible y profesional.</text:p>
      <text:p text:style-name="P3"/>
      <text:h text:style-name="P1" text:outline-level="1">Aplicación independiente o plugin VST3</text:h>
      <text:p text:style-name="Text_20_body">BroadCaster Composer PRO-XL puede utilizarse de forma flexible en diferentes entornos de producción y emisión.</text:p>
      <text:h text:style-name="P4" text:outline-level="3">Aplicación independiente para Windows</text:h>
      <text:p text:style-name="Text_20_body">El procesador puede utilizarse directamente como una aplicación independiente en Windows.</text:p>
      <text:p text:style-name="Text_20_body"><text:soft-page-break/>Para la entrada y salida de audio se recomienda utilizar <text:span text:style-name="Strong_20_Emphasis">ASIO</text:span>. También se admite <text:span text:style-name="Strong_20_Emphasis">WASAPI</text:span>.</text:p>
      <text:h text:style-name="P4" text:outline-level="3">Plugin VST3</text:h>
      <text:p text:style-name="Text_20_body">Como alternativa, BroadCaster Composer PRO-XL puede utilizarse como <text:span text:style-name="Strong_20_Emphasis">plugin VST3</text:span> dentro de software compatible de audio, streaming o radio.</text:p>
      <text:p text:style-name="Text_20_body">Ejemplos de hosts VST3 compatibles:</text:p>
      <text:list text:style-name="L105">
        <text:list-item>
          <text:p text:style-name="P115">vMix</text:p>
        </text:list-item>
        <text:list-item>
          <text:p text:style-name="P115">OBS Studio</text:p>
        </text:list-item>
        <text:list-item>
          <text:p text:style-name="P115">Reaper</text:p>
        </text:list-item>
        <text:list-item>
          <text:p text:style-name="P115">Cubase</text:p>
        </text:list-item>
        <text:list-item>
          <text:p text:style-name="P115">Ableton</text:p>
        </text:list-item>
        <text:list-item>
          <text:p text:style-name="P115">FL Studio</text:p>
        </text:list-item>
        <text:list-item>
          <text:p text:style-name="P115">Radio Profesional</text:p>
        </text:list-item>
        <text:list-item>
          <text:p text:style-name="P115">RPX</text:p>
        </text:list-item>
      </text:list>
      <text:p text:style-name="P3"/>
      <text:h text:style-name="P1" text:outline-level="1">Versiones de licencia</text:h>
      <table:table table:name="Tabulka9" table:style-name="Tabulka9">
        <table:table-column table:style-name="Tabulka9.A"/>
        <table:table-column table:style-name="Tabulka9.B"/>
        <table:table-header-rows>
          <table:table-row>
            <table:table-cell table:style-name="Tabulka9.A1" office:value-type="string">
              <text:p text:style-name="Table_20_Heading">Licencia</text:p>
            </table:table-cell>
            <table:table-cell table:style-name="Tabulka9.A1" office:value-type="string">
              <text:p text:style-name="P8">Duración</text:p>
            </table:table-cell>
          </table:table-row>
        </table:table-header-rows>
        <table:table-row>
          <table:table-cell table:style-name="Tabulka9.A1" office:value-type="string">
            <text:p text:style-name="Table_20_Contents"><text:span text:style-name="Strong_20_Emphasis">LIGHT</text:span></text:p>
          </table:table-cell>
          <table:table-cell table:style-name="Tabulka9.A1" office:value-type="string">
            <text:p text:style-name="P9">1 año</text:p>
          </table:table-cell>
        </table:table-row>
        <table:table-row>
          <table:table-cell table:style-name="Tabulka9.A1" office:value-type="string">
            <text:p text:style-name="Table_20_Contents"><text:span text:style-name="Strong_20_Emphasis">NORMAL</text:span></text:p>
          </table:table-cell>
          <table:table-cell table:style-name="Tabulka9.A1" office:value-type="string">
            <text:p text:style-name="P9">2 años</text:p>
          </table:table-cell>
        </table:table-row>
        <table:table-row>
          <table:table-cell table:style-name="Tabulka9.A1" office:value-type="string">
            <text:p text:style-name="Table_20_Contents"><text:span text:style-name="Strong_20_Emphasis">DELUXE</text:span></text:p>
          </table:table-cell>
          <table:table-cell table:style-name="Tabulka9.A1" office:value-type="string">
            <text:p text:style-name="P9">5 años</text:p>
          </table:table-cell>
        </table:table-row>
        <table:table-row>
          <table:table-cell table:style-name="Tabulka9.A1" office:value-type="string">
            <text:p text:style-name="Table_20_Contents"><text:span text:style-name="Strong_20_Emphasis">FOREVER</text:span></text:p>
          </table:table-cell>
          <table:table-cell table:style-name="Tabulka9.A1" office:value-type="string">
            <text:p text:style-name="P9">De por vida</text:p>
          </table:table-cell>
        </table:table-row>
      </table:table>
      <text:p text:style-name="P3"/>
      <text:h text:style-name="P1" text:outline-level="1">Todas las licencias incluyen</text:h>
      <text:p text:style-name="Text_20_body">Independientemente de la versión de licencia seleccionada, obtendrá:</text:p>
      <text:list text:style-name="L106">
        <text:list-item>
          <text:p text:style-name="P116"><text:span text:style-name="Strong_20_Emphasis">actualizaciones gratuitas de por vida</text:span></text:p>
        </text:list-item>
        <text:list-item>
          <text:p text:style-name="P116"><text:span text:style-name="Strong_20_Emphasis">upgrades gratuitos a nuevas versiones</text:span></text:p>
        </text:list-item>
        <text:list-item>
          <text:p text:style-name="P116"><text:span text:style-name="Strong_20_Emphasis">hasta 5 activaciones</text:span></text:p>
        </text:list-item>
      </text:list>
      <text:p text:style-name="Text_20_body">Las activaciones pueden utilizarse de nuevo, por ejemplo, en el mismo ordenador después de reinstalar el sistema operativo.</text:p>
      <text:p text:style-name="Text_20_body">Como alternativa, la licencia puede utilizarse dentro de <text:span text:style-name="Strong_20_Emphasis">una misma persona o una misma empresa</text:span> simultáneamente en un máximo de <text:span text:style-name="Strong_20_Emphasis">cinco dispositivos</text:span>.</text:p>
      <text:p text:style-name="P3"/>
      <text:h text:style-name="P1" text:outline-level="1">Activación</text:h>
      <text:p text:style-name="Text_20_body">Para activar el producto necesitará el <text:span text:style-name="Strong_20_Emphasis">Instance ID</text:span> de su instalación.</text:p>
      <text:p text:style-name="Text_20_body"><text:soft-page-break/>Proceso de activación:</text:p>
      <text:list text:style-name="L107">
        <text:list-item>
          <text:p text:style-name="P117">Abra <text:span text:style-name="Strong_20_Emphasis">ABOUT / SETTINGS</text:span>.</text:p>
        </text:list-item>
        <text:list-item>
          <text:p text:style-name="P117">Copie su <text:span text:style-name="Strong_20_Emphasis">Instance ID</text:span>.</text:p>
        </text:list-item>
        <text:list-item>
          <text:p text:style-name="P117">Seleccione <text:span text:style-name="Strong_20_Emphasis">Order License (Online)</text:span>.</text:p>
        </text:list-item>
        <text:list-item>
          <text:p text:style-name="P117">Después de realizar la compra, recibirá la clave de licencia por correo electrónico.</text:p>
        </text:list-item>
        <text:list-item>
          <text:p text:style-name="P117">Introduzca la clave mediante la opción <text:span text:style-name="Strong_20_Emphasis">Enter License Key</text:span>.</text:p>
        </text:list-item>
        <text:list-item>
          <text:p text:style-name="P117">Haga clic en <text:span text:style-name="Strong_20_Emphasis">Activate</text:span>.</text:p>
        </text:list-item>
      </text:list>
      <text:p text:style-name="Text_20_body">Sin una licencia válida, la aplicación funciona inicialmente en <text:span text:style-name="Strong_20_Emphasis">modo Demo</text:span>. Una vez finalizado el periodo de demostración, el procesamiento de audio se desactiva (<text:span text:style-name="Strong_20_Emphasis">Bypass</text:span>).</text:p>
      <text:p text:style-name="P3"/>
      <text:h text:style-name="P1" text:outline-level="1">Descargas</text:h>
      <text:h text:style-name="P4" text:outline-level="3">Aplicación para Windows</text:h>
      <text:p text:style-name="Text_20_body"><text:a xlink:type="simple" xlink:href="https://download.mysoft.cz/radioprocessor/RadioProcessor.exe?utm_source=chatgpt.com" text:style-name="Internet_20_link" text:visited-style-name="Visited_20_Internet_20_Link">Descargar RadioProcessor.exe</text:a></text:p>
      <text:h text:style-name="P4" text:outline-level="3">Plugin VST3</text:h>
      <text:p text:style-name="Text_20_body"><text:a xlink:type="simple" xlink:href="https://download.mysoft.cz/radioprocessor/RadioProcessor.vst3?utm_source=chatgpt.com" text:style-name="Internet_20_link" text:visited-style-name="Visited_20_Internet_20_Link">Descargar RadioProcessor.vst3</text:a></text:p>
      <text:h text:style-name="P4" text:outline-level="3">Manual de usuario</text:h>
      <text:p text:style-name="Text_20_body"><text:a xlink:type="simple" xlink:href="https://download.mysoft.cz/radioprocessor/BroadCaster_Composer_PRO-XL_Manual.pdf?utm_source=chatgpt.com" text:style-name="Internet_20_link" text:visited-style-name="Visited_20_Internet_20_Link">Descargar el manual de usuario</text:a></text:p>
      <text:h text:style-name="P4" text:outline-level="3">Manual de usuario en checo</text:h>
      <text:p text:style-name="Text_20_body"><text:a xlink:type="simple" xlink:href="https://download.mysoft.cz/radioprocessor/BroadCaster_Composer_PRO-XL_Manual_CZ.pdf?utm_source=chatgpt.com" text:style-name="Internet_20_link" text:visited-style-name="Visited_20_Internet_20_Link">Descargar el manual en checo</text:a></text:p>
      <text:h text:style-name="P4" text:outline-level="3">Condiciones de licencia</text:h>
      <text:p text:style-name="Text_20_body"><text:a xlink:type="simple" xlink:href="https://download.mysoft.cz/Licence.txt?utm_source=chatgpt.com" text:style-name="Internet_20_link" text:visited-style-name="Visited_20_Internet_20_Link">Consultar las condiciones de licencia</text:a></text:p>
      <text:p text:style-name="P3"/>
      <text:h text:style-name="P1" text:outline-level="1">Características principales</text:h>
      <text:list text:style-name="L108">
        <text:list-item>
          <text:p text:style-name="P118">Procesador de audio rack virtual profesional</text:p>
        </text:list-item>
        <text:list-item>
          <text:p text:style-name="P118">Aplicación independiente para Windows</text:p>
        </text:list-item>
        <text:list-item>
          <text:p text:style-name="P118">Plugin VST3</text:p>
        </text:list-item>
        <text:list-item>
          <text:p text:style-name="P118">Input AGC</text:p>
        </text:list-item>
        <text:list-item>
          <text:p text:style-name="P118">Ecualizador gráfico de 10 bandas</text:p>
        </text:list-item>
        <text:list-item>
          <text:p text:style-name="P118">Rango de frecuencias de 31 Hz a 16 kHz</text:p>
        </text:list-item>
        <text:list-item>
          <text:p text:style-name="P118">Ajuste de ±15 dB para cada banda del EQ</text:p>
        </text:list-item>
        <text:list-item>
          <text:p text:style-name="P118">Multiband Compressor</text:p>
        </text:list-item>
        <text:list-item>
          <text:p text:style-name="P118"><text:soft-page-break/>Threshold, Ratio, Attack y Release</text:p>
        </text:list-item>
        <text:list-item>
          <text:p text:style-name="P118">Peak Limiter</text:p>
        </text:list-item>
        <text:list-item>
          <text:p text:style-name="P118">Protección contra clipping digital</text:p>
        </text:list-item>
        <text:list-item>
          <text:p text:style-name="P118">Adecuado para radio FM y radio por Internet</text:p>
        </text:list-item>
        <text:list-item>
          <text:p text:style-name="P118">Ideal para streaming y broadcasting</text:p>
        </text:list-item>
        <text:list-item>
          <text:p text:style-name="P118">Procesamiento de voz y voiceover</text:p>
        </text:list-item>
        <text:list-item>
          <text:p text:style-name="P118">Actualizaciones y upgrades gratuitos de por vida</text:p>
        </text:list-item>
        <text:list-item>
          <text:p text:style-name="P118">Hasta 5 activaciones</text:p>
        </text:list-item>
        <text:list-item>
          <text:p text:style-name="P118">Windows 10 de 64 bits y Windows 11</text:p>
        </text:list-item>
      </text:list>
      <text:p text:style-name="P3"/>
      <text:h text:style-name="P1" text:outline-level="1">Requisitos del sistema</text:h>
      <text:h text:style-name="P4" text:outline-level="3">Sistema operativo</text:h>
      <text:list text:style-name="L109">
        <text:list-item>
          <text:p text:style-name="P119">Windows 10 de 64 bits</text:p>
        </text:list-item>
        <text:list-item>
          <text:p text:style-name="P119">Windows 11</text:p>
        </text:list-item>
      </text:list>
      <text:h text:style-name="P4" text:outline-level="3">Procesador</text:h>
      <text:list text:style-name="L110">
        <text:list-item>
          <text:p text:style-name="P120">Intel Core i5 o superior</text:p>
        </text:list-item>
        <text:list-item>
          <text:p text:style-name="P120">AMD Ryzen 5 o superior</text:p>
        </text:list-item>
        <text:list-item>
          <text:p text:style-name="P120">se recomienda compatibilidad con AVX</text:p>
        </text:list-item>
      </text:list>
      <text:h text:style-name="P4" text:outline-level="3">Memoria RAM</text:h>
      <text:list text:style-name="L111">
        <text:list-item>
          <text:p text:style-name="P121">mínimo 4 GB de RAM</text:p>
        </text:list-item>
        <text:list-item>
          <text:p text:style-name="P121">se recomiendan 8 GB de RAM</text:p>
        </text:list-item>
      </text:list>
      <text:h text:style-name="P4" text:outline-level="3">Espacio en disco</text:h>
      <text:list text:style-name="L112">
        <text:list-item>
          <text:p text:style-name="P122">aproximadamente 50 MB</text:p>
        </text:list-item>
      </text:list>
      <text:h text:style-name="P4" text:outline-level="3">Audio</text:h>
      <text:list text:style-name="L113">
        <text:list-item>
          <text:p text:style-name="P123">ASIO recomendado</text:p>
        </text:list-item>
        <text:list-item>
          <text:p text:style-name="P123">WASAPI compatible</text:p>
        </text:list-item>
      </text:list>
      <text:p text:style-name="Text_20_body">Se requiere conexión a Internet para la primera activación. Después de la activación, es posible realizar la verificación sin conexión.</text:p>
      <text:p text:style-name="P3"/>
      <text:h text:style-name="P1" text:outline-level="1"><text:soft-page-break/>Sonido profesional para su emisora de radio</text:h>
      <text:p text:style-name="Text_20_body">Con <text:span text:style-name="Strong_20_Emphasis">BroadCaster Composer PRO-XL</text:span> obtiene una solución potente y flexible para el procesamiento profesional de su señal de emisión.</text:p>
      <text:p text:style-name="Text_20_body">Tanto si lo utiliza como aplicación independiente para Windows como si lo integra como plugin VST3, la combinación de <text:span text:style-name="Strong_20_Emphasis">AGC, ecualizador, compresor multibanda y Peak Limiter</text:span> crea una cadena completa de procesamiento de audio para conseguir un sonido de radio equilibrado, denso, potente y profesional.</text:p>
      <text:p text:style-name="Text_20_body"><text:span text:style-name="Strong_20_Emphasis">BroadCaster Composer PRO-XL – sonido profesional para radio, streaming y broadcasting.</text:span></text:p>
      <text:p text:style-name="Text_20_body"/>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field="urn:openoffice:names:experimental:ooo-ms-interop:xmlns:field:1.0"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math="http://www.w3.org/1998/Math/MathML" xmlns:form="urn:oasis:names:tc:opendocument:xmlns:form:1.0" xmlns:script="urn:oasis:names:tc:opendocument:xmlns:script:1.0" xmlns:css3t="http://www.w3.org/TR/css3-text/" xmlns:dom="http://www.w3.org/2001/xml-events" xmlns:grddl="http://www.w3.org/2003/g/data-view#"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Verdana" svg:font-family="Verdana, Arial, Helvetica, sans-serif"/>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Arial1" style:font-size-complex="12pt" style:language-complex="hi" style:country-complex="IN" loext:font-optical-sizing="auto"/>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cs" fo:country="CZ" style:letter-kerning="true" style:font-name-asian="NSimSun" style:font-size-asian="10.5pt" style:language-asian="zh" style:country-asian="CN" style:font-name-complex="Arial1" style:font-size-complex="12pt" style:language-complex="hi" style:country-complex="IN" loext:font-optical-sizing="auto"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chapter">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loext:paragraph-composer="false"/>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13T14:27:21.002101800</meta:creation-date>
    <dc:date>2026-09-13T14:42:15.954886500</dc:date>
    <meta:editing-duration>PT14M55S</meta:editing-duration>
    <meta:editing-cycles>2</meta:editing-cycles>
    <meta:generator>LibreOffice/26.8.0.3$Windows_X86_64 LibreOffice_project/bce0998afefdbc355585ca324285661a2170ba77</meta:generator>
    <meta:document-statistic meta:table-count="9" meta:image-count="0" meta:object-count="0" meta:page-count="53" meta:paragraph-count="1351" meta:word-count="10388" meta:character-count="57111" meta:non-whitespace-character-count="49975"/>
  </office:meta>
</office:document-meta>
</file>